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aa472d83ca08c5abad6dbe349116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vevoi_rendeles"/><text:bookmark-start text:name="__RefHeading___vevoi_rendeles_1"/><text:bookmark-start text:name="vevoi_rendeles"/>Vevői rendelés<text:bookmark-end text:name="__RefHeading___vevoi_rendeles_1"/><text:bookmark-end text:name="vevoi_rendeles"/></text:h>
      <text:p text:style-name="Text_20_body">A rendszerrel az adatbázisban található adatok alapján lehet vevői rendelést rögzíteni.</text:p>
      <text:p text:style-name="Text_20_body">A rendszer külső rendszerrel történő kommunikációja (pl. <text:a xlink:type="simple" xlink:href="https://www.doc.evir.hu/doku.php/evir:webshop:altalanos" text:style-name="Internet_20_link" text:visited-style-name="Visited_20_Internet_20_Link">webshop</text:a>) is eredményezhet vevői rendelést, vagy egy kiadott <text:a xlink:type="simple" xlink:href="https://www.doc.evir.hu/doku.php/evir:arajanlat:ajanlat" text:style-name="Internet_20_link" text:visited-style-name="Visited_20_Internet_20_Link">Árajánlat</text:a> alapján is létrejöhet, de ezektől függetlenül manuálisan is lehet rögzíteni. A művelet célja, hogy</text:p>
      <text:list text:style-name="List_20_1" text:continue-numbering="false">
        <text:list-item>
          <text:p text:style-name="List_20_1_Content_First"> dokumentálja a vevőtől bármilyen kommunikációs csatornán érkezett megrendelést,</text:p>
        </text:list-item>
        <text:list-item>
          <text:p text:style-name="List_20_1_Content"> egy rendelés visszaigazolás bizonylatot generáljon, ami tartalmaz minden olyan adatot, ami a megrendelés körülményeire és tételeire vonatkozik</text:p>
        </text:list-item>
        <text:list-item>
          <text:p text:style-name="List_20_1_Content"> a további bizonylatokat (szállítólevél, számla) ismételt adatbevitel nélkül egyszerűen lehessen kiállítani</text:p>
        </text:list-item>
        <text:list-item>
          <text:p text:style-name="List_20_1_Content"> a <text:a xlink:type="simple" xlink:href="https://www.doc.evir.hu/doku.php/evir:rendeles:muveletek:rendeles_raktarmozgas" text:style-name="Internet_20_link" text:visited-style-name="Visited_20_Internet_20_Link">Rendelés raktármozgás</text:a> segítségével készletet biztosítson a teljesíthetőséghez</text:p>
        </text:list-item>
        <text:list-item>
          <text:p text:style-name="List_20_1_Content"> a <text:a xlink:type="simple" xlink:href="https://www.doc.evir.hu/doku.php/evir:rendeles:vevoi:rendeles_allapotok" text:style-name="Internet_20_link" text:visited-style-name="Visited_20_Internet_20_Link">Rendelés teljesíthetőségének állapotával</text:a> kapcsolatban információkat szolgáltasson </text:p>
        </text:list-item>
        <text:list-item>
          <text:p text:style-name="List_20_1_Content_Last"> a <text:a xlink:type="simple" xlink:href="https://www.doc.evir.hu/doku.php/evir:rendeles:vevoi:folyamat_allapot_portal" text:style-name="Internet_20_link" text:visited-style-name="Visited_20_Internet_20_Link">Folyamat állapot portál</text:a> segítségével áttekinthetőek legyenek az állapotok</text:p>
        </text:list-item>
      </text:list>
      <text:h text:style-name="Heading_20_3" text:outline-level="3"><text:bookmark-start text:name="__RefHeading___a_vevoi_rendeles_keszitesenek_lepesei_2"/><text:bookmark-start text:name="a_vevoi_rendeles_keszitesenek_lepesei"/>A vevői rendelés készítésének lépései:<text:bookmark-end text:name="__RefHeading___a_vevoi_rendeles_keszitesenek_lepesei_2"/><text:bookmark-end text:name="a_vevoi_rendeles_keszitesenek_lepesei"/></text:h>
      <text:p text:style-name="Text_20_body"><draw:frame draw:style-name="mediaright" draw:name="0" text:anchor-type="paragraph" draw:z-index="0" svg:width="18.520833333333cm" style:rel-width="100%" svg:height="18.520833333333cm" style:rel-height="scale"><draw:image xlink:href="Pictures/9daa472d83ca08c5abad6dbe3491161f.png" xlink:type="simple" xlink:show="embed" xlink:actuate="onLoad"/></draw:frame></text:p>
      <text:list text:style-name="Numbering_20_1" text:continue-numbering="false">
        <text:list-item>
          <text:p text:style-name="Numbering_20_1_Content_First"> Vevői rendelés készítés elindítása a <text:span text:style-name="Strong_20_Emphasis"><text:a xlink:type="simple" xlink:href="https://www.doc.evir.hu/doku.php/evir:rendeles:rendelesek_menu" text:style-name="Internet_20_link" text:visited-style-name="Visited_20_Internet_20_Link">Rendelések</text:a></text:span>,</text:p>
        </text:list-item>
        <text:list-item>
          <text:p text:style-name="Numbering_20_1_Content"> <text:span text:style-name="Strong_20_Emphasis"><text:a xlink:type="simple" xlink:href="https://www.doc.evir.hu/doku.php/evir:rendeles:vevoi:vevoi_rendeles_menu" text:style-name="Internet_20_link" text:visited-style-name="Visited_20_Internet_20_Link">Vevői</text:a></text:span>,</text:p>
        </text:list-item>
        <text:list-item>
          <text:p text:style-name="Numbering_20_1_Content"> <text:span text:style-name="Strong_20_Emphasis">Rendeléskészítés</text:span> menüpontra kattintva történik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cimek_megadasa" text:style-name="Internet_20_link" text:visited-style-name="Visited_20_Internet_20_Link">Számlázási és szállítási cím</text:a></text:span>:  A partner kiválasztása után jelennek meg a cím mezők! <text:line-break/>A megadott új cím rögzítésre kerül a partner adataihoz.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</text:a></text:span> megadása: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<text:a xlink:type="simple" xlink:href="https://www.doc.evir.hu/doku.php/evir:torzsadatok:rendeles:torzs_rendeles_folyamat_allapotok" text:style-name="Internet_20_link" text:visited-style-name="Visited_20_Internet_20_Link">Folyamat állapot</text:a></text:p>
            </text:list-item>
            <text:list-item>
              <text:p text:style-name="Numbering_20_1_Content"> Szállítási határidő</text:p>
            </text:list-item>
            <text:list-item>
              <text:p text:style-name="Numbering_20_1_Content"> <text:span text:style-name="Source_20_Text">ÁFA körön kívüli</text:span>: amennyiben a rendelés tételei ne tartalmazzanak ÁFÁ-t.</text:p>
            </text:list-item>
            <text:list-item>
              <text:p text:style-name="Numbering_20_1_Content"> <text:a xlink:type="simple" xlink:href="https://www.doc.evir.hu/doku.php/evir:torzsadatok:cikktorzs:arkategoriak:arkategoriak" text:style-name="Internet_20_link" text:visited-style-name="Visited_20_Internet_20_Link">Árkategória</text:a> kiválasztása</text:p>
            </text:list-item>
          </text:list>
        </text:list-item>
        <text:list-item>
          <text:p text:style-name="Numbering_20_1_Content"> Csomagpont adatai: <text:span text:style-name="Source_20_Text">Csomagpont</text:span> <text:a xlink:type="simple" xlink:href="https://www.doc.evir.hu/doku.php/evir:torzsadatok:rendeles:rendeles_szallitasi_mod" text:style-name="Internet_20_link" text:visited-style-name="Visited_20_Internet_20_Link">rendelés szállítási mód</text:a> esetén a <text:a xlink:type="simple" xlink:href="https://www.doc.evir.hu/doku.php/evir:webshop_connector:kulso_webshop" text:style-name="Internet_20_link" text:visited-style-name="Visited_20_Internet_20_Link">webshop connector</text:a> a webshop rendelésből vett csomagpont adatokat ezekbe  a mezőkbe illeszti be az eVIR. Kitölthetőek <text:a xlink:type="simple" xlink:href="https://www.doc.evir.hu/doku.php/evir:bizonylatok:bizonylat_keszites" text:style-name="Internet_20_link" text:visited-style-name="Visited_20_Internet_20_Link">bizonylatkészítés</text:a>kor is az eVIR felületen.</text:p>
          <text:list text:style-name="List_20_1">
            <text:list-item>
              <text:p text:style-name="List_20_1_Content"> <text:span text:style-name="Source_20_Text">Csomagpont név</text:span></text:p>
            </text:list-item>
            <text:list-item>
              <text:p text:style-name="List_20_1_Content"> <text:span text:style-name="Source_20_Text">Csomagpont kód</text:span></text:p>
            </text:list-item>
            <text:list-item>
              <text:p text:style-name="List_20_1_Content"> <text:span text:style-name="Source_20_Text">Csomagpont szöveg</text:span></text:p>
            </text:list-item>
          </text:list>
        </text:list-item>
        <text:list-item>
          <text:p text:style-name="Numbering_20_1_Content"> <text:span text:style-name="Strong_20_Emphasis">Hivatkozási számok</text:span></text:p>
          <text:list text:style-name="Numbering_20_1">
            <text:list-item>
              <text:p text:style-name="Numbering_20_1_Content"> <text:span text:style-name="Strong_20_Emphasis"><text:span text:style-name="Source_20_Text">Rendelés hivatkozás</text:span>:</text:span> amennyiben van vevői hivatkozási szám, akkor azt ide lehet rögzíteni. Felkerül a rendelés visszaigazolás pdf bizonylat paraméterei közé.</text:p>
            </text:list-item>
            <text:list-item>
              <text:p text:style-name="Numbering_20_1_Content"> <text:span text:style-name="Strong_20_Emphasis">Raktári rendelés hivatkozási szám:</text:span> Tételek hozzáadásakor a <text:span text:style-name="Source_20_Text">Termék raktárból</text:span> gomb használata esetén, a tételek hozzáadása után lehet hivatkozást írni a raktári rendeléshez.</text:p>
            </text:list-item>
            <text:list-item>
              <text:p text:style-name="Numbering_20_1_Content"> <text:span text:style-name="Strong_20_Emphasis"><text:span text:style-name="Emphasis">Beszállító neve</text:span> hivatkozási szám</text:span>: Tételek hozzáadásakor a <text:span text:style-name="Source_20_Text">Termék beszállítótól</text:span>  használata esetén, a  tételek kiválasztása után beszállítónként, a beszállítói névvel megjelölve jelenik meg a hivatkozási szám mező. <text:line-break/>A rögzített adat felkerül az így generált <text:a xlink:type="simple" xlink:href="https://www.doc.evir.hu/doku.php/evir:rendeles:szallitoi:szallitoi_rendeles" text:style-name="Internet_20_link" text:visited-style-name="Visited_20_Internet_20_Link">beszállítói rendelés</text:a> bizonylat paraméterei közé. Ha több beszállítótól is rögzítettünk berendelést, akkor beszállítónként készül el a pdf bizonylat.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a</text:a></text:span> <text:line-break/>Tételek hozzáadásának ismétlése egészen addig, ameddig az összes kívánt tétel szerepel a bizonylaton. <text:line-break/>Speciális gombok a vevői rendelés készítéskor, melyek az <text:a xlink:type="simple" xlink:href="https://www.doc.evir.hu/doku.php/evir:bizonylatok:tetelek_hozzaadasa#tetelek_hozzaadasa" text:style-name="Internet_20_link" text:visited-style-name="Visited_20_Internet_20_Link">általános gombok</text:a>tól eltérnek:</text:p>
          <text:list text:style-name="Numbering_20_1">
            <text:list-item>
              <text:p text:style-name="Numbering_20_1_Content"> <text:span text:style-name=""><text:span text:style-name="Strong_20_Emphasis">| <text:span text:style-name="">Termék beszállítótól</text:span> |</text:span></text:span> a vevői rendeléssel egyidejűleg szállítói rendelés is készül a vevői rendeléssel azonos időben.  A tételek kiválasztása után beszállítónként kitölthető a hivatkozási szám.</text:p>
            </text:list-item>
            <text:list-item>
              <text:p text:style-name="Numbering_20_1_Content"> <text:span text:style-name=""><text:span text:style-name="Strong_20_Emphasis">| <text:span text:style-name="">Korábbi rendelések</text:span> |</text:span></text:span> egy korábbi vevői rendelés tételeinek betöltése, <text:line-break/> <text:span text:style-name="Strong_20_Emphasis"><text:a xlink:type="simple" xlink:href="https://www.doc.evir.hu/doku.php/evir-faq:rendeles_modositas" text:style-name="Internet_20_link" text:visited-style-name="Visited_20_Internet_20_Link">Rendelés "módosítás"</text:a></text:span></text:p>
            </text:list-item>
            <text:list-item>
              <text:p text:style-name="Numbering_20_1_Content"> <text:span text:style-name=""><text:span text:style-name="Strong_20_Emphasis">| <text:span text:style-name="">Korábbi berendelések</text:span> |</text:span></text:span> egy korábbi <text:a xlink:type="simple" xlink:href="https://www.doc.evir.hu/doku.php/evir:rendeles:szallitoi:szallitoi_rendeles" text:style-name="Internet_20_link" text:visited-style-name="Visited_20_Internet_20_Link">szállítói rendelés</text:a> tételeinek betöltése,</text:p>
            </text:list-item>
            <text:list-item>
              <text:p text:style-name="Numbering_20_1_Content"> <text:span text:style-name=""><text:span text:style-name="Strong_20_Emphasis">| <text:span text:style-name="">Ajánlatok</text:span> |</text:span></text:span> A rendelés alapja lehet egy korábban kiadott <text:a xlink:type="simple" xlink:href="https://www.doc.evir.hu/doku.php/evir:arajanlat:ajanlat" text:style-name="Internet_20_link" text:visited-style-name="Visited_20_Internet_20_Link">ajánlat</text:a> is, de ettől teljesen függetlenül is készülhet. <text:line-break/>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</text:a> hatására elkészül a rendelés, valamint egy <text:a xlink:type="simple" xlink:href="https://www.doc.evir.hu/doku.php/evir:fogalmak:nyomtatas" text:style-name="Internet_20_link" text:visited-style-name="Visited_20_Internet_20_Link">PDF dokumentum</text:a>, ami a következőket tartalmazhatja a rendelés tételeitől függően:</text:p>
          <text:list text:style-name="Numbering_20_1">
            <text:list-item>
              <text:p text:style-name="Numbering_20_1_Content"> <text:span text:style-name="Source_20_Text">Rendelés visszaigazolás</text:span> nevű dokumentum, amit a vevőnek lehet eljuttatni. Tartalmazza az összes terméket eladási áron. Ez alapján fog elkészülni a számla is.</text:p>
            </text:list-item>
            <text:list-item>
              <text:p text:style-name="Numbering_20_1_Content"> <text:span text:style-name="Source_20_Text">Rendelés raktárból</text:span> nevű dokumentum, ami kvázi egyenértékű egy raktárközi mozgás bizonylattal. Ez alapján lehet a raktárkészletből összekészíteni a termékeket.</text:p>
            </text:list-item>
            <text:list-item>
              <text:p text:style-name="Numbering_20_1_Content_Last"> <text:span text:style-name="Source_20_Text">Beszállítói rendelés</text:span>: a szállítónak küldhető megrendelés, ami beszerzési áron tartalmazza a tételeket. Ez lehet majd a raktári bevételezés alapja.</text:p>
            </text:list-item>
          </text:list>
        </text:list-item>
      </text:list>
      <text:p text:style-name="Text_20_body">Az elkészült rendeléseket a <text:span text:style-name="Source_20_Text">Rendelések → Vevői → Rendeléslista</text:span> menüpontban lehet megtalálni, a <text:a xlink:type="simple" xlink:href="https://www.doc.evir.hu/doku.php/evir:rendeles:vevoi:rendeles_adatai" text:style-name="Internet_20_link" text:visited-style-name="Visited_20_Internet_20_Link">rendelések adatait</text:a> itt lehet megnézni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arajanlat:ajanlat" text:style-name="Internet_20_link" text:visited-style-name="Visited_20_Internet_20_Link">Ajánlat</text:a></text:p>
        </text:list-item>
        <text:list-item>
          <text:p text:style-name="List_20_1_Content"> <text:a xlink:type="simple" xlink:href="https://www.doc.evir.hu/doku.php/evir:rendeles:szallitoi:szallitoi_rendeles" text:style-name="Internet_20_link" text:visited-style-name="Visited_20_Internet_20_Link">Szállítói rendelés</text:a></text:p>
        </text:list-item>
        <text:list-item>
          <text:p text:style-name="List_20_1_Content"> <text:a xlink:type="simple" xlink:href="https://www.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_Last"> <text:a xlink:type="simple" xlink:href="https://www.doc.evir.hu/doku.php/evir-faq:rendeles_modositas" text:style-name="Internet_20_link" text:visited-style-name="Visited_20_Internet_20_Link">Rendelés módos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7:24</meta:creation-date>
    <dc:creator>Generated</dc:creator>
    <dc:date>2026-08-10T05::47:24</dc:date>
    <dc:language>en-US</dc:language>
    <meta:editing-cycles>1</meta:editing-cycles>
    <meta:editing-duration>PT0S</meta:editing-duration>
    <dc:title>evir:rendeles:vevoi:vevoi_rendeles</dc:title>
  </office:meta>
</office:document-meta>
</file>