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510c2518ce29e0eb919ec423a66a33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eles:vevoi:rendeles_allapotok"/><text:bookmark-start text:name="__RefHeading___rendeles_allapotok_1"/><text:bookmark-start text:name="rendeles_allapotok"/>Rendelés állapotok<text:bookmark-end text:name="__RefHeading___rendeles_allapotok_1"/><text:bookmark-end text:name="rendeles_allapotok"/></text:h>
      <text:p text:style-name="Text_20_body">A rendelések tételeiről, állapotáról a <text:span text:style-name="Source_20_Text"><text:a xlink:type="simple" xlink:href="https://www.doc.evir.hu/doku.php/evir:rendeles:rendelesek_menu" text:style-name="Internet_20_link" text:visited-style-name="Visited_20_Internet_20_Link">Rendelések</text:a> → <text:a xlink:type="simple" xlink:href="https://www.doc.evir.hu/doku.php/evir:rendeles:vevoi:vevoi_rendeles_menu" text:style-name="Internet_20_link" text:visited-style-name="Visited_20_Internet_20_Link">Vevői</text:a> → Rendelésállapotok</text:span> menüpontban található aktuális információ, rendelés állapotonként listázva.</text:p>
      <text:p text:style-name="Text_20_body">A rendszer a rendelések teljesíthetőségi állapotát a rendeléshez tartozó (virtuális) raktárban levő termékek alapján határozza meg:</text:p>
      <text:list text:style-name="Numbering_20_1" text:continue-numbering="false">
        <text:list-item>
          <text:p text:style-name="Numbering_20_1_Content_First"> <text:span text:style-name="Strong_20_Emphasis">Nyitva</text:span> <text:line-break/>A rendelés állapota <text:span text:style-name="Source_20_Text">Nyitva</text:span> marad, amíg a raktárban nincs elegendő termék a rendelés teljesítéséhez szükséges mennyiségből. <text:line-break/>A <text:span text:style-name="Source_20_Text">Rendelés raktármozgás</text:span> menüpont alatt lehet a nyitott rendelésekhez terméket adni. <text:line-break/><text:line-break/></text:p>
        </text:list-item>
        <text:list-item>
          <text:p text:style-name="Numbering_20_1_Content"> <text:span text:style-name="Strong_20_Emphasis">Részteljesíthető</text:span> <text:line-break/>Ha a rendeléshez tartozó raktárban már van valamennyi termék, de kevesebb, mint amennyi a megrendelés teljesítéséhez szükséges lenne, akkor az állapot <text:span text:style-name="Source_20_Text">Részteljesíthető</text:span>-re változik. <text:line-break/> A <text:a xlink:type="simple" xlink:href="https://www.doc.evir.hu/doku.php/evir:rendszer:beallitasok:rendszer" text:style-name="Internet_20_link" text:visited-style-name="Visited_20_Internet_20_Link">Rendszerbeállításokban</text:a> kell engedélyezni a <text:span text:style-name="Source_20_Text">Felhasználható rendelés bizonylatok listája</text:span> mezőben, hogy számlázáskor a részteljesíthető rendelések is listázásra kerüljenek. <text:line-break/></text:p>
          <text:list text:style-name="List_20_1">
            <text:list-item>
              <text:p text:style-name="List_20_1_Content"> <text:span text:style-name="Strong_20_Emphasis">Részteljesítés</text:span> <text:line-break/>A rendszer bármennyi és bármilyen mértékű részteljesítést kezel egy vevői rendeléshez. A vevői rendelés a részteljesítések miatt nem kerül automatikusan lezárásra, egészen addig nyitott állapotban marad, ameddig nincs minden tétele számlázva vagy szállítólevére helyezve. A részteljesítések alkalmával számlázott termékek mennyisége természetesen már nem számít bele a még szállítandó termékek mennyiségébe, a rendszer pontosan tudja, hogy egy-egy rendelésből mit szállítottunk már le és még mit kell szállítani.</text:p>
            </text:list-item>
          </text:list>
        </text:list-item>
        <text:list-item>
          <text:p text:style-name="Numbering_20_1_Content"> <text:span text:style-name="Strong_20_Emphasis">Teljesíthető</text:span> <text:line-break/>Ha a rendeléshez tartozó raktárban a megrendelés teljesítéséhez szükséges mennyiségű termék van, akkor az állapot <text:span text:style-name="Source_20_Text">Teljesíthető</text:span>-re változik. <text:line-break/><text:line-break/></text:p>
        </text:list-item>
        <text:list-item>
          <text:p text:style-name="Numbering_20_1_Content_Last"> <text:span text:style-name="Strong_20_Emphasis">Teljesítve</text:span> <text:line-break/>Ha a rendeléshez tartozó termékek számlázásra (vagy szállítólevélre) kerülnek, akkor az állapota „Teljesítve” lesz. <text:line-break/><text:line-break/><text:span text:style-name=""> <text:span text:style-name="Strong_20_Emphasis">Fontos</text:span></text:span>, hogy számla/szállítólevél készítés esetén kizárólag a <text:span text:style-name="Source_20_Text">Vevői rendelés</text:span> gomb használatával a bizonylatra került termékek teljesítik a megrendelést, a <text:span text:style-name="Source_20_Text">Termék raktárból</text:span> gomb csak kiveszi a rendelés raktárból a terméket teljesítés nélkül (pl. ha másik vevőnek kerül értékesítésre a termék, ami majd pótolva lesz).</text:p>
        </text:list-item>
      </text:list>
      <text:h text:style-name="Heading_20_3" text:outline-level="3"><text:bookmark-start text:name="__RefHeading___rendeles_allapot_listak_tartalma_2"/><text:bookmark-start text:name="rendeles_allapot_listak_tartalma"/>Rendelés állapot listák tartalma<text:bookmark-end text:name="__RefHeading___rendeles_allapot_listak_tartalma_2"/><text:bookmark-end text:name="rendeles_allapot_listak_tartalma"/></text:h>
      <text:p text:style-name="Text_20_body"><draw:frame draw:style-name="mediaright" draw:name="0" text:anchor-type="paragraph" draw:z-index="0" svg:width="18.520833333333cm" style:rel-width="100%" svg:height="10.399398395722cm" style:rel-height="scale"><draw:image xlink:href="Pictures/7510c2518ce29e0eb919ec423a66a338.png" xlink:type="simple" xlink:show="embed" xlink:actuate="onLoad"/></draw:frame></text:p>
      <text:p text:style-name="Text_20_body">A négyféle rendelés állapotot különféle listákban kérhetjük le.</text:p>
      <text:list text:style-name="List_20_1" text:continue-numbering="false">
        <text:list-item>
          <text:p text:style-name="LastListParagraph_List_20_1_Content_First"> <text:span text:style-name="Strong_20_Emphasis">Összes</text:span>: Minden vevői rendelést tartalmaz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Nyitott</text:span>:  Csak nyitott, nem teljesíthető rendelések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Teljesítve</text:span>: Csak a teljesített rendelések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Nem teljesített</text:span>: Teljesíthető, részteljesíthető és nyitott rendeléseket tartalmazz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Túlraktározva</text:span>: Teljesített rendelések, a rendelés bizonylat tételeinél nagyobb virtuális raktárkészlettel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Teljesíthető</text:span>: Teljesíthető rendelések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Részteljesíthető</text:span>: Teljesíthető és részteljesíthető rendeléseket is tartalmazz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sak részteljesíthető</text:span>: Csak részteljesíthető rendelések.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rendeles:vevoi:vevoi_rendeles" text:style-name="Internet_20_link" text:visited-style-name="Visited_20_Internet_20_Link">Vevői rendelés</text:a></text:p>
        </text:list-item>
        <text:list-item>
          <text:p text:style-name="List_20_1_Content"> <text:a xlink:type="simple" xlink:href="https://www.doc.evir.hu/doku.php/evir:rendeles:szallitoi:szallitoi_rendeles" text:style-name="Internet_20_link" text:visited-style-name="Visited_20_Internet_20_Link">Szállítói rendelés</text:a></text:p>
        </text:list-item>
        <text:list-item>
          <text:p text:style-name="List_20_1_Content"> <text:a xlink:type="simple" xlink:href="https://www.doc.evir.hu/doku.php/evir:logisztika:logisztikai_muveletek" text:style-name="Internet_20_link" text:visited-style-name="Visited_20_Internet_20_Link">Logisztikai műveletek</text:a></text:p>
        </text:list-item>
        <text:list-item>
          <text:p text:style-name="List_20_1_Content"> <text:a xlink:type="simple" xlink:href="https://www.doc.evir.hu/doku.php/evir:rendeles:muveletek:rendeles_raktarmozgas" text:style-name="Internet_20_link" text:visited-style-name="Visited_20_Internet_20_Link">Rendelés raktármozgás</text:a></text:p>
        </text:list-item>
        <text:list-item>
          <text:p text:style-name="List_20_1_Content"> <text:a xlink:type="simple" xlink:href="https://www.doc.evir.hu/doku.php/evir:rendeles:muveletek:rendeles_attekinto" text:style-name="Internet_20_link" text:visited-style-name="Visited_20_Internet_20_Link">Rendelés áttekintő</text:a></text:p>
        </text:list-item>
        <text:list-item>
          <text:p text:style-name="List_20_1_Content_Last"> <text:a xlink:type="simple" xlink:href="https://www.doc.evir.hu/doku.php/evir:rendeles:muveletek:berendeles_generalas" text:style-name="Internet_20_link" text:visited-style-name="Visited_20_Internet_20_Link">Berendelés generál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3:45</meta:creation-date>
    <dc:creator>Generated</dc:creator>
    <dc:date>2026-08-10T06::53:45</dc:date>
    <dc:language>en-US</dc:language>
    <meta:editing-cycles>1</meta:editing-cycles>
    <meta:editing-duration>PT0S</meta:editing-duration>
    <dc:title>evir:rendeles:vevoi:rendeles_allapotok</dc:title>
  </office:meta>
</office:document-meta>
</file>