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d6df63387c8cd8a07993f51c273fb.png"/>
  <manifest:file-entry manifest:media-type="image/png" manifest:full-path="Pictures/e798da2b26d7df06c2a52af286b0b6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rendeles_adatai"/><text:bookmark-start text:name="__RefHeading___rendeles_adatainak_megnezese_1"/><text:bookmark-start text:name="rendeles_adatainak_megnezese"/>Rendelés adatainak megnézése<text:bookmark-end text:name="__RefHeading___rendeles_adatainak_megnezese_1"/><text:bookmark-end text:name="rendeles_adatainak_megnezese"/></text:h>
      <text:p text:style-name="Text_20_body"><draw:frame draw:style-name="mediaright" draw:name="0" text:anchor-type="paragraph" draw:z-index="0" svg:width="18.520833333333cm" style:rel-width="100%" svg:height="14.825098002023cm" style:rel-height="scale"><draw:image xlink:href="Pictures/399d6df63387c8cd8a07993f51c273fb.png" xlink:type="simple" xlink:show="embed" xlink:actuate="onLoad"/></draw:frame></text:p>
      <text:p text:style-name="Text_20_body">A rögzített vevői rendelések adatait a <text:span text:style-name="Strong_20_Emphasis"><text:a xlink:type="simple" xlink:href="https://www.doc.evir.hu/doku.php/evir:rendeles:rendelesek_menu" text:style-name="Internet_20_link" text:visited-style-name="Visited_20_Internet_20_Link">Rendelések</text:a> → <text:a xlink:type="simple" xlink:href="https://www.doc.evir.hu/doku.php/evir:rendeles:vevoi:vevoi_rendeles_menu" text:style-name="Internet_20_link" text:visited-style-name="Visited_20_Internet_20_Link">Vevői</text:a></text:span> menüpont alatti listákból kiválasztva nézhetjük meg:</text:p>
      <text:list text:style-name="List_20_1" text:continue-numbering="false">
        <text:list-item>
          <text:p text:style-name="List_20_1_Content_First"> <text:span text:style-name="Strong_20_Emphasis">Rendeléslista</text:span> <text:line-break/>Rendelésállapotok szerinti rendelés listák.</text:p>
          <text:list text:style-name="List_20_1">
            <text:list-item>
              <text:p text:style-name="List_20_1_Content"> <text:span text:style-name="Strong_20_Emphasis">Összes</text:span></text:p>
            </text:list-item>
            <text:list-item>
              <text:p text:style-name="List_20_1_Content"> <text:span text:style-name="Strong_20_Emphasis">Nyitott</text:span></text:p>
            </text:list-item>
            <text:list-item>
              <text:p text:style-name="List_20_1_Content"> <text:span text:style-name="Strong_20_Emphasis">Teljesítve</text:span></text:p>
            </text:list-item>
            <text:list-item>
              <text:p text:style-name="List_20_1_Content"> <text:span text:style-name="Strong_20_Emphasis">Nem teljesített</text:span></text:p>
            </text:list-item>
            <text:list-item>
              <text:p text:style-name="List_20_1_Content"> <text:span text:style-name="Strong_20_Emphasis">Teljesíthető</text:span></text:p>
            </text:list-item>
            <text:list-item>
              <text:p text:style-name="List_20_1_Content"> <text:span text:style-name="Strong_20_Emphasis">Részteljesíthető</text:span></text:p>
            </text:list-item>
            <text:list-item>
              <text:p text:style-name="List_20_1_Content"> <text:span text:style-name="Strong_20_Emphasis">Csak részteljesíthető</text:span></text:p>
            </text:list-item>
            <text:list-item>
              <text:p text:style-name="List_20_1_Content"> <text:span text:style-name="Strong_20_Emphasis">Hiányzó termékek</text:span></text:p>
            </text:list-item>
          </text:list>
        </text:list-item>
        <text:list-item>
          <text:p text:style-name="List_20_1_Content"> <text:span text:style-name="Strong_20_Emphasis">Telephely</text:span></text:p>
          <text:list text:style-name="List_20_1">
            <text:list-item>
              <text:p text:style-name="List_20_1_Content"> <text:span text:style-name="Strong_20_Emphasis">Rendelések telephellyel</text:span></text:p>
            </text:list-item>
            <text:list-item>
              <text:p text:style-name="List_20_1_Content"> <text:span text:style-name="Strong_20_Emphasis">Saját telephelyes rendelések</text:span></text:p>
            </text:list-item>
          </text:list>
        </text:list-item>
        <text:list-item>
          <text:p text:style-name="List_20_1_Content"> <text:span text:style-name="Strong_20_Emphasis">Folyamat állapot portál</text:span></text:p>
        </text:list-item>
        <text:list-item>
          <text:p text:style-name="List_20_1_Content"> <text:span text:style-name="Strong_20_Emphasis">Rendelés állapot portál</text:span></text:p>
        </text:list-item>
        <text:list-item>
          <text:p text:style-name="List_20_1_Content"> <text:span text:style-name="Strong_20_Emphasis">Rendelés állapotok</text:span> <text:line-break/>Rendelésállapotok szerinti rendelés tétel listák.</text:p>
        </text:list-item>
        <text:list-item>
          <text:p text:style-name="List_20_1_Content"> <text:span text:style-name="Strong_20_Emphasis">Rendeléstételek</text:span></text:p>
        </text:list-item>
        <text:list-item>
          <text:p text:style-name="List_20_1_Content_Last"> <text:span text:style-name="Strong_20_Emphasis">Félbehagyott rendelések</text:span>  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4.26300897825cm" style:rel-height="scale"><draw:image xlink:href="Pictures/e798da2b26d7df06c2a52af286b0b616.png" xlink:type="simple" xlink:show="embed" xlink:actuate="onLoad"/></draw:frame></text:p>
      <text:h text:style-name="Heading_20_4" text:outline-level="4"><text:bookmark-start text:name="__RefHeading___rendeles_adatai_2"/><text:bookmark-start text:name="rendeles_adatai"/>Rendelés adatai<text:bookmark-end text:name="__RefHeading___rendeles_adatai_2"/><text:bookmark-end text:name="rendeles_adatai"/></text:h>
      <text:p text:style-name="Text_20_body">A rendelés adatait megjelenítő oldal tartalmi felépítése megegyezik az <text:span text:style-name="Source_20_Text"><text:span text:style-name="Strong_20_Emphasis"><text:a xlink:type="simple" xlink:href="https://www.doc.evir.hu/doku.php/evir:bizonylatok:bizonylat_megnezese" text:style-name="Internet_20_link" text:visited-style-name="Visited_20_Internet_20_Link">Elkészült bizonylat adatainak megnézése</text:a></text:span></text:span> oldalon leírtakkal. <text:line-break/></text:p>
      <text:h text:style-name="Heading_20_4" text:outline-level="4"><text:bookmark-start text:name="__RefHeading___funkciok_3"/><text:bookmark-start text:name="funkciok"/>Funkciók<text:bookmark-end text:name="__RefHeading___funkciok_3"/><text:bookmark-end text:name="funkciok"/></text:h>
      <text:p text:style-name="Text_20_body">Az általános funkciókhoz képest rendelés specifikus funkciók a következők:</text:p>
      <text:list text:style-name="List_20_1" text:continue-numbering="false">
        <text:list-item>
          <text:p text:style-name="LastListParagraph_List_20_1_Content_First"> <text:span text:style-name="Strong_20_Emphasis">Lezárás</text:span>  <text:a xlink:type="simple" xlink:href="https://www.doc.evir.hu/doku.php/evir:rendeles:vevoi:lezaras" text:style-name="Internet_20_link" text:visited-style-name="Visited_20_Internet_20_Link">Rendelés lezárása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aktar:raktarmozgas_adatai" text:style-name="Internet_20_link" text:visited-style-name="Visited_20_Internet_20_Link">Raktármozgás</text:a></text:span> <text:line-break/>Ha a rendelésre a tételek raktárból, <text:a xlink:type="simple" xlink:href="https://www.doc.evir.hu/doku.php/evir:raktar:raktarkozi_mozgas" text:style-name="Internet_20_link" text:visited-style-name="Visited_20_Internet_20_Link">raktárközi mozgás</text:a> művelettel együtt kerültek akkor a rendeléshez készült raktárközi mozgás bizonylat adataira irányí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folyamat_allapot_valtas" text:style-name="Internet_20_link" text:visited-style-name="Visited_20_Internet_20_Link">Állapotváltás</text:a></text:span> <text:line-break/>A <text:span text:style-name="Source_20_Text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rendeles:torzs_rendeles" text:style-name="Internet_20_link" text:visited-style-name="Visited_20_Internet_20_Link">Rendelés</text:a> → <text:a xlink:type="simple" xlink:href="https://www.doc.evir.hu/doku.php/evir:torzsadatok:rendeles:torzs_rendeles_folyamat_allapotok" text:style-name="Internet_20_link" text:visited-style-name="Visited_20_Internet_20_Link">Rendelés folyamat állapotok</text:a></text:span> menü alatt rögzített folyamat állapotokat állíthatunk be a rendeléshe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övekező állapot(…)</text:span> <text:line-break/>A <text:span text:style-name="Source_20_Text">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rendeles:torzs_rendeles" text:style-name="Internet_20_link" text:visited-style-name="Visited_20_Internet_20_Link">Rendelés</text:a> → <text:a xlink:type="simple" xlink:href="https://www.doc.evir.hu/doku.php/evir:torzsadatok:rendeles:torzs_rendeles_folyamat_allapotok" text:style-name="Internet_20_link" text:visited-style-name="Visited_20_Internet_20_Link">Rendelés folyamat állapotok</text:a></text:span> menü alatt rögzített folyamat állapotokból soron következő állapotúra váltja a rendelés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ndelésállapot</text:span> <text:line-break/>A tételek <text:a xlink:type="simple" xlink:href="https://www.doc.evir.hu/doku.php/evir:rendeles:vevoi:rendeles_allapotok" text:style-name="Internet_20_link" text:visited-style-name="Visited_20_Internet_20_Link">rendelésállapotait</text:a> listáz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ndelésállapot-jelentés</text:span> <text:line-break/>A tételek <text:a xlink:type="simple" xlink:href="https://www.doc.evir.hu/doku.php/evir:rendeles:vevoi:rendeles_allapotok" text:style-name="Internet_20_link" text:visited-style-name="Visited_20_Internet_20_Link">rendelésállapotait</text:a> nyomtatható pdf bizonylaton listázva jelenítni meg.</text:p>
        </text:list-item>
      </text:list>
      <text:list text:style-name="List_20_1" text:continue-numbering="false">
        <text:list-item>
          <text:p text:style-name="List_20_1_Content_First"> <text:span text:style-name="Strong_20_Emphasis">Rendeléskiszedési lista</text:span> <text:line-break/>Pdf bizonylatot készít, melyen  tételeket két listába rendezve jeleníti meg. </text:p>
          <text:list text:style-name="List_20_1">
            <text:list-item>
              <text:p text:style-name="List_20_1_Content"> <text:span text:style-name="Strong_20_Emphasis">Kiszedendő</text:span>: A termékekből mennyit vár a rendelés.</text:p>
            </text:list-item>
            <text:list-item>
              <text:p text:style-name="List_20_1_Content_Last"> <text:span text:style-name="Strong_20_Emphasis">Raktáron</text:span>: A termékekből mennyi van raktárkészlete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roforma:proforma_szamla" text:style-name="Internet_20_link" text:visited-style-name="Visited_20_Internet_20_Link">Proforma számla készítés</text:a></text:span> a rendelés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eloleg:elolegszamla" text:style-name="Internet_20_link" text:visited-style-name="Visited_20_Internet_20_Link">Előlegszámla készítés</text:a></text:span> a rendelés alapján. <text:line-break/> A <text:a xlink:type="simple" xlink:href="https://www.doc.evir.hu/doku.php/evir:webshop_connector:beallitas:webshopok" text:style-name="Internet_20_link" text:visited-style-name="Visited_20_Internet_20_Link">webshop beállítás</text:a>akor a <text:a xlink:type="simple" xlink:href="https://www.doc.evir.hu/doku.php/evir:webshop_connector:beallitas:vevoi_rendeles" text:style-name="Internet_20_link" text:visited-style-name="Visited_20_Internet_20_Link">Vevői rendelés</text:a> területen a <text:span text:style-name="Emphasis">Fizetett rendelésekről előlegszámla készítése</text:span> mezőben bekapcsolható, hogy automatikusan előlegszámlát készítsen a program a kifizetett webshop rendelésekrő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ázás</text:span>: <text:a xlink:type="simple" xlink:href="https://www.doc.evir.hu/doku.php/evir:szamlazas:szamla" text:style-name="Internet_20_link" text:visited-style-name="Visited_20_Internet_20_Link">Számla készítés</text:a> a rendelés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futar_kezelese" text:style-name="Internet_20_link" text:visited-style-name="Visited_20_Internet_20_Link">Futár kezel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webshop_statusz_beallitasa" text:style-name="Internet_20_link" text:visited-style-name="Visited_20_Internet_20_Link">Webshop státusz beállítása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43</meta:creation-date>
    <dc:creator>Generated</dc:creator>
    <dc:date>2026-08-10T06::48:43</dc:date>
    <dc:language>en-US</dc:language>
    <meta:editing-cycles>1</meta:editing-cycles>
    <meta:editing-duration>PT0S</meta:editing-duration>
    <dc:title>evir:rendeles:vevoi:rendeles_adatai</dc:title>
  </office:meta>
</office:document-meta>
</file>