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7d9fcfb913f8eb2e77e8e4992917043.png"/>
  <manifest:file-entry manifest:media-type="image/png" manifest:full-path="Pictures/4d83d5d97436b13ea173241809ca7f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lezaras"/><text:bookmark-start text:name="__RefHeading___rendeles_lezarasa_1"/><text:bookmark-start text:name="rendeles_lezarasa"/>Rendelés lezárása<text:bookmark-end text:name="__RefHeading___rendeles_lezarasa_1"/><text:bookmark-end text:name="rendeles_lezarasa"/></text:h>
      <text:p text:style-name="Text_20_body"><draw:frame draw:style-name="mediaright" draw:name="0" text:anchor-type="paragraph" draw:z-index="0" svg:width="18.520833333333cm" style:rel-width="100%" svg:height="11.778986045131cm" style:rel-height="scale"><draw:image xlink:href="Pictures/57d9fcfb913f8eb2e77e8e4992917043.png" xlink:type="simple" xlink:show="embed" xlink:actuate="onLoad"/></draw:frame></text:p>
      <text:p text:style-name="Text_20_body">Ha a <text:a xlink:type="simple" xlink:href="https://www.doc.evir.hu/doku.php/evir:rendeles:vevoi:vevoi_rendeles" text:style-name="Internet_20_link" text:visited-style-name="Visited_20_Internet_20_Link">vevői rendelés</text:a> nem kerül teljesítésre (mert pl. a vevő visszamondta a megrendelést), akkor lehetőség van a rendelés lezárására. <text:line-break/></text:p>
      <text:list text:style-name="List_20_1" text:continue-numbering="false">
        <text:list-item>
          <text:p text:style-name="List_20_1_Content_First"> Ezt bármelyik olyan listából el lehet végezni, ahonnan magát a rendelést meg lehet nézni. <text:line-break/> <text:span text:style-name="Strong_20_Emphasis">Például: <text:span text:style-name="Source_20_Text"><text:a xlink:type="simple" xlink:href="https://www.doc.evir.hu/doku.php/evir:rendeles:rendelesek_menu" text:style-name="Internet_20_link" text:visited-style-name="Visited_20_Internet_20_Link">Rendelések</text:a> → <text:a xlink:type="simple" xlink:href="https://www.doc.evir.hu/doku.php/evir:rendeles:vevoi:vevoi_rendeles_menu" text:style-name="Internet_20_link" text:visited-style-name="Visited_20_Internet_20_Link">Vevői</text:a> → Rendeléslista</text:span></text:span> menüpontból elindulva, </text:p>
        </text:list-item>
        <text:list-item>
          <text:p text:style-name="List_20_1_Content_Last"> a rendelés nézet navigációs részén levő <text:span text:style-name="Source_20_Text"><text:span text:style-name="Strong_20_Emphasis">Lezárás</text:span></text:span> funkcióval. Ebben az esetben a rendszer igény szerint lehetőséget biztosít a lezárandó megrendeléshez tartozó raktárban levő termékek áthelyezésére más raktárba.</text:p>
        </text:list-item>
      </text:list>
      <text:p text:style-name="Horizontal_20_Line"/>
      <text:h text:style-name="Heading_20_4" text:outline-level="4"><text:bookmark-start text:name="__RefHeading___rendeles_lezaras_urlap_2"/><text:bookmark-start text:name="rendeles_lezaras_urlap"/>Rendelés lezárás űrlap<text:bookmark-end text:name="__RefHeading___rendeles_lezaras_urlap_2"/><text:bookmark-end text:name="rendeles_lezaras_urlap"/></text:h>
      <text:p text:style-name="Text_20_body"><draw:frame draw:style-name="mediaright" draw:name="1" text:anchor-type="paragraph" draw:z-index="1" svg:width="18.520833333333cm" style:rel-width="100%" svg:height="7.571202218261cm" style:rel-height="scale"><draw:image xlink:href="Pictures/4d83d5d97436b13ea173241809ca7f2b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bizonylatok:parameterek" text:style-name="Internet_20_link" text:visited-style-name="Visited_20_Internet_20_Link">Paraméterek</text:a></text:span> területen a bizonylat adatai láthatóak, ezek nem módosíthatók:</text:p>
          <text:list text:style-name="List_20_1">
            <text:list-item>
              <text:p text:style-name="List_20_1_Content"> Bizonylatszám</text:p>
            </text:list-item>
            <text:list-item>
              <text:p text:style-name="List_20_1_Content"> Partner neve</text:p>
            </text:list-item>
            <text:list-item>
              <text:p text:style-name="List_20_1_Content"> Partner címe</text:p>
            </text:list-item>
            <text:list-item>
              <text:p text:style-name="List_20_1_Content"> <text:span text:style-name="Strong_20_Emphasis">Rendelés raktár készlete</text:span>: A listában azok a tételek láthatóak, amelyek vagy raktárból vagy egy másik bizonylat rendelés raktárából kerültek a rendelésre és szükséges ezek elhelyezése a lezárás után. <text:line-break/>A tétel adatai:</text:p>
              <text:list text:style-name="List_20_1">
                <text:list-item>
                  <text:p text:style-name="List_20_1_Content"> Cikkszám</text:p>
                </text:list-item>
                <text:list-item>
                  <text:p text:style-name="List_20_1_Content"> Megnevezés</text:p>
                </text:list-item>
                <text:list-item>
                  <text:p text:style-name="List_20_1_Content"> Mennyiség</text:p>
                </text:list-item>
              </text:list>
            </text:list-item>
          </text:list>
        </text:list-item>
        <text:list-item>
          <text:p text:style-name="Numbering_20_1_Content"> <text:span text:style-name="Strong_20_Emphasis">Raktári művelet</text:span> beállítása szükséges. Ki kell választani, hogy mi történjen a <text:span text:style-name="Source_20_Text">Rendelés raktár készlete</text:span> listában lévő termékekkel a lezárás után.</text:p>
          <text:list text:style-name="Numbering_20_1">
            <text:list-item>
              <text:p text:style-name="Numbering_20_1_Content"> <text:span text:style-name="Strong_20_Emphasis">Nincs raktárművelet</text:span> <text:line-break/>Ha <text:span text:style-name="Strong_20_Emphasis">van raktárművelet</text:span>, akkor <text:a xlink:type="simple" xlink:href="https://www.doc.evir.hu/doku.php/evir:raktar:raktarkozi_mozgas" text:style-name="Internet_20_link" text:visited-style-name="Visited_20_Internet_20_Link">raktárközi mozgás</text:a> bizonylat készül a cél raktár és a forrás raktár megjelölésével. <text:line-break/>Ezek a következők:</text:p>
            </text:list-item>
            <text:list-item>
              <text:p text:style-name="Numbering_20_1_Content"> <text:span text:style-name="Strong_20_Emphasis">Termékek előző raktárba visszamozgatása</text:span>: Amelyik raktárból érkeztek a bizonylatra, oda kerülnek vissza.</text:p>
            </text:list-item>
            <text:list-item>
              <text:p text:style-name="Numbering_20_1_Content"> <text:span text:style-name="Strong_20_Emphasis">Termékek <text:span text:style-name="Emphasis">adott raktár kódja (Adott raktár neve)</text:span> raktárba mozgatása</text:span>: A raktárak közé rögzített áru raktárak közül lehet választani.</text:p>
            </text:list-item>
            <text:list-item>
              <text:p text:style-name="Numbering_20_1_Content"> <text:span text:style-name="Strong_20_Emphasis">Termékek <text:span text:style-name="Emphasis">rendelésszám (… számú rendelés raktára)</text:span> raktárba mozgatása</text:span>: Rendelés bizonylatok raktáraiba lehet átmozgatni.</text:p>
            </text:list-item>
          </text:list>
        </text:list-item>
        <text:list-item>
          <text:p text:style-name="Numbering_20_1_Content"> <text:span text:style-name="Strong_20_Emphasis">Üres rendelés raktár törlése</text:span>: Ha a tételek átmozgatásra kerültek másik raktárba, akkor a jelölő négyzet kipipálásával törölhető az üres rendelés raktár.</text:p>
        </text:list-item>
        <text:list-item>
          <text:p text:style-name="Numbering_20_1_Content_Last"> <text:span text:style-name=""><text:span text:style-name="Strong_20_Emphasis">| <text:span text:style-name=""> Lezárás </text:span> |</text:span></text:span> gombra kattintás után a rendelés <text:span text:style-name="Source_20_Text">teljesítve</text:span> állapotba kerül és már nincs lehetőség a módosítására, elszámolására. <text:line-break/>A <text:span text:style-name="Source_20_Text">Rendeléslisták</text:span>ban a <text:span text:style-name="Source_20_Text">Számla száma</text:span> oszlopban megejelenik a <text:span text:style-name="Strong_20_Emphasis">lezárt</text:span> felira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17</meta:creation-date>
    <dc:creator>Generated</dc:creator>
    <dc:date>2026-08-10T06::49:17</dc:date>
    <dc:language>en-US</dc:language>
    <meta:editing-cycles>1</meta:editing-cycles>
    <meta:editing-duration>PT0S</meta:editing-duration>
    <dc:title>evir:rendeles:vevoi:lezaras</dc:title>
  </office:meta>
</office:document-meta>
</file>