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1dce53abbfacce36c5f4e8337b55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szallitoi:szallitoi_rendeles"/><text:bookmark-start text:name="__RefHeading___beszallitoi_rendeles_1"/><text:bookmark-start text:name="beszallitoi_rendeles"/>Beszállítói rendelés<text:bookmark-end text:name="__RefHeading___beszallitoi_rendeles_1"/><text:bookmark-end text:name="beszallitoi_rendeles"/></text:h>
      <text:p text:style-name="Text_20_body">A rendszerrel az adatbázisban található adatok alapján lehet beszállítói rendelést készíteni. </text:p>
      <text:p text:style-name="Text_20_body"><draw:frame draw:style-name="mediaright" draw:name="0" text:anchor-type="paragraph" draw:z-index="0" svg:width="18.520833333333cm" style:rel-width="100%" svg:height="14.781885758998cm" style:rel-height="scale"><draw:image xlink:href="Pictures/521dce53abbfacce36c5f4e8337b5567.png" xlink:type="simple" xlink:show="embed" xlink:actuate="onLoad"/></draw:frame></text:p>
      <text:h text:style-name="Heading_20_3" text:outline-level="3"><text:bookmark-start text:name="__RefHeading___a_szallitoi_rendeles_keszitesenek_lepesei_2"/><text:bookmark-start text:name="a_szallitoi_rendeles_keszitesenek_lepesei"/>A Szállítói rendelés készítésének lépései:<text:bookmark-end text:name="__RefHeading___a_szallitoi_rendeles_keszitesenek_lepesei_2"/><text:bookmark-end text:name="a_szallitoi_rendeles_keszitesenek_lepesei"/></text:h>
      <text:list text:style-name="Numbering_20_1" text:continue-numbering="false">
        <text:list-item>
          <text:p text:style-name="Numbering_20_1_Content_First"> Szállítói rendelés készítés elindítása a <text:span text:style-name="Strong_20_Emphasis"><text:a xlink:type="simple" xlink:href="https://www.doc.evir.hu/doku.php/evir:rendeles:rendelesek_menu" text:style-name="Internet_20_link" text:visited-style-name="Visited_20_Internet_20_Link">Rendelések</text:a></text:span>,</text:p>
        </text:list-item>
        <text:list-item>
          <text:p text:style-name="Numbering_20_1_Content"> <text:span text:style-name="Strong_20_Emphasis"><text:a xlink:type="simple" xlink:href="https://www.doc.evir.hu/doku.php/evir:rendeles:szallitoi:szallitoi_rendeles_menu" text:style-name="Internet_20_link" text:visited-style-name="Visited_20_Internet_20_Link">Beszállítói</text:a></text:span>,</text:p>
        </text:list-item>
        <text:list-item>
          <text:p text:style-name="Numbering_20_1_Content"> <text:span text:style-name="Strong_20_Emphasis">Berendelés készítése</text:span> menüpontban.</text:p>
        </text:list-item>
        <text:list-item>
          <text:p text:style-name="Numbering_20_1_Content"> <text:span text:style-name="Strong_20_Emphasis"><text:a xlink:type="simple" xlink:href="https://www.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www.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Szállítási határidő</text:p>
            </text:list-item>
            <text:list-item>
              <text:p text:style-name="Numbering_20_1_Content"> <text:a xlink:type="simple" xlink:href="https://www.doc.evir.hu/doku.php/evir:torzsadatok:rendeles:torzs_berendeles_folyamat_allapotok" text:style-name="Internet_20_link" text:visited-style-name="Visited_20_Internet_20_Link">Folyamat állapot</text:a></text:p>
            </text:list-item>
            <text:list-item>
              <text:p text:style-name="Numbering_20_1_Content"> <text:span text:style-name="Source_20_Text">ÁFA körön kívüli</text:span>: amennyiben a rendelés tételei ne tartalmazzanak ÁFÁ-t.</text:p>
            </text:list-item>
            <text:list-item>
              <text:p text:style-name="Numbering_20_1_Content"> <text:a xlink:type="simple" xlink:href="https://www.doc.evir.hu/doku.php/evir:torzsadatok:cikktorzs:arkategoriak:arkategoriak" text:style-name="Internet_20_link" text:visited-style-name="Visited_20_Internet_20_Link">Árkategória</text:a> kiválasztása</text:p>
            </text:list-item>
          </text:list>
        </text:list-item>
        <text:list-item>
          <text:p text:style-name="Numbering_20_1_Content"> <text:span text:style-name="Strong_20_Emphasis">Hivatkozási számok</text:span></text:p>
          <text:list text:style-name="Numbering_20_1">
            <text:list-item>
              <text:p text:style-name="Numbering_20_1_Content"> <text:span text:style-name="Strong_20_Emphasis">Szállítói hivatkozás:</text:span> amennyiben van szállítói hivatkozási szám, akkor azt ide lehet rögzíteni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megjegyzes" text:style-name="Internet_20_link" text:visited-style-name="Visited_20_Internet_20_Link">Megjegyzés</text:a></text:span> írása</text:p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a</text:a></text:span> a <text:span text:style-name="Source_20_Text">Keresendő</text:span> mezőbe történő beírást követően a megfelelő gomb megnyomásával:</text:p>
          <text:list text:style-name="Numbering_20_1">
            <text:list-item>
              <text:p text:style-name="Numbering_20_1_Content"> <text:span text:style-name=""><text:span text:style-name="Strong_20_Emphasis">| <text:span text:style-name="">Termék cikktörzsből</text:span> |</text:span></text:span> termék keresése,</text:p>
            </text:list-item>
            <text:list-item>
              <text:p text:style-name="Numbering_20_1_Content"> <text:span text:style-name=""><text:span text:style-name="Strong_20_Emphasis">| <text:span text:style-name="">Szolgáltatás keresés</text:span> |</text:span></text:span> szolgáltatás keresése,</text:p>
            </text:list-item>
            <text:list-item>
              <text:p text:style-name="Numbering_20_1_Content"> <text:span text:style-name=""><text:span text:style-name="Strong_20_Emphasis">| <text:span text:style-name="">Korábbi rendelések</text:span> |</text:span></text:span> egy korábbi vevői rendelés tételeinek betöltése,</text:p>
            </text:list-item>
            <text:list-item>
              <text:p text:style-name="Numbering_20_1_Content"> <text:span text:style-name=""><text:span text:style-name="Strong_20_Emphasis">| <text:span text:style-name="">Korábbi berendelések</text:span> |</text:span></text:span> egy korábbi beszállítói rendelés tételeinek betöltése.</text:p>
            </text:list-item>
          </text:list>
        </text:list-item>
        <text:list-item>
          <text:p text:style-name="Numbering_20_1_Content"> <text:span text:style-name="Strong_20_Emphasis"><text:a xlink:type="simple" xlink:href="https://www.doc.evir.hu/doku.php/evir:bizonylatok:tetelek_hozzaadasa" text:style-name="Internet_20_link" text:visited-style-name="Visited_20_Internet_20_Link">Tételek hozzáadásának</text:a></text:span> ismétlése egészen addig, ameddig az összes kívánt tétel szerepel a bizonylaton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www.doc.evir.hu/doku.php/evir:alapok:funkcio_gombok" text:style-name="Internet_20_link" text:visited-style-name="Visited_20_Internet_20_Link">gombra</text:a> kattintva elkészül a rendelés, valamint egy <text:a xlink:type="simple" xlink:href="https://www.doc.evir.hu/doku.php/evir:fogalmak:nyomtatas" text:style-name="Internet_20_link" text:visited-style-name="Visited_20_Internet_20_Link">PDF dokumentum</text:a>, ami a szállítónak küldhető megrendelés, ami beszerzési áron tartalmazza a tételeket. Ez lehet majd a <text:a xlink:type="simple" xlink:href="https://www.doc.evir.hu/doku.php/evir:raktar:raktar_bevetelezes" text:style-name="Internet_20_link" text:visited-style-name="Visited_20_Internet_20_Link">raktári bevételezés</text:a> alapja.</text:p>
        </text:list-item>
      </text:list>
      <text:p text:style-name="Text_20_body">Az elkészült rendeléseket a <text:span text:style-name="Source_20_Text">Rendelések → Beszállítói → Berendeléslista</text:span> menüpontban lehet megtalálni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www.doc.evir.hu/doku.php/evir:rendeles:muveletek:berendeles_generalas" text:style-name="Internet_20_link" text:visited-style-name="Visited_20_Internet_20_Link">Berendelés generálás</text:a></text:p>
        </text:list-item>
        <text:list-item>
          <text:p text:style-name="List_20_1_Content"> <text:a xlink:type="simple" xlink:href="https://www.doc.evir.hu/doku.php/evir:rendeles:muveletek:rendeles_raktarmozgas" text:style-name="Internet_20_link" text:visited-style-name="Visited_20_Internet_20_Link">Rendelés raktármozgás</text:a></text:p>
        </text:list-item>
        <text:list-item>
          <text:p text:style-name="List_20_1_Content_Last"> <text:a xlink:type="simple" xlink:href="https://www.doc.evir.hu/doku.php/evir:rendeles:muveletek:rendeles_attekinto" text:style-name="Internet_20_link" text:visited-style-name="Visited_20_Internet_20_Link">Rendelés áttekint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5::53:49</meta:creation-date>
    <dc:creator>Generated</dc:creator>
    <dc:date>2026-08-10T05::53:49</dc:date>
    <dc:language>en-US</dc:language>
    <meta:editing-cycles>1</meta:editing-cycles>
    <meta:editing-duration>PT0S</meta:editing-duration>
    <dc:title>evir:rendeles:szallitoi:szallitoi_rendeles</dc:title>
  </office:meta>
</office:document-meta>
</file>