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1a5c30d0bdae796f04c868cb251815.png"/>
  <manifest:file-entry manifest:media-type="image/png" manifest:full-path="Pictures/53a923e8135e74a7d60d1ba9a0cc1721.png"/>
  <manifest:file-entry manifest:media-type="image/png" manifest:full-path="Pictures/a2dd0dc82f940a90fb19b785a3b814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muveletek:rendeles_raktarmozgas"/><text:bookmark-start text:name="__RefHeading___rendeles_raktarmozgas_1"/><text:bookmark-start text:name="rendeles_raktarmozgas"/>Rendelés raktármozgás<text:bookmark-end text:name="__RefHeading___rendeles_raktarmozgas_1"/><text:bookmark-end text:name="rendeles_raktarmozgas"/></text:h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rendeles:rendelesek_menu" text:style-name="Internet_20_link" text:visited-style-name="Visited_20_Internet_20_Link">Rendelések</text:a></text:span>,</text:p>
        </text:list-item>
        <text:list-item>
          <text:p text:style-name="Numbering_20_1_Content"> <text:span text:style-name="Strong_20_Emphasis"><text:a xlink:type="simple" xlink:href="https://www.doc.evir.hu/doku.php/evir:rendeles:muveletek:muveletek_menu" text:style-name="Internet_20_link" text:visited-style-name="Visited_20_Internet_20_Link">Műveletek</text:a></text:span>,</text:p>
        </text:list-item>
        <text:list-item>
          <text:p text:style-name="Numbering_20_1_Content"> <text:span text:style-name="Strong_20_Emphasis">Rendelés raktármozgás</text:span> menüpontra kattintva érhető el a funkció, amely rendszerbe rögzített <text:a xlink:type="simple" xlink:href="https://www.doc.evir.hu/doku.php/evir:rendeles:vevoi:vevoi_rendeles" text:style-name="Internet_20_link" text:visited-style-name="Visited_20_Internet_20_Link">vevői rendelés</text:a>ek teljesíthetőségét veti össze a <text:a xlink:type="simple" xlink:href="https://www.doc.evir.hu/doku.php/evir:raktar:keszletkezeles" text:style-name="Internet_20_link" text:visited-style-name="Visited_20_Internet_20_Link">raktárkészlet</text:a>tel.</text:p>
        </text:list-item>
        <text:list-item>
          <text:p text:style-name="Numbering_20_1_Content"> A <text:span text:style-name="Strong_20_Emphasis">Paraméterek</text:span> területen ki kell választani a raktárat.</text:p>
        </text:list-item>
        <text:list-item>
          <text:p text:style-name="Numbering_20_1_Content"> Majd a megfelelő <text:a xlink:type="simple" xlink:href="https://www.doc.evir.hu/doku.php/evir:alapok:funkcio_gombok" text:style-name="Internet_20_link" text:visited-style-name="Visited_20_Internet_20_Link">gombbal</text:a> folytatni a folyamatot: <draw:frame draw:style-name="mediaright" draw:name="0" text:anchor-type="paragraph" draw:z-index="0" svg:width="18.520833333333cm" style:rel-width="100%" svg:height="4.5462263200322cm" style:rel-height="scale"><draw:image xlink:href="Pictures/041a5c30d0bdae796f04c868cb251815.png" xlink:type="simple" xlink:show="embed" xlink:actuate="onLoad"/></draw:frame></text:p>
          <text:list text:style-name="List_20_1">
            <text:list-item>
              <text:p text:style-name="List_20_1_Content"> <text:span text:style-name=""><text:span text:style-name="Strong_20_Emphasis">| <text:span text:style-name="">  Tovább cikkszám nézet</text:span> |</text:span></text:span> <text:line-break/>A nyitott <text:a xlink:type="simple" xlink:href="https://www.doc.evir.hu/doku.php/evir:rendeles:vevoi:vevoi_rendeles" text:style-name="Internet_20_link" text:visited-style-name="Visited_20_Internet_20_Link">vevői rendelések</text:a>ben szereplő <text:a xlink:type="simple" xlink:href="https://www.doc.evir.hu/doku.php/evir:torzsadatok:cikktorzs:termekek" text:style-name="Internet_20_link" text:visited-style-name="Visited_20_Internet_20_Link">termékek</text:a> vannak összesítve felsorolva, így termékenként lehet eldönteni, hogy melyik termékeket szeretnénk a kiválasztott raktárból a rendelések raktáraiba átmozgatni.</text:p>
            </text:list-item>
            <text:list-item>
              <text:p text:style-name="List_20_1_Content_Last"> <text:span text:style-name=""><text:span text:style-name="Strong_20_Emphasis">| <text:span text:style-name="">  Tovább rendelés nézet</text:span> |</text:span></text:span> <text:line-break/>a nyitott vevői rendelések vannak felsorolva, mellettük tételesen a rendelésben szereplő és a készleten szereplő termékek mennyisége. A rendszer csak azoknak a rendeléseknek a mozgatását javasolja (automatikusan kipipálva a rendelést), amelyek ezáltal teljesíthetővé válnak, azaz a rendelésben szereplő valamennyi termék rendelkezésre áll.</text:p>
            </text:list-item>
          </text:list>
        </text:list-item>
      </text:list>
      <text:p text:style-name="Text_20_body">—– </text:p>
      <text:h text:style-name="Heading_20_3" text:outline-level="3"><text:bookmark-start text:name="__RefHeading___tovabb_cikkszam_nezet_2"/><text:bookmark-start text:name="tovabb_cikkszam_nezet"/>Tovább cikkszám nézet<text:bookmark-end text:name="__RefHeading___tovabb_cikkszam_nezet_2"/><text:bookmark-end text:name="tovabb_cikkszam_nezet"/></text:h>
      <text:p text:style-name="Text_20_body"><draw:frame draw:style-name="mediaright" draw:name="1" text:anchor-type="paragraph" draw:z-index="1" svg:width="18.520833333333cm" style:rel-width="100%" svg:height="6.9564965780998cm" style:rel-height="scale"><draw:image xlink:href="Pictures/53a923e8135e74a7d60d1ba9a0cc1721.png" xlink:type="simple" xlink:show="embed" xlink:actuate="onLoad"/></draw:frame></text:p>
      <text:p text:style-name="Text_20_body">Egy <text:a xlink:type="simple" xlink:href="https://www.doc.evir.hu/doku.php/evir:alapok:listak" text:style-name="Internet_20_link" text:visited-style-name="Visited_20_Internet_20_Link">lista</text:a> készül, mely a következő oszlopokat tartalmazza:</text:p>
      <text:list text:style-name="List_20_1" text:continue-numbering="false">
        <text:list-item>
          <text:p text:style-name="List_20_1_Content_First"> <text:span text:style-name="Source_20_Text"><text:span text:style-name="Strong_20_Emphasis">Mozgatás</text:span></text:span> <text:line-break/>Ha ki van pipálva, akkor történik meg a mozgatás majd a <text:span text:style-name="Source_20_Text">Tovább</text:span> gombra kattintva.</text:p>
        </text:list-item>
        <text:list-item/>
        <text:list-item>
          <text:p text:style-name="List_20_1_Content_Last"> <text:span text:style-name="Source_20_Text"><text:span text:style-name="Strong_20_Emphasis">Cikkszám</text:span></text:span> <text:line-break/>A termék <text:a xlink:type="simple" xlink:href="https://www.doc.evir.hu/doku.php/evir:fogalmak:cikkszam" text:style-name="Internet_20_link" text:visited-style-name="Visited_20_Internet_20_Link">cikkszám</text:a>a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egnevezés</text:span></text:span> <text:line-break/>A <text:a xlink:type="simple" xlink:href="https://www.doc.evir.hu/doku.php/evir:torzsadatok:cikktorzs:termekek" text:style-name="Internet_20_link" text:visited-style-name="Visited_20_Internet_20_Link">termék</text:a> megnevezés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ndelés bizonylatszám (Partner név)</text:span></text:span> <text:line-break/>A rendelés száma és a partner nev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Vevői rendelés</text:span></text:span> <text:line-break/>A <text:a xlink:type="simple" xlink:href="https://www.doc.evir.hu/doku.php/evir:rendeles:vevoi:vevoi_rendeles" text:style-name="Internet_20_link" text:visited-style-name="Visited_20_Internet_20_Link">vevői rendelés</text:a>ben szereplő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Teljesítve</text:span></text:span> <text:line-break/>A rendelésből eddig teljesített (számlázott)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ndelés raktáron (teljesíthető)</text:span></text:span> <text:line-break/>A rendelés raktárában lefoglalt mennyiség (számlázható)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Berendelés alatt</text:span></text:span> <text:line-break/><text:a xlink:type="simple" xlink:href="https://www.doc.evir.hu/doku.php/evir:rendeles:szallitoi:szallitoi_rendeles" text:style-name="Internet_20_link" text:visited-style-name="Visited_20_Internet_20_Link">Szállítói rendelés</text:a>ben szereplő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ndelés raktárba mozgatandó</text:span></text:span> <text:line-break/>A rendelés teljesítéséhez a rendelés raktárába mozgatandó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aktáron</text:span></text:span> <text:line-break/>A raktáron levő teljes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ozgás rendelés raktárba</text:span></text:span> <text:line-break/>A mozgatandó mennyiség.</text:p>
        </text:list-item>
      </text:list>
      <text:h text:style-name="Heading_20_3" text:outline-level="3"><text:bookmark-start text:name="__RefHeading___tovabb_rendeles_nezet_3"/><text:bookmark-start text:name="tovabb_rendeles_nezet"/>Tovább rendelés nézet<text:bookmark-end text:name="__RefHeading___tovabb_rendeles_nezet_3"/><text:bookmark-end text:name="tovabb_rendeles_nezet"/></text:h>
      <text:p text:style-name="Text_20_body"><draw:frame draw:style-name="mediaright" draw:name="2" text:anchor-type="paragraph" draw:z-index="2" svg:width="18.520833333333cm" style:rel-width="100%" svg:height="7.6077712240371cm" style:rel-height="scale"><draw:image xlink:href="Pictures/a2dd0dc82f940a90fb19b785a3b81492.png" xlink:type="simple" xlink:show="embed" xlink:actuate="onLoad"/></draw:frame></text:p>
      <text:p text:style-name="Text_20_body">Egy lista készül, mely a következő oszlopokat tartalmazza:</text:p>
      <text:list text:style-name="List_20_1" text:continue-numbering="false">
        <text:list-item>
          <text:p text:style-name="LastListParagraph_List_20_1_Content_First"> <text:span text:style-name="Source_20_Text"><text:span text:style-name="Strong_20_Emphasis">Mozgatás</text:span></text:span> <text:line-break/>Ha ki van pipálva, akkor történik meg a mozgatá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ndelés bizonylatszám (Partner név)</text:span></text:span>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Cikkszám</text:span></text:span> <text:line-break/>A termék cikkszáma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egnevezés</text:span></text:span> <text:line-break/>A termék megnevezése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Vevői rendelés</text:span></text:span> <text:line-break/>A vevői rendelésben szereplő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Teljesítve</text:span></text:span> <text:line-break/>A rendelésből eddig teljesített (számlázott)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ndelés raktáron (teljesíthető)</text:span></text:span> <text:line-break/>A rendelés raktárában lefoglalt mennyiség (számlázható)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Berendelés alatt</text:span></text:span> <text:line-break/>Szállítói rendelésben szereplő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ndelés raktárba mozgatandó</text:span></text:span> <text:line-break/>A rendelés teljesítéséhez a rendelés raktárába mozgatandó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aktáron</text:span></text:span> <text:line-break/>A raktáron levő teljes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ozgás rendelés raktárba</text:span></text:span> <text:line-break/>A mozgatandó mennyisé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ndelés állapota</text:span></text:span> <text:line-break/>A vevő rendelés aktuális állapota.</text:p>
        </text:list-item>
      </text:list>
      <text:h text:style-name="Heading_20_3" text:outline-level="3"><text:bookmark-start text:name="__RefHeading___funkcio_gombok_4"/><text:bookmark-start text:name="funkcio_gombok"/>Funkció gombok<text:bookmark-end text:name="__RefHeading___funkcio_gombok_4"/><text:bookmark-end text:name="funkcio_gombok"/></text:h>
      <text:p text:style-name="Text_20_body">Mindkét lista alatt a következő <text:span text:style-name="Strong_20_Emphasis"><text:a xlink:type="simple" xlink:href="https://www.doc.evir.hu/doku.php/evir:alapok:funkcio_gombok" text:style-name="Internet_20_link" text:visited-style-name="Visited_20_Internet_20_Link">gombok</text:a></text:span>ból lehet választani:</text:p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 Számol</text:span> |</text:span></text:span> <text:line-break/>A táblázatban levő mennyiségek és pipák alapján aktualizálja a táblázatot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  Tovább</text:span> |</text:span></text:span> <text:line-break/>Az adatok véglegesítése, majd az ezt követő <text:span text:style-name="Source_20_Text">Felvesz</text:span> gombbal történik az adatrögzítés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 Vissza</text:span> |</text:span></text:span> <text:line-break/>Visszalépés az előző művelethez 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  Eldob</text:span> |</text:span></text:span> <text:line-break/>A folyamat megszakítása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www.doc.evir.hu/doku.php/evir:logisztika:logisztikai_muveletek" text:style-name="Internet_20_link" text:visited-style-name="Visited_20_Internet_20_Link">Logisztikai művelet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00</meta:creation-date>
    <dc:creator>Generated</dc:creator>
    <dc:date>2026-08-10T06::54:00</dc:date>
    <dc:language>en-US</dc:language>
    <meta:editing-cycles>1</meta:editing-cycles>
    <meta:editing-duration>PT0S</meta:editing-duration>
    <dc:title>evir:rendeles:muveletek:rendeles_raktarmozgas</dc:title>
  </office:meta>
</office:document-meta>
</file>