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4f22355436b2ef61fd5e8a6a5247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bevetelezes"/><text:bookmark-start text:name="__RefHeading___raktari_bevetelezes_1"/><text:bookmark-start text:name="raktari_bevetelezes"/>Raktári bevételezés<text:bookmark-end text:name="__RefHeading___raktari_bevetelezes_1"/><text:bookmark-end text:name="raktari_bevetelezes"/></text:h>
      <text:p text:style-name="Text_20_body">Mielőtt bármilyen műveletet végrehajtanánk a <text:a xlink:type="simple" xlink:href="https://www.doc.evir.hu/doku.php/evir:torzsadatok:cikktorzs:termekek" text:style-name="Internet_20_link" text:visited-style-name="Visited_20_Internet_20_Link">termékek</text:a>kel szükséges azok raktári bevételezése.
A rendszer kétféle bizonylat alapján tudja ezt megtenni: a szállító számlája, vagy a szállító szállítólevele alapján.</text:p>
      <text:p text:style-name="Text_20_body"><text:span text:style-name=""/> A számlás és szállítóleveles bevételezés között az az alapvető különbség, hogy a szállítólevélen történt bevételezést követően a rendszer várja a számlával történő bevételezést is, azaz tisztában van vele, hogy a termék még idegen készlet, a terméket a szállító még nem számlázta ki. <text:line-break/>
<text:span text:style-name=""/> Ha a korábban szállítólevélről bevételezett termékekről megérkezik a számla, akkor azt a <text:span text:style-name="Strong_20_Emphasis">Bevételezés számláról</text:span> menüpontban, a <text:span text:style-name="Strong_20_Emphasis">Rendezetlen szállítólevelek</text:span> gomb használatával kiválasztott szállítólevéllel kell bevételezni. Ilyenkor <text:span text:style-name="Strong_20_Emphasis">nem</text:span> történik újabb árumozgás, <text:span text:style-name="Strong_20_Emphasis">nem</text:span> kerülnek újra bevételezésre a korábban szállítólevéllel már bevételezett termékek, csupán a szállítói számla érkeztetése és szállítólvélhez meg termékekhez rendelése történik meg a háttérben.<text:line-break/>
A számla alapján történő bevételezés a tipikusan használt megoldás, ez az egyszerűbb metódus.</text:p>
      <text:p text:style-name="Text_20_body"><draw:frame draw:style-name="mediaright" draw:name="0" text:anchor-type="paragraph" draw:z-index="0" svg:width="18.520833333333cm" style:rel-width="100%" svg:height="17.20184223541cm" style:rel-height="scale"><draw:image xlink:href="Pictures/d54f22355436b2ef61fd5e8a6a5247da.png" xlink:type="simple" xlink:show="embed" xlink:actuate="onLoad"/></draw:frame></text:p>
      <text:p text:style-name="Text_20_body">A raktári bevételezés is a <text:a xlink:type="simple" xlink:href="https://www.doc.evir.hu/doku.php/evir:bizonylatok:bizonylat_keszites" text:style-name="Internet_20_link" text:visited-style-name="Visited_20_Internet_20_Link">Bizonylat készítés</text:a> oldalon leírtakhoz nagyon hasonló módon történik:</text:p>
      <text:list text:style-name="Numbering_20_1" text:continue-numbering="false">
        <text:list-item>
          <text:p text:style-name="Numbering_20_1_Content_First"> A raktári bevételezés elindítása a <text:span text:style-name="Strong_20_Emphasis">Raktár</text:span>,</text:p>
        </text:list-item>
        <text:list-item>
          <text:p text:style-name="Numbering_20_1_Content"> <text:span text:style-name="Strong_20_Emphasis">Bevételezés szállítólevélről</text:span> vagy <text:span text:style-name="Strong_20_Emphasis">Bevételezés számláról</text:span> menüpont alatt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 megadása</text:a></text:span>:</text:p>
          <text:list text:style-name="Numbering_20_1">
            <text:list-item>
              <text:p text:style-name="Numbering_20_1_Content"> Szállítói számla dátuma és számlaszáma, vagy a szállítólevél dátuma és bizonylatszáma</text:p>
            </text:list-item>
            <text:list-item>
              <text:p text:style-name="Numbering_20_1_Content"> Célraktár kiválasztása → <text:a xlink:type="simple" xlink:href="https://www.doc.evir.hu/doku.php/evir:torzsadatok:raktar:torzs_raktar" text:style-name="Internet_20_link" text:visited-style-name="Visited_20_Internet_20_Link">Raktár törzsadatok rögzítése</text:a></text:p>
            </text:list-item>
            <text:list-item>
              <text:p text:style-name="Numbering_20_1_Content"> Ha nem tartalmaz ÁFÁ-t a számla/szállítólevél, akkor az <text:span text:style-name="Source_20_Text">Áfakörön kívüli bevételezés</text:span> kipipálása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ának</text:a></text:span> ismétlése egészen addig, ameddig az összes kívánt tétel szerepel a bizonylaton. <text:line-break/><text:span text:style-name=""/> Gyári számos nyilvántartást igénylő terméknél nem elegendő csak a mennyiséget megadni, hanem a mennyiségnek megfelelő számú gyári számot is rögzíteni kell. <text:line-break/>Speciális gombok:</text:p>
          <text:list text:style-name="List_20_1">
            <text:list-item>
              <text:p text:style-name="List_20_1_Content"> <text:span text:style-name=""><text:span text:style-name="Strong_20_Emphasis">|<text:span text:style-name="">Beszállítói rendelés</text:span>|</text:span></text:span>: a rögzített <text:a xlink:type="simple" xlink:href="https://www.doc.evir.hu/doku.php/evir:rendeles:szallitoi:szallitoi_rendeles" text:style-name="Internet_20_link" text:visited-style-name="Visited_20_Internet_20_Link">berendelések</text:a> közül lehet választani.</text:p>
            </text:list-item>
            <text:list-item>
              <text:p text:style-name="List_20_1_Content"> <text:span text:style-name=""><text:span text:style-name="Strong_20_Emphasis">|<text:span text:style-name="">Termék utólagos bevételezése</text:span>|</text:span></text:span> <text:span text:style-name=""/> <text:a xlink:type="simple" xlink:href="https://www.doc.evir.hu/doku.php/evir-faq:negativ_raktarkeszlet" text:style-name="Internet_20_link" text:visited-style-name="Visited_20_Internet_20_Link">Negatív raktárkészlet</text:a></text:p>
            </text:list-item>
            <text:list-item>
              <text:p text:style-name="List_20_1_Content"> <text:span text:style-name=""><text:span text:style-name="Strong_20_Emphasis">|<text:span text:style-name="">Rendezetlen szállítólevelek</text:span>|</text:span></text:span>: A <text:span text:style-name="Source_20_Text">Bevételezés szállítólevélről</text:span> menüpont alatt rögzített bizonylatok listájából lehet választani.</text:p>
            </text:list-item>
            <text:list-item>
              <text:p text:style-name="List_20_1_Content"> <text:span text:style-name=""><text:span text:style-name="Strong_20_Emphasis">|<text:span text:style-name="">Szállítólevél beszállítónként</text:span>|</text:span></text:span>: A <text:span text:style-name="Source_20_Text">Bevételezés szállítólevélről</text:span> menüpont alatt rögzített bizonylatok listája jelenik meg partnerenkénti bontásban.</text:p>
            </text:list-item>
            <text:list-item>
              <text:p text:style-name="List_20_1_Content"> <text:span text:style-name=""><text:span text:style-name="Strong_20_Emphasis">|<text:span text:style-name="">Bizomány szállító</text:span>|</text:span></text:span>: A már értékesített termékeket a szállítói számla alapján  kell a korábban kapott szállítólevelekről kiválasztani, így a nyilvántartásban is összekapcsolódnak a termékek adatai.  <text:a xlink:type="simple" xlink:href="https://www.doc.evir.hu/doku.php/evir:raktar:bizomanyos:bizomanyba_vetel" text:style-name="Internet_20_link" text:visited-style-name="Visited_20_Internet_20_Link">Bizományba vétel</text:a> <text:line-break/></text:p>
            </text:list-item>
            <text:list-item>
              <text:p text:style-name="List_20_1_Content"> <text:span text:style-name="Strong_20_Emphasis">Tétellista</text:span></text:p>
              <text:list text:style-name="List_20_1">
                <text:list-item>
                  <text:p text:style-name="List_20_1_Content"> <text:span text:style-name="Strong_20_Emphasis">Nettó egységár</text:span>  A cikk nettó beszerzési ára, mely a <text:a xlink:type="simple" xlink:href="https://www.doc.evir.hu/doku.php/evir:torzsadatok:cikktorzs:ar_parameterek" text:style-name="Internet_20_link" text:visited-style-name="Visited_20_Internet_20_Link">cikk ár paraméterek</text:a>hez kerül rögzítésre az <text:span text:style-name="Source_20_Text">Utolsó beszerzési ár</text:span>ként!</text:p>
                </text:list-item>
              </text:list>
            </text:list-item>
            <text:list-item>
              <text:p text:style-name="List_20_1_Content"> <text:span text:style-name=""><text:span text:style-name="Strong_20_Emphasis">|<text:span text:style-name="">Bizományos szállító betöltése</text:span>|</text:span></text:span> 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</text:a> hatására elkészül a bevételezés. <text:line-break/>Erről is generálhat a rendszer PDF dokumentumot, de kikapcsolható a <text:a xlink:type="simple" xlink:href="https://www.doc.evir.hu/doku.php/evir:rendszer:beallitasok:raktar" text:style-name="Internet_20_link" text:visited-style-name="Visited_20_Internet_20_Link">beállításokban</text:a>. Azt szoktuk javasolni, hogy a bevételezési bizonylat számát írják rá a szállítói számlára, ilyen módon összekapcsolva a kettőt, valamint jelezve, hogy már megtörtént a bevételezés.</text:p>
        </text:list-item>
      </text:list>
      <text:p text:style-name="Text_20_body">Természetesen a rendszer figyel a számlaszámokra: ugyanattól a partnertől nem enged kétszer ugyanolyan számlaszámmal történő bevételezést.</text:p>
      <text:p text:style-name="Text_20_body"><text:span text:style-name=""/> A <text:span text:style-name="Strong_20_Emphasis">Rendszer → Beállítások → Rendszerbeállítások</text:span> menüpont alatt a <text:span text:style-name="Strong_20_Emphasis"><text:a xlink:type="simple" xlink:href="https://www.doc.evir.hu/doku.php/evir:rendszer:beallitasok:penzugyi_szamlak" text:style-name="Internet_20_link" text:visited-style-name="Visited_20_Internet_20_Link">Pénzügyi számlák</text:a></text:span> területen a <text:span text:style-name="Strong_20_Emphasis">Szállítói számla automatikus import</text:span> mezőben <text:span text:style-name="Source_20_Text">bekapcsolva</text:span> a bevételezés végén azonnal a <text:a xlink:type="simple" xlink:href="https://www.doc.evir.hu/doku.php/evir:penzugy:penzugyi_szamlak:uj_szamla" text:style-name="Internet_20_link" text:visited-style-name="Visited_20_Internet_20_Link">szállítói számla rögzítésére</text:a> irányít a program és automatikusan kitöltésre kerülnek a partner, számlaszám és tétel adatok.</text:p>
      <text:p text:style-name="Text_20_body"><text:a xlink:type="simple" xlink:href="https://www.doc.evir.hu/doku.php/raktar_bevetelezes.webm" text:style-name="Internet_20_link" text:visited-style-name="Visited_20_Internet_20_Link">Bevételezés raktárba, számláról</text:a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raktar:torzs_raktar" text:style-name="Internet_20_link" text:visited-style-name="Visited_20_Internet_20_Link">Raktár rögzítése</text:a></text:p>
        </text:list-item>
        <text:list-item>
          <text:p text:style-name="List_20_1_Content"> <text:a xlink:type="simple" xlink:href="https://www.doc.evir.hu/doku.php/evir:raktar:keszletkezeles" text:style-name="Internet_20_link" text:visited-style-name="Visited_20_Internet_20_Link">Készletkezelés</text:a></text:p>
        </text:list-item>
        <text:list-item>
          <text:p text:style-name="List_20_1_Content"> <text:a xlink:type="simple" xlink:href="https://www.doc.evir.hu/doku.php/evir:raktar:raktarkozi_mozgas" text:style-name="Internet_20_link" text:visited-style-name="Visited_20_Internet_20_Link">Raktárközi mozgás</text:a></text:p>
        </text:list-item>
        <text:list-item>
          <text:p text:style-name="List_20_1_Content"> <text:a xlink:type="simple" xlink:href="https://www.doc.evir.hu/doku.php/evir:raktar:raktar_korrekcio" text:style-name="Internet_20_link" text:visited-style-name="Visited_20_Internet_20_Link">Raktár korrekció</text:a></text:p>
        </text:list-item>
        <text:list-item>
          <text:p text:style-name="List_20_1_Content"> <text:a xlink:type="simple" xlink:href="https://www.doc.evir.hu/doku.php/evir:raktar:leltar:leltar" text:style-name="Internet_20_link" text:visited-style-name="Visited_20_Internet_20_Link">Raktár leltár</text:a></text:p>
        </text:list-item>
        <text:list-item>
          <text:p text:style-name="List_20_1_Content"> <text:a xlink:type="simple" xlink:href="https://www.doc.evir.hu/doku.php/evir:raktar:logisztika_termek" text:style-name="Internet_20_link" text:visited-style-name="Visited_20_Internet_20_Link">Logisztika belső működése</text:a></text:p>
        </text:list-item>
        <text:list-item>
          <text:p text:style-name="List_20_1_Content"> <text:a xlink:type="simple" xlink:href="https://www.doc.evir.hu/doku.php/evir:raktar:bizomanyos" text:style-name="Internet_20_link" text:visited-style-name="Visited_20_Internet_20_Link">Bizományos készlet kezelés</text:a></text:p>
        </text:list-item>
        <text:list-item>
          <text:p text:style-name="List_20_1_Content"> <text:a xlink:type="simple" xlink:href="https://www.doc.evir.hu/doku.php/evir:raktar:bizonylat_korrekcio" text:style-name="Internet_20_link" text:visited-style-name="Visited_20_Internet_20_Link">Bizonylat korrekció raktár szempontjából</text:a></text:p>
        </text:list-item>
        <text:list-item>
          <text:p text:style-name="List_20_1_Content_Last"> <text:a xlink:type="simple" xlink:href="https://www.doc.evir.hu/doku.php/evir:bizonylatok:bizonylat_storno" text:style-name="Internet_20_link" text:visited-style-name="Visited_20_Internet_20_Link">Bizonylat sztornóz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4</meta:creation-date>
    <dc:creator>Generated</dc:creator>
    <dc:date>2026-08-10T05::46:44</dc:date>
    <dc:language>en-US</dc:language>
    <meta:editing-cycles>1</meta:editing-cycles>
    <meta:editing-duration>PT0S</meta:editing-duration>
    <dc:title>evir:raktar:raktar_bevetelezes</dc:title>
  </office:meta>
</office:document-meta>
</file>