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343a78b4792c6bab9ead5e2e7aeb96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ir:raktar:logisztika_termek"/><text:bookmark-start text:name="__RefHeading___logisztika_belso_mukoedese_1"/><text:bookmark-start text:name="logisztika_belso_mukoedese"/>Logisztika belső működése<text:bookmark-end text:name="__RefHeading___logisztika_belso_mukoedese_1"/><text:bookmark-end text:name="logisztika_belso_mukoedese"/></text:h>
      <text:p text:style-name="Text_20_body">Főbb tulajdonságok:</text:p>
      <text:list text:style-name="List_20_1" text:continue-numbering="false">
        <text:list-item>
          <text:p text:style-name="List_20_1_Content_First"> Minden egyes termék (példány) saját belső azonosítóval (MSID) rendelkezik, amivel a teljes életútja végigkövethető</text:p>
        </text:list-item>
        <text:list-item>
          <text:p text:style-name="List_20_1_Content"> Elválik egymástól a termék helye (RR bizonyolatok) és a termék tulajdonviszonya (RS bizonylatok)</text:p>
        </text:list-item>
        <text:list-item>
          <text:p text:style-name="List_20_1_Content"> Saját készlet és idegen készlet korrekt kezelése</text:p>
        </text:list-item>
        <text:list-item>
          <text:p text:style-name="List_20_1_Content"> A szigorú belső nyilvántartás miatt termék raktárba kizárólag  bevételezés művelettel kerülhet (ha nem így lenne, akkor a hiányzó beszerzési információk miatt nem működnének a statisztikák, árrések, visszakövetések)</text:p>
        </text:list-item>
        <text:list-item>
          <text:p text:style-name="List_20_1_Content"> Termék raktárból kizárólag bizonylattal kerülhet ki:</text:p>
          <text:list text:style-name="List_20_1">
            <text:list-item>
              <text:p text:style-name="List_20_1_Content"> <text:a xlink:type="simple" xlink:href="https://www.doc.evir.hu/doku.php/evir:szallitolevel:szallitolevel" text:style-name="Internet_20_link" text:visited-style-name="Visited_20_Internet_20_Link">szállítólevél</text:a></text:p>
            </text:list-item>
            <text:list-item>
              <text:p text:style-name="List_20_1_Content"> munkalap</text:p>
            </text:list-item>
            <text:list-item>
              <text:p text:style-name="List_20_1_Content"> <text:a xlink:type="simple" xlink:href="https://www.doc.evir.hu/doku.php/evir:szamlazas:szamla" text:style-name="Internet_20_link" text:visited-style-name="Visited_20_Internet_20_Link">számla</text:a></text:p>
            </text:list-item>
          </text:list>
        </text:list-item>
        <text:list-item>
          <text:p text:style-name="List_20_1_Content"> Ha egy termék bizonylatra kerül, akkor az már nem szerepel a raktárkészleten</text:p>
        </text:list-item>
        <text:list-item>
          <text:p text:style-name="List_20_1_Content"> Szállítólevél és munkalap esetén van lehetőség a lezárásra (számlázás helyett), ekkor a termék véglegesen a bizonylaton marad</text:p>
        </text:list-item>
        <text:list-item>
          <text:p text:style-name="List_20_1_Content"> Ha a termék nem raktárkészletről, hanem másik bizonylatról jön (pl. szállítólevél számlázása), akkor stornó esetén nem raktárkészletre kerül vissza a termék, hanem arra a bizonylatra, ahonnan jött</text:p>
        </text:list-item>
        <text:list-item>
          <text:p text:style-name="List_20_1_Content"> Korrekciós lehetőségek:</text:p>
          <text:list text:style-name="List_20_1">
            <text:list-item>
              <text:p text:style-name="List_20_1_Content"> Tévesen bevételezett termékeket a szállító részére készített szállítólevélen kiírva és a szállítólevelet lezárva lehet eltüntetni a készletről</text:p>
            </text:list-item>
            <text:list-item>
              <text:p text:style-name="List_20_1_Content"> Szállítólevél esetében stornó vagy visszáru szállító használatával kerül vissza a termék a raktárkészletre</text:p>
            </text:list-item>
            <text:list-item>
              <text:p text:style-name="List_20_1_Content_Last"> Számla esetén stornó vagy helyesbítő számla készítése áll rendelkezésre. Mindkét esetben a termék visszakerül raktárkészletre (vagy arra a bizonylatra, ahonnan jött).</text:p>
            </text:list-item>
          </text:list>
        </text:list-item>
      </text:list>
      <text:p text:style-name="Text_20_body"><draw:frame draw:style-name="media" draw:name="0" text:anchor-type="as-char" draw:z-index="0" svg:width="" svg:rel-width="100%" svg:height="0cm"><draw:image xlink:href="Pictures/6343a78b4792c6bab9ead5e2e7aeb96a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51</meta:creation-date>
    <dc:creator>Generated</dc:creator>
    <dc:date>2026-08-10T06::48:51</dc:date>
    <dc:language>en-US</dc:language>
    <meta:editing-cycles>1</meta:editing-cycles>
    <meta:editing-duration>PT0S</meta:editing-duration>
    <dc:title>evir:raktar:logisztika_termek</dc:title>
  </office:meta>
</office:document-meta>
</file>