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d99f76647459d0b131c54269bcdce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leltar:leltar"/><text:bookmark-start text:name="__RefHeading___leltar_1"/><text:bookmark-start text:name="leltar"/>Leltár<text:bookmark-end text:name="__RefHeading___leltar_1"/><text:bookmark-end text:name="leltar"/></text:h>
      <text:p text:style-name="Text_20_body">Az eVIR rendszer kétféle leltározási módot támogat:</text:p>
      <text:list text:style-name="List_20_1" text:continue-numbering="false">
        <text:list-item>
          <text:p text:style-name="List_20_1_Content_First"> <text:a xlink:type="simple" xlink:href="https://www.doc.evir.hu/doku.php/evir:raktar:leltar:vak_leltar" text:style-name="Internet_20_link" text:visited-style-name="Visited_20_Internet_20_Link">vak leltár</text:a></text:p>
        </text:list-item>
        <text:list-item>
          <text:p text:style-name="List_20_1_Content_Last"> <text:a xlink:type="simple" xlink:href="https://www.doc.evir.hu/doku.php/evir:raktar:leltar:tukor_leltar" text:style-name="Internet_20_link" text:visited-style-name="Visited_20_Internet_20_Link">tükör leltár</text:a></text:p>
        </text:list-item>
      </text:list>
      <text:p text:style-name="Text_20_body">Igény szerint bármelyikkel el lehet végezni a leltározást.</text:p>
      <text:p text:style-name="Text_20_body">Akár vak-, akár tükörleltár készül, a folyamat a következő lépésekből áll:</text:p>
      <text:p text:style-name="Text_20_body"><draw:frame draw:style-name="media" draw:name="0" text:anchor-type="as-char" draw:z-index="0" svg:width="" svg:rel-width="100%" svg:height="0cm"><draw:image xlink:href="Pictures/9d99f76647459d0b131c54269bcdcef0.svg" xlink:type="simple" xlink:show="embed" xlink:actuate="onLoad"/></draw:frame></text:p>
      <text:h text:style-name="Heading_20_3" text:outline-level="3"><text:bookmark-start text:name="__RefHeading___a_leltar_menete_2"/><text:bookmark-start text:name="a_leltar_menete"/>A leltár menete<text:bookmark-end text:name="__RefHeading___a_leltar_menete_2"/><text:bookmark-end text:name="a_leltar_menete"/></text:h>
      <text:list text:style-name="List_20_1" text:continue-numbering="false">
        <text:list-item>
          <text:p text:style-name="List_20_1_Content_First"> Leltárfelvételi ívek készítése. <text:line-break/>A kiválasztott mód szerint a <text:span text:style-name="Source_20_Text">Raktár→Leltár</text:span> menüpontban fel kell venni a leltárfelvételi íveket. Nem kell egy menetben elkészíteni a teljes leltárt, bármennyi leltárfelvételi ív készítésére van lehetőség ugyanahhoz a raktárhoz is, így pl. akár polconként külön-külön is elvégezhető a számolás.</text:p>
        </text:list-item>
        <text:list-item>
          <text:p text:style-name="List_20_1_Content"> A <text:span text:style-name="Source_20_Text">Raktár→Leltár→Leltár portál</text:span> oldalon a raktár kiválasztását követően lehet látni a pillanatnyi állapotot, hiányt, többletet. Az <text:span text:style-name="Source_20_Text">Eltérés Lista</text:span> gomb segítségével nem csak áttekinteni lehet, hanem a részletek is láthatóvá válnak.</text:p>
        </text:list-item>
        <text:list-item>
          <text:p text:style-name="List_20_1_Content"> A <text:span text:style-name="Source_20_Text">Raktár→Leltár→Leltárívek listája</text:span> menüpontban az eddig felvett leltáríveket lehet látni. Ameddig ezek nyitott állapotúak, addig van lehetőség a leltárív kiválasztása után a <text:span text:style-name="Source_20_Text">Módosítás</text:span> linkre kattintva a bizonylatot betölteni és a rajta szereplő tételeket módosítani, törölni, újabb tételeket felvenni.</text:p>
        </text:list-item>
        <text:list-item>
          <text:p text:style-name="List_20_1_Content"> Ha kész a leltár, és az <text:span text:style-name="Source_20_Text">Eltérés lista</text:span> tartalmát elfogadhatónak találjuk, akkor a Leltár portálon a <text:span text:style-name="Source_20_Text">Leltár lezárása</text:span> gombbal lehet véglegesíteni. Ezt követően már nem lehet módosítani a leltárfelvételi íveken sem!</text:p>
        </text:list-item>
        <text:list-item>
          <text:p text:style-name="List_20_1_Content"> A végleges leltárban szereplő eltérésekkel pl. a következőket lehet tenni akár a leltár lezárása (véglegesítése) előtt is:</text:p>
          <text:list text:style-name="List_20_1">
            <text:list-item>
              <text:p text:style-name="List_20_1_Content"> A hiányzó termékeket szállítólevélre kiírni, majd a szállítólevelet lezárni.</text:p>
            </text:list-item>
            <text:list-item>
              <text:p text:style-name="List_20_1_Content"> A többlet termékeket raktári bevételezéssel készletre venni</text:p>
            </text:list-item>
            <text:list-item>
              <text:p text:style-name="List_20_1_Content"> A raktárak közötti eltéréseket raktárközi mozgással kiegyenlíteni</text:p>
            </text:list-item>
            <text:list-item>
              <text:p text:style-name="List_20_1_Content"> Ha van telepítve gyártás modul, akkor „átforgatni”, azaz a hiányzó terméket legyártani a többletből</text:p>
            </text:list-item>
            <text:list-item>
              <text:p text:style-name="List_20_1_Content"> stb.</text:p>
            </text:list-item>
            <text:list-item>
              <text:p text:style-name="List_20_1_Content"> Ha lezárás után készültek ezek a bizonylatok, akkor ezek a cég leltározási jegyzőkönyvének mellékletei lehetnek.</text:p>
            </text:list-item>
          </text:list>
        </text:list-item>
        <text:list-item>
          <text:p text:style-name="List_20_1_Content_Last"> Ha nem kívánjuk tételesen rendezni az eltéréseket, akkor lehetőség van <text:a xlink:type="simple" xlink:href="https://www.doc.evir.hu/doku.php/evir:raktar:raktar_korrekcio" text:style-name="Internet_20_link" text:visited-style-name="Visited_20_Internet_20_Link">Raktár korrekció</text:a> bizonylat használatával egy lépésben az összes eltérést rendezni. A <text:span text:style-name="Source_20_Text">Raktár → Korrekciók → Raktár korrekció</text:span> menüpontban a <text:span text:style-name="Source_20_Text">Leltár korrekció</text:span> gomb megnyomásával betölti a lezárt állapotban levő leltár eltéréseit, és ez alapján készülő bizonylattal a készletet korrigálja a leltárban szereplő állapotra.</text:p>
        </text:list-item>
      </text:list>
      <text:p text:style-name="Text_20_body">A leltár, majd a készlet rendezését követően a leltáríveket archiválni kell a Leltár portálon. Az archiválás elvégzése után lehet ugyanarra a raktárra a következő leltározást elkezdeni, azaz új leltárfelvételi íveket rögzíteni.</text:p>
      <text:p text:style-name="Text_20_body">A leltározást bármilyen gyakorisággal el lehet végezni, de javasolt legalább minden üzleti év végén megtenni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aktar:raktar_korrekcio" text:style-name="Internet_20_link" text:visited-style-name="Visited_20_Internet_20_Link">Raktár korrekció</text:a></text:p>
        </text:list-item>
        <text:list-item>
          <text:p text:style-name="List_20_1_Content"> <text:a xlink:type="simple" xlink:href="https://www.doc.evir.hu/doku.php/evir:raktar:bizonylat_korrekcio" text:style-name="Internet_20_link" text:visited-style-name="Visited_20_Internet_20_Link">Bizonylat korrekció raktár szempontjából</text:a></text:p>
        </text:list-item>
        <text:list-item>
          <text:p text:style-name="List_20_1_Content"> <text:a xlink:type="simple" xlink:href="https://www.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_Last"> <text:a xlink:type="simple" xlink:href="https://www.doc.evir.hu/doku.php/evir:szallitolevel:szallitolevel" text:style-name="Internet_20_link" text:visited-style-name="Visited_20_Internet_20_Link">Szállítólevé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16</meta:creation-date>
    <dc:creator>Generated</dc:creator>
    <dc:date>2026-08-10T06::48:16</dc:date>
    <dc:language>en-US</dc:language>
    <meta:editing-cycles>1</meta:editing-cycles>
    <meta:editing-duration>PT0S</meta:editing-duration>
    <dc:title>evir:raktar:leltar:leltar</dc:title>
  </office:meta>
</office:document-meta>
</file>