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4aa6ce14e6a12b40de5c2188afda3c.png"/>
  <manifest:file-entry manifest:media-type="image/png" manifest:full-path="Pictures/48cc16ca42534d8a5e1f190f22bcb0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ublic_web:file_feltoltes"/><text:bookmark-start text:name="__RefHeading___fajlok_feltoeltese_1"/><text:bookmark-start text:name="fajlok_feltoeltese"/>Fájlok feltöltése<text:bookmark-end text:name="__RefHeading___fajlok_feltoeltese_1"/><text:bookmark-end text:name="fajlok_feltoeltese"/></text:h>
      <text:p text:style-name="Text_20_body"><draw:frame draw:style-name="mediaright" draw:name="0" text:anchor-type="paragraph" draw:z-index="0" svg:width="18.520833333333cm" style:rel-width="100%" svg:height="16.233399734396cm" style:rel-height="scale"><draw:image xlink:href="Pictures/134aa6ce14e6a12b40de5c2188afda3c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Public Web</text:span>,</text:p>
        </text:list-item>
        <text:list-item>
          <text:p text:style-name="Numbering_20_1_Content"> <text:span text:style-name="Strong_20_Emphasis"><text:a xlink:type="simple" xlink:href="https://www.doc.evir.hu/doku.php/evir:public_web:beallitas_menu" text:style-name="Internet_20_link" text:visited-style-name="Visited_20_Internet_20_Link">Beállítás</text:a></text:span>,</text:p>
        </text:list-item>
        <text:list-item>
          <text:p text:style-name="Numbering_20_1_Content"> <text:span text:style-name="Strong_20_Emphasis">Fájl feltöltés</text:span>,</text:p>
        </text:list-item>
        <text:list-item>
          <text:p text:style-name="Numbering_20_1_Content"> <text:span text:style-name="Strong_20_Emphasis">Új fájl feltöltés</text:span> menüpont alatt tölthető fel az adatbázisba kép.</text:p>
        </text:list-item>
        <text:list-item>
          <text:p text:style-name="Numbering_20_1_Content"> <text:span text:style-name="Strong_20_Emphasis">Paraméterek</text:span></text:p>
          <text:list text:style-name="List_20_1">
            <text:list-item>
              <text:p text:style-name="List_20_1_Content"> <text:span text:style-name="Strong_20_Emphasis">Azonosító</text:span> <text:line-break/><text:span text:style-name="Strong_20_Emphasis">Csak ékezet nélküli betűkből, számokból állhat és szóközöket sem tartalmazhat</text:span>! <text:line-break/>A fájlra hivatkozáskor ebbe az azonosítóba írt adatot kell a kód végéhez írni: <text:line-break/><text:span text:style-name="Strong_20_Emphasis">[evir_public_web_file_<text:span text:style-name="">azonosito</text:span>]</text:span> <text:line-break/>Ezen a módon a webshop teljes felületén lehet hivatkozni, az <text:a xlink:type="simple" xlink:href="https://www.doc.evir.hu/doku.php/evir:public_web:tartalomelem" text:style-name="Internet_20_link" text:visited-style-name="Visited_20_Internet_20_Link">Tartalomelemek</text:a> oldalon a példában leírthoz hasonlóan.</text:p>
            </text:list-item>
            <text:list-item>
              <text:p text:style-name="List_20_1_Content"> <text:span text:style-name="Strong_20_Emphasis">Megnevezés</text:span> <text:line-break/>A fájl egyedi neve.</text:p>
            </text:list-item>
            <text:list-item>
              <text:p text:style-name="List_20_1_Content"> <text:span text:style-name="Strong_20_Emphasis">Új Kép</text:span> <text:line-break/>A mezőre kattintva lehet feltölteni a fájlt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z adatokat!</text:p>
        </text:list-item>
      </text:list>
      <text:p text:style-name="Horizontal_20_Line"/>
      <text:h text:style-name="Heading_20_3" text:outline-level="3"><text:bookmark-start text:name="__RefHeading___webshop_fajl_modositasa_2"/><text:bookmark-start text:name="webshop_fajl_modositasa"/>Webshop fájl módosítása<text:bookmark-end text:name="__RefHeading___webshop_fajl_modositasa_2"/><text:bookmark-end text:name="webshop_fajl_modositasa"/></text:h>
      <text:p text:style-name="Text_20_body"><draw:frame draw:style-name="mediaright" draw:name="1" text:anchor-type="paragraph" draw:z-index="1" svg:width="18.520833333333cm" style:rel-width="100%" svg:height="16.288740869854cm" style:rel-height="scale"><draw:image xlink:href="Pictures/48cc16ca42534d8a5e1f190f22bcb000.png" xlink:type="simple" xlink:show="embed" xlink:actuate="onLoad"/></draw:frame></text:p>
      <text:p text:style-name="Text_20_body"><text:span text:style-name="Source_20_Text"><text:span text:style-name="Strong_20_Emphasis">Feltöltött fájlok listája</text:span></text:span> listából kiválasztva módosítható a feltöltött fájl.</text:p>
      <text:list text:style-name="List_20_1" text:continue-numbering="false">
        <text:list-item>
          <text:p text:style-name="List_20_1_Content_First"> <text:span text:style-name="Strong_20_Emphasis">Feltöltött Jelenlegi kép</text:span> <text:line-break/>Módosítás esetén a már adatbázisba mentett fájl.</text:p>
          <text:list text:style-name="List_20_1">
            <text:list-item>
              <text:p text:style-name="List_20_1_Content_Last"> <text:span text:style-name="">[ Letöltés ]</text:span> A linkre kattintva letölti a fájlt az adatbázisból.</text:p>
            </text:list-item>
          </text:list>
        </text:list-item>
      </text:list>
      <text:p text:style-name="Horizontal_20_Line"/>
      <text:p text:style-name="Text_20_body"> Ha a webshop felülethez képet szeretnénk hozzáadni:</text:p>
      <text:list text:style-name="Numbering_20_1" text:continue-numbering="false">
        <text:list-item>
          <text:p text:style-name="Numbering_20_1_Content_First"> Feltöltjük a képet a <text:span text:style-name="Source_20_Text">Fájl feltöltése</text:span> menüpont alatt.</text:p>
        </text:list-item>
        <text:list-item>
          <text:p text:style-name="Numbering_20_1_Content"> Létrehozunk egy <text:a xlink:type="simple" xlink:href="https://www.doc.evir.hu/doku.php/evir:public_web:tartalomelem" text:style-name="Internet_20_link" text:visited-style-name="Visited_20_Internet_20_Link">tartalomelem</text:a>et, melynek a <text:a xlink:type="simple" xlink:href="https://www.doc.evir.hu/doku.php/evir:public_web:tartalomelem#html_pelda" text:style-name="Internet_20_link" text:visited-style-name="Visited_20_Internet_20_Link">HTML mezőjében hivatkozunk a feltöltött fájl azonosítójára</text:a>.</text:p>
        </text:list-item>
        <text:list-item>
          <text:p text:style-name="Numbering_20_1_Content_Last"> Hozzáadjuk a <text:a xlink:type="simple" xlink:href="https://www.doc.evir.hu/doku.php/evir:webshop:felulet_beallitasok" text:style-name="Internet_20_link" text:visited-style-name="Visited_20_Internet_20_Link">webshop felület</text:a>hez az új elemet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webshop:webshop_osszerakas" text:style-name="Internet_20_link" text:visited-style-name="Visited_20_Internet_20_Link">Webshop összeállítás</text:a></text:p>
        </text:list-item>
        <text:list-item>
          <text:p text:style-name="List_20_1_Content"> <text:a xlink:type="simple" xlink:href="https://www.doc.evir.hu/doku.php/evir:public_web:webshop_header_trailer" text:style-name="Internet_20_link" text:visited-style-name="Visited_20_Internet_20_Link">HTML header-trailer</text:a></text:p>
        </text:list-item>
        <text:list-item>
          <text:p text:style-name="List_20_1_Content"> <text:a xlink:type="simple" xlink:href="https://www.doc.evir.hu/doku.php/evir:public_web:oldal" text:style-name="Internet_20_link" text:visited-style-name="Visited_20_Internet_20_Link">Webshop oldalak</text:a></text:p>
        </text:list-item>
        <text:list-item>
          <text:p text:style-name="List_20_1_Content_Last"> <text:a xlink:type="simple" xlink:href="https://www.doc.evir.hu/doku.php/evir:public_web:tartalomelem" text:style-name="Internet_20_link" text:visited-style-name="Visited_20_Internet_20_Link">Webshop tartalomelem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03:09</meta:creation-date>
    <dc:creator>Generated</dc:creator>
    <dc:date>2026-08-10T15::03:09</dc:date>
    <dc:language>en-US</dc:language>
    <meta:editing-cycles>1</meta:editing-cycles>
    <meta:editing-duration>PT0S</meta:editing-duration>
    <dc:title>evir:public_web:file_feltoltes</dc:title>
  </office:meta>
</office:document-meta>
</file>