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2a1b782b9f4ac7700dd7fd2e461e6e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ublic_web:beallitas_menu"/><text:bookmark-start text:name="__RefHeading___public_webbeallitas_menue_1"/><text:bookmark-start text:name="public_webbeallitas_menue"/>Public web: Beállítás menü<text:bookmark-end text:name="__RefHeading___public_webbeallitas_menue_1"/><text:bookmark-end text:name="public_webbeallitas_menue"/></text:h>
      <text:p text:style-name="Text_20_body"><draw:frame draw:style-name="mediaright" draw:name="0" text:anchor-type="paragraph" draw:z-index="0" svg:width="15.875cm" svg:height="19.893599033816cm"><draw:image xlink:href="Pictures/d2a1b782b9f4ac7700dd7fd2e461e6e5.png" xlink:type="simple" xlink:show="embed" xlink:actuate="onLoad"/></draw:frame></text:p>
      <text:p text:style-name="Text_20_body">A <text:span text:style-name="Source_20_Text"><text:span text:style-name="Strong_20_Emphasis">Public web → Beállítás</text:span></text:span> menüpont alatt lehet létrehozni azokat az elemeket, amiket ki akarunk rakni a webshop felületeire: <text:line-break/>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public_web:tartalomelem" text:style-name="Internet_20_link" text:visited-style-name="Visited_20_Internet_20_Link">Tartalomelemek</text:a></text:span> <text:line-break/>Nem egy egész oldal, hanem az oldalon elhelyezhető html elemek létrehozására szolgál. <text:line-break/>Például: a feltöltött fájlok linkelésére szolgál, melyek így kirakhatók a webshop felületr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public_web:oldal" text:style-name="Internet_20_link" text:visited-style-name="Visited_20_Internet_20_Link">Oldalak</text:a></text:span> <text:line-break/>Teljesen egyedi HTML oldal szerkesztésére van lehetőség, egyedi azonosítóval és egyedi tartalommal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public_web:rendszeroldalak" text:style-name="Internet_20_link" text:visited-style-name="Visited_20_Internet_20_Link">Rendszeroldalak</text:a></text:span> <text:line-break/>Általános webshop oldalak létrehozása. A lista már tartalmaz alapértelmezetten létrehozott webshop oldalakat. Ezek átszerkeszthetőek és bővíthetőek. <text:line-break/>Például.: Elfelejtett jelszó kérése, Sikeres webshop rendelést követő oldal…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public_web:webshop_header_trailer" text:style-name="Internet_20_link" text:visited-style-name="Visited_20_Internet_20_Link">HTML header-trailer</text:a></text:span> <text:line-break/>A webshop minden egyes oldalának tetejére és aljára kihelyezi az itt rögzített html elemeket. <text:line-break/>Például: linkek <text:a xlink:type="simple" xlink:href="https://doc.evir.hu/doku.php/evir:public_web:oldal" text:style-name="Internet_20_link" text:visited-style-name="Visited_20_Internet_20_Link">oldalakra</text:a>, <text:a xlink:type="simple" xlink:href="https://doc.evir.hu/doku.php/evir:public_web:tartalomelem" text:style-name="Internet_20_link" text:visited-style-name="Visited_20_Internet_20_Link">tartalomelemekre</text:a> (cég logo),…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public_web:webshop_email_tartalom" text:style-name="Internet_20_link" text:visited-style-name="Visited_20_Internet_20_Link">Email tartalom</text:a></text:span> <text:line-break/>Webshop műveleteket követő felhasználó számára kiküldött email tartalmak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public_web:file_feltoltes" text:style-name="Internet_20_link" text:visited-style-name="Visited_20_Internet_20_Link">Fájl feltöltés</text:a></text:span> <text:line-break/>Ha a webshop felületén megjelenő képeket, dokumentumokat szeretnénk elhelyezni, akkor azokat itt tölthetjük fel az adatbázisba.</text:p>
        </text:list-item>
      </text:list>
      <text:p text:style-name="Text_20_body"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Ha már létrehoztuk az elemeket a Public web menüpont alatt, akkor lehet a <text:span text:style-name="Source_20_Text"><text:span text:style-name="Strong_20_Emphasis">Webshop → <text:a xlink:type="simple" xlink:href="https://doc.evir.hu/doku.php/evir:webshop:beallitas_menu" text:style-name="Internet_20_link" text:visited-style-name="Visited_20_Internet_20_Link">Beállítás</text:a> →</text:span></text:span> menüpont alatt azokat kihelyezni a felületre és  a webshop felületi beállításait elvégezni.</text:p>
        </text:list-item>
        <text:list-item>
          <text:p text:style-name="List_20_1_Content_Last"> <text:a xlink:type="simple" xlink:href="https://doc.evir.hu/doku.php/evir:webshop:webshop_osszerakas" text:style-name="Internet_20_link" text:visited-style-name="Visited_20_Internet_20_Link">Webshop felületének összerakás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0::39:12</meta:creation-date>
    <dc:creator>Generated</dc:creator>
    <dc:date>2026-08-10T00::39:12</dc:date>
    <dc:language>en-US</dc:language>
    <meta:editing-cycles>1</meta:editing-cycles>
    <meta:editing-duration>PT0S</meta:editing-duration>
    <dc:title>evir:public_web:beallitas_menu</dc:title>
  </office:meta>
</office:document-meta>
</file>