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7b91feb85176830fafff54f7f473ef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penzugy:penzugy_menu"/><text:bookmark-start text:name="__RefHeading___penzuegy_menue_1"/><text:bookmark-start text:name="penzuegy_menue"/>Pénzügy menü<text:bookmark-end text:name="__RefHeading___penzuegy_menue_1"/><text:bookmark-end text:name="penzuegy_menue"/></text:h>
      <text:p text:style-name="Text_20_body">Az <text:a xlink:type="simple" xlink:href="https://www.doc.evir.hu/doku.php/evir:penzugy:penzugy" text:style-name="Internet_20_link" text:visited-style-name="Visited_20_Internet_20_Link">eVIR pénzügyi része egy komplex rendszer</text:a>, amely abban az esetben tud igazán jól és hatásosan működni, ha annak minden része használatban van. </text:p>
      <text:p text:style-name="Text_20_body"><draw:frame draw:style-name="mediaright" draw:name="0" text:anchor-type="paragraph" draw:z-index="0" svg:width="18.520833333333cm" style:rel-width="100%" svg:height="11.380011162881cm" style:rel-height="scale"><draw:image xlink:href="Pictures/17b91feb85176830fafff54f7f473efc.png" xlink:type="simple" xlink:show="embed" xlink:actuate="onLoad"/></draw:frame></text:p>
      <text:p text:style-name="Text_20_body">A pénzügy menü alatt, a következő menüpontok és funkciók érhetők el:</text:p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ww.doc.evir.hu/doku.php/evir:penzugy:penzugyi_szamlak:szamla_nyilvantartas" text:style-name="Internet_20_link" text:visited-style-name="Visited_20_Internet_20_Link">Számlák</text:a></text:span> <text:line-break/>Különböző pénzügyi tranzakciók kezelése, számlák rögzítése és azok nyilvántartása. Itt kezelhetők a vevői és szállítói számlák, pénzügyi egyenlegközlő és felszólító levelek küldése, késedelmi kamatlevél előállítása, pénzügyi számla statisztikák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ww.doc.evir.hu/doku.php/evir:penzugy:bank:bankszamla_kezeles" text:style-name="Internet_20_link" text:visited-style-name="Visited_20_Internet_20_Link">Bank</text:a></text:span> <text:line-break/>Banki tranzakciók kezelése, banki tevékenység nyomonkövetése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ww.doc.evir.hu/doku.php/evir:penzugy:penztar:hazipenztar_kezeles" text:style-name="Internet_20_link" text:visited-style-name="Visited_20_Internet_20_Link">Pénztár</text:a></text:span> <text:line-break/>Házipénztárak kezelése, a készpénzes befizetések és kifizetések pénztárbizonylatainak kezelése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ww.doc.evir.hu/doku.php/evir:penzugy:egyeb_bizonylatok" text:style-name="Internet_20_link" text:visited-style-name="Visited_20_Internet_20_Link">Egyéb bizonylatok</text:a></text:span> <text:line-break/>Olyan bevételek és kiadások nyilvántartása, amelyekről nem készül számla, de mégis fontos nyilvántartásba venni őket a pénzügyi adminisztrációban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ww.doc.evir.hu/doku.php/evir:penzugy:penzugyi_attekinto" text:style-name="Internet_20_link" text:visited-style-name="Visited_20_Internet_20_Link">Áttekintő</text:a></text:span> <text:line-break/>A pénzügyi adatok gyors áttekintésére szolgál. Itt a felhasználók megtekinthetik az aktuális pénzügyi helyzetet, például a számlák, banki egyenlegek, pénztárak összesített adatait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ww.doc.evir.hu/doku.php/evir:penzugy:partner_attekinto" text:style-name="Internet_20_link" text:visited-style-name="Visited_20_Internet_20_Link">Partner áttekintő</text:a></text:span> <text:line-break/>A partnerekkel kapcsolatos pénzügyi tranzakciók, például a tartozások, kiegyenlítések és egyéb kapcsolódó adatokat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ww.doc.evir.hu/doku.php/evir:penzugy:folyoszamla" text:style-name="Internet_20_link" text:visited-style-name="Visited_20_Internet_20_Link">Folyószámla</text:a></text:span> <text:line-break/>Kiválasztot partner folyószámla kivonatának PDF dokumentuma generálható, ami tartalmazza a partner összes vevő és szállítói számláját, azok kiegyenlítettségi állapotát, valamint összegezve ezeket az aktuális állapot szerint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ww.doc.evir.hu/doku.php/evir:penzugy:arfolyam_rogzites" text:style-name="Internet_20_link" text:visited-style-name="Visited_20_Internet_20_Link">Árfolyam</text:a></text:span> <text:line-break/>A rendszerben szereplő értékesítési és beszerzési árkategóriák devizaneméhez friss árfolyam információk rögzítése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ww.doc.evir.hu/doku.php/evir:penzugy:kamat_rogzitese" text:style-name="Internet_20_link" text:visited-style-name="Visited_20_Internet_20_Link">Kamatok</text:a></text:span> <text:line-break/>Itt rögzíthetők az éves kamatok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ww.doc.evir.hu/doku.php/evir:penzugy:cash_flow" text:style-name="Internet_20_link" text:visited-style-name="Visited_20_Internet_20_Link">Cash flow</text:a></text:span> <text:line-break/>A pénzügyi mozgásokat, azaz a tartozásokat és kintlévőségeket követhetjük nyomon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ww.doc.evir.hu/doku.php/evir:penzugy:penzugyi_lekerdezesek:penzugyi_lekerdezesek" text:style-name="Internet_20_link" text:visited-style-name="Visited_20_Internet_20_Link">Pénzügyi lekérdezések</text:a></text:span> <text:line-break/>Itt a felhasználók lekérdezéseket végezhetnek, amelyek segítségével gyorsan és könnyen hozzáférhetnek a pénzügyi információkhoz, például tranzakciók, egyenlegek, stb.</text:p>
        </text:list-item>
      </text:list>
      <text:p text:style-name="Text_20_body"><text:span text:style-name="underline">Kapcsolódó oldalak:</text:span></text:p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ww.doc.evir.hu/doku.php/evir:penzugy:penzugyi_levelek" text:style-name="Internet_20_link" text:visited-style-name="Visited_20_Internet_20_Link">Pénzügyi levelek: pénzügyi egyenlegértesítő és fizetési felszólítás</text:a></text:span> <text:line-break/> Pénzügyi egyenlegértesítő és fizetési felszólító levelek e-mailben történő automatizált kiküldése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49:34</meta:creation-date>
    <dc:creator>Generated</dc:creator>
    <dc:date>2026-08-10T06::49:34</dc:date>
    <dc:language>en-US</dc:language>
    <meta:editing-cycles>1</meta:editing-cycles>
    <meta:editing-duration>PT0S</meta:editing-duration>
    <dc:title>evir:penzugy:penzugy_menu</dc:title>
  </office:meta>
</office:document-meta>
</file>