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f3fe297dd99e31e6e528cd1a579f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tar:hazipenztar_kezeles"/><text:bookmark-start text:name="__RefHeading___hazipenztar_kezeles_1"/><text:bookmark-start text:name="hazipenztar_kezeles"/>Házipénztár kezelés<text:bookmark-end text:name="__RefHeading___hazipenztar_kezeles_1"/><text:bookmark-end text:name="hazipenztar_kezeles"/></text:h>
      <text:p text:style-name="Text_20_body"><draw:frame draw:style-name="mediaright" draw:name="0" text:anchor-type="paragraph" draw:z-index="0" svg:width="18.520833333333cm" style:rel-width="100%" svg:height="12.063206214689cm" style:rel-height="scale"><draw:image xlink:href="Pictures/78f3fe297dd99e31e6e528cd1a579fb9.png" xlink:type="simple" xlink:show="embed" xlink:actuate="onLoad"/></draw:frame></text:p>
      <text:p text:style-name="Text_20_body">A <text:a xlink:type="simple" xlink:href="https://www.doc.evir.hu/doku.php/evir:torzsadatok:penzugyi:penztar" text:style-name="Internet_20_link" text:visited-style-name="Visited_20_Internet_20_Link">törzsadatokba rögzített házipénztár</text:a>ak bizonylatainak kezelése a <text:span text:style-name="Source_20_Text"><text:a xlink:type="simple" xlink:href="https://www.doc.evir.hu/doku.php/evir:penzugy:penzugy_menu" text:style-name="Internet_20_link" text:visited-style-name="Visited_20_Internet_20_Link">Pénzügy</text:a> → Pénztár</text:span> menüpont alatt történik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penztar:penztarbizonylat" text:style-name="Internet_20_link" text:visited-style-name="Visited_20_Internet_20_Link">Új pénztárbizonylat</text:a></text:span> menüpont alatt lehet új bevételi vagy kiadási pénztárbizonylatot létrehozni.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penztar:penztarjelentes" text:style-name="Internet_20_link" text:visited-style-name="Visited_20_Internet_20_Link">Pénztárjelenté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penztar:osszesito" text:style-name="Internet_20_link" text:visited-style-name="Visited_20_Internet_20_Link">Összesítő</text:a></text:span></text:p>
        </text:list-item>
      </text:list>
      <text:p text:style-name="Text_20_body"><text:span text:style-name="Strong_20_Emphasis">Listák:</text:span></text:p>
      <text:list text:style-name="List_20_1" text:continue-numbering="false">
        <text:list-item>
          <text:p text:style-name="LastListParagraph_List_20_1_Content_First"> <text:span text:style-name="Strong_20_Emphasis">Pénztárbizonylat lista</text:span>: A rögzített pénztárbizonylatokat tartalmazz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Hátralékos tételek</text:span>: A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énztáregyenlegek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észletes tétellista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elephely</text:span></text:p>
        </text:list-item>
      </text:list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www.doc.evir.hu/doku.php/evir:torzsadatok:penzugyi:penztar" text:style-name="Internet_20_link" text:visited-style-name="Visited_20_Internet_20_Link">Házipénztár rögzí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7:20</meta:creation-date>
    <dc:creator>Generated</dc:creator>
    <dc:date>2026-08-10T05::47:20</dc:date>
    <dc:language>en-US</dc:language>
    <meta:editing-cycles>1</meta:editing-cycles>
    <meta:editing-duration>PT0S</meta:editing-duration>
    <dc:title>evir:penzugy:penztar:hazipenztar_kezeles</dc:title>
  </office:meta>
</office:document-meta>
</file>