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028148ed45e90e625a407f05555fd4.png"/>
  <manifest:file-entry manifest:media-type="image/png" manifest:full-path="Pictures/efb9c7857f20bf36d072b904cfc272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folyoszamla"/><text:bookmark-start text:name="__RefHeading___folyoszamla_lekerdezes_1"/><text:bookmark-start text:name="folyoszamla_lekerdezes"/>Folyószámla lekérdezés<text:bookmark-end text:name="__RefHeading___folyoszamla_lekerdezes_1"/><text:bookmark-end text:name="folyoszamla_lekerdezes"/></text:h>
      <text:p text:style-name="Text_20_body"><draw:frame draw:style-name="mediaright" draw:name="0" text:anchor-type="paragraph" draw:z-index="0" svg:width="18.520833333333cm" style:rel-width="100%" svg:height="8.1435114503817cm" style:rel-height="scale"><draw:image xlink:href="Pictures/3b028148ed45e90e625a407f05555fd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penzugy:penzugy_menu" text:style-name="Internet_20_link" text:visited-style-name="Visited_20_Internet_20_Link">Pénzügy</text:a></text:span></text:p>
        </text:list-item>
        <text:list-item>
          <text:p text:style-name="Numbering_20_1_Content"> <text:span text:style-name="Strong_20_Emphasis">Folyószámla</text:span> menüpontra kattintva a kiválasztot partner folyószámla kivonatának PDF dokumentuma generálható. </text:p>
        </text:list-item>
        <text:list-item>
          <text:p text:style-name="Numbering_20_1_Content"> <text:span text:style-name="Strong_20_Emphasis">Paraméterek</text:span> beállítása:</text:p>
          <text:list text:style-name="List_20_1">
            <text:list-item>
              <text:p text:style-name="List_20_1_Content"> <text:a xlink:type="simple" xlink:href="https://www.doc.evir.hu/doku.php/evir:bizonylatok:partner_adatok" text:style-name="Internet_20_link" text:visited-style-name="Visited_20_Internet_20_Link">Partner adatok</text:a> kiválasztása</text:p>
            </text:list-item>
            <text:list-item>
              <text:p text:style-name="List_20_1_Content"> <text:span text:style-name="Strong_20_Emphasis">Típus</text:span>: A bizonylat típusának kiválasztása.</text:p>
              <text:list text:style-name="List_20_1">
                <text:list-item>
                  <text:p text:style-name="List_20_1_Content"> Szállítói</text:p>
                </text:list-item>
                <text:list-item>
                  <text:p text:style-name="List_20_1_Content"> Vevői</text:p>
                </text:list-item>
                <text:list-item>
                  <text:p text:style-name="List_20_1_Content"> Összes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Nyomtatás</text:span> |</text:span></text:span> a beállított paraméterek alapján elkészíti a PDF dokumentumot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3.130564182195cm" style:rel-height="scale"><draw:image xlink:href="Pictures/efb9c7857f20bf36d072b904cfc27221.png" xlink:type="simple" xlink:show="embed" xlink:actuate="onLoad"/></draw:frame></text:p>
      <text:p text:style-name="Text_20_body">A generált PDF dokumentum tartalmazza a partner összes vevő és szállítói számláját, azok kiegyenlítettségi állapotát, valamint összegezve ezeket az aktuális állapot szerin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www.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<text:a xlink:type="simple" xlink:href="https://www.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www.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_Last"> <text:a xlink:type="simple" xlink:href="https://www.doc.evir.hu/doku.php/evir:penzugy:cash_flow" text:style-name="Internet_20_link" text:visited-style-name="Visited_20_Internet_20_Link">Cash flo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6</meta:creation-date>
    <dc:creator>Generated</dc:creator>
    <dc:date>2026-08-10T06::49:36</dc:date>
    <dc:language>en-US</dc:language>
    <meta:editing-cycles>1</meta:editing-cycles>
    <meta:editing-duration>PT0S</meta:editing-duration>
    <dc:title>evir:penzugy:folyoszamla</dc:title>
  </office:meta>
</office:document-meta>
</file>