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869fcb880ebe667cdeeef5396a0c9d.png"/>
  <manifest:file-entry manifest:media-type="image/png" manifest:full-path="Pictures/d742472018c676fb5f8e41c0f3024ca0.png"/>
  <manifest:file-entry manifest:media-type="image/png" manifest:full-path="Pictures/e08ebdb4bb949e8453ff1d0e64e2cabd.png"/>
  <manifest:file-entry manifest:media-type="image/png" manifest:full-path="Pictures/10cec2516e2a79a6b0810b8c5f87ba65.png"/>
  <manifest:file-entry manifest:media-type="image/png" manifest:full-path="Pictures/50e2633e420d29e6ccf8cd361118fc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bank:uj_bankbizonylat"/><text:bookmark-start text:name="__RefHeading___bankbizonylat_1"/><text:bookmark-start text:name="bankbizonylat"/>Bankbizonylat<text:bookmark-end text:name="__RefHeading___bankbizonylat_1"/><text:bookmark-end text:name="bankbizonylat"/></text:h>
      <text:p text:style-name="Text_20_body">A <text:span text:style-name="Strong_20_Emphasis"><text:a xlink:type="simple" xlink:href="https://www.doc.evir.hu/doku.php/evir:penzugy:penzugy_menu" text:style-name="Internet_20_link" text:visited-style-name="Visited_20_Internet_20_Link">Pénzügy</text:a></text:span> → <text:span text:style-name="Strong_20_Emphasis"><text:a xlink:type="simple" xlink:href="https://www.doc.evir.hu/doku.php/evir:penzugy:bank:bankszamla_kezeles" text:style-name="Internet_20_link" text:visited-style-name="Visited_20_Internet_20_Link">Bank</text:a></text:span> → <text:span text:style-name="Strong_20_Emphasis">Új bankbizonylat</text:span> menüpont alatt lehet új bankbizonylatot, banki tranzakciókat rögzíteni.</text:p>
      <text:p text:style-name="Horizontal_20_Line"/>
      <text:p text:style-name="Text_20_body"><draw:frame draw:style-name="mediaright" draw:name="0" text:anchor-type="paragraph" draw:z-index="0" svg:width="18.520833333333cm" style:rel-width="100%" svg:height="11.51631897712cm" style:rel-height="scale"><draw:image xlink:href="Pictures/21869fcb880ebe667cdeeef5396a0c9d.png" xlink:type="simple" xlink:show="embed" xlink:actuate="onLoad"/></draw:frame></text:p>
      <text:h text:style-name="Heading_20_3" text:outline-level="3"><text:bookmark-start text:name="__RefHeading___bizonylat_roegzitese_2"/><text:bookmark-start text:name="bizonylat_roegzitese"/>Bizonylat rögzítése<text:bookmark-end text:name="__RefHeading___bizonylat_roegzitese_2"/><text:bookmark-end text:name="bizonylat_roegzitese"/></text:h>
      <text:list text:style-name="Numbering_20_1" text:continue-numbering="false">
        <text:list-item>
          <text:p text:style-name="Numbering_20_1_Content_First"> <text:span text:style-name="Strong_20_Emphasis">Bankbizonylat adatai</text:span>nak megadása:</text:p>
          <text:list text:style-name="List_20_1">
            <text:list-item>
              <text:p text:style-name="List_20_1_Content"> <text:span text:style-name="Strong_20_Emphasis">Bankszámla</text:span> <text:line-break/>Minden banki napra új bankbizonylatot kell nyitni, ahol ki kell választani a <text:a xlink:type="simple" xlink:href="https://www.doc.evir.hu/doku.php/evir:torzsadatok:penzugyi:bankszamlak" text:style-name="Internet_20_link" text:visited-style-name="Visited_20_Internet_20_Link">bankszámlát</text:a>.</text:p>
            </text:list-item>
            <text:list-item>
              <text:p text:style-name="List_20_1_Content"> <text:span text:style-name="Strong_20_Emphasis">Pénznem</text:span> <text:line-break/>A bizonylat <text:a xlink:type="simple" xlink:href="https://www.doc.evir.hu/doku.php/evir:torzsadatok:penzugyi:penznemek" text:style-name="Internet_20_link" text:visited-style-name="Visited_20_Internet_20_Link">pénznem</text:a>e automatikusan a kiválasztott bankszámla pénzneme lesz.</text:p>
            </text:list-item>
            <text:list-item>
              <text:p text:style-name="List_20_1_Content"> <text:span text:style-name="Strong_20_Emphasis">Bizonylatszám</text:span> <text:line-break/>A bankbizonylat azonosítója egyedi, manuálisan megadandó (a rendszer nem generálja automatikusan).</text:p>
            </text:list-item>
            <text:list-item>
              <text:p text:style-name="List_20_1_Content"> <text:span text:style-name="Strong_20_Emphasis">Kezdő egyenleg</text:span> <text:line-break/>A <text:span text:style-name="Source_20_Text">Bizonylat rögzítése</text:span> után a rendszer meghatározza a nyitóegyenleget az előző napi záróegyenleg alapján. <text:line-break/>Az első bizonylat esetén (#Kezdő egyenleg) a nyitóegyenleg 0.</text:p>
            </text:list-item>
            <text:list-item>
              <text:p text:style-name="List_20_1_Content"> <text:span text:style-name="Strong_20_Emphasis">Dátum</text:span> <text:line-break/>A bankbizonylat dátuma.</text:p>
            </text:list-item>
            <text:list-item>
              <text:p text:style-name="List_20_1_Content"> <text:span text:style-name="Strong_20_Emphasis">Záró egyenleg</text:span> <text:line-break/>A bizonylat rögzítése előtt manuálisan kell megadni a záró egyenleget.</text:p>
            </text:list-item>
            <text:list-item>
              <text:p text:style-name="List_20_1_Content"> <text:span text:style-name="Strong_20_Emphasis">Állapot</text:span></text:p>
              <text:list text:style-name="List_20_1">
                <text:list-item>
                  <text:p text:style-name="List_20_1_Content"> Nyitott: még rögzíthető tranzakció a bizonylathoz.</text:p>
                </text:list-item>
                <text:list-item>
                  <text:p text:style-name="List_20_1_Content"> Lezárt: már nem rögzíthető hozzá tranzakció.</text:p>
                </text:list-item>
              </text:list>
            </text:list-item>
            <text:list-item>
              <text:p text:style-name="List_20_1_Content"> <text:span text:style-name="Strong_20_Emphasis">Eltérés</text:span> <text:line-break/>A rendszer kiszámolja a különbséget a nyitóegyenleg és az aktuális egyenleg között.  <text:line-break/> Ha az összes tranzakciót berögzítettük, akkor a rendszer által kiszámolt egyenlegek közötti eltérésnek pontosan nullának kell lennie. Ha a rendszer eltérést mutat, akkor valami hiba van: vagy nem helyesen adtuk meg a záróegyenleget, vagy nem helyesen rögzítettük a tranzakciókat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Bizonylat rögzítése</text:span> |</text:span></text:span> gombra kattintva a bankbizonylat elmentésre kerül az adatbázisba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ankbizonylatok</text:span> <text:line-break/>A már rögzített bankbizonylatok listája, innen kiválasztva a lezárt bizonylatok részletei megtekinthetők, a nyitott bizonylatok pedig tovább módosíthatóak.</text:p>
        </text:list-item>
      </text:list>
      <text:p text:style-name="Text_20_body">Ezután hozzá kell adni a bankbizonylathoz a tranzakciókat, azaz a bankszámla kivonaton található tételeket.</text:p>
      <text:p text:style-name="Horizontal_20_Line"/>
      <text:p text:style-name="Text_20_body"><draw:frame draw:style-name="mediaright" draw:name="1" text:anchor-type="paragraph" draw:z-index="1" svg:width="18.520833333333cm" style:rel-width="100%" svg:height="9.9594327543977cm" style:rel-height="scale"><draw:image xlink:href="Pictures/d742472018c676fb5f8e41c0f3024ca0.png" xlink:type="simple" xlink:show="embed" xlink:actuate="onLoad"/></draw:frame></text:p>
      <text:h text:style-name="Heading_20_3" text:outline-level="3"><text:bookmark-start text:name="__RefHeading___tranzakcio_roegzitese_3"/><text:bookmark-start text:name="tranzakcio_roegzitese"/>Tranzakció rögzítése<text:bookmark-end text:name="__RefHeading___tranzakcio_roegzitese_3"/><text:bookmark-end text:name="tranzakcio_roegzitese"/></text:h>
      <text:p text:style-name="Text_20_body">A <text:span text:style-name="Strong_20_Emphasis">Kezdő egyenleg</text:span> és az <text:span text:style-name="Strong_20_Emphasis">Eltérés</text:span> mezőket kitölti a rendszer. A tranzakciók rögzítésével fog az eltérés értéke kiegyenlítődni.</text:p>
      <text:list text:style-name="Numbering_20_1" text:continue-numbering="false">
        <text:list-item>
          <text:p text:style-name="Numbering_20_1_Content_First"> <text:span text:style-name="Strong_20_Emphasis">Tranzakció adatai</text:span> <text:line-break/>Nem kötelező előre kitölteni a mezőket, az űrlap alján lévő gombokra kattintva  a listákból kiválaszthatók a számlák és egyéb tételek.</text:p>
          <text:list text:style-name="List_20_1">
            <text:list-item>
              <text:p text:style-name="List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 <text:line-break/>Ha kiválasztásra kerül egy partner, akkor az űrlap alján a gombok között megjelenik a <text:span text:style-name="Source_20_Text">Partner számlái</text:span> gomb.</text:p>
            </text:list-item>
            <text:list-item>
              <text:p text:style-name="List_20_1_Content"> <text:span text:style-name="Strong_20_Emphasis">Közlemény</text:span>: A banki tranzakció közlemény mezőjének tartalma.</text:p>
            </text:list-item>
            <text:list-item>
              <text:p text:style-name="List_20_1_Content"> <text:span text:style-name="Strong_20_Emphasis">Tranzakció típusa</text:span></text:p>
              <text:list text:style-name="List_20_1">
                <text:list-item>
                  <text:p text:style-name="List_20_1_Content"> <text:span text:style-name="Strong_20_Emphasis">Jóváírás</text:span>: Vevői számla, bevétel esetén.</text:p>
                </text:list-item>
                <text:list-item>
                  <text:p text:style-name="List_20_1_Content"> <text:span text:style-name="Strong_20_Emphasis">Terhelés</text:span>: Szállítói számla, kiadás esetén.</text:p>
                </text:list-item>
              </text:list>
            </text:list-item>
            <text:list-item>
              <text:p text:style-name="List_20_1_Content"> <text:span text:style-name="Strong_20_Emphasis">Tranzakció összege</text:span></text:p>
              <text:list text:style-name="List_20_1">
                <text:list-item>
                  <text:p text:style-name="List_20_1_Content"> <text:span text:style-name="Strong_20_Emphasis">Pénznem</text:span></text:p>
                </text:list-item>
              </text:list>
            </text:list-item>
          </text:list>
        </text:list-item>
        <text:list-item>
          <text:p text:style-name="Numbering_20_1_Content"> A tranzakciókhoz hozzá kell rendelni a rendszerben szereplő vevői vagy szállítói számlákat vagy egyéb tételeket:</text:p>
          <text:list text:style-name="List_20_1">
            <text:list-item>
              <text:p text:style-name="List_20_1_Content"> <text:span text:style-name=""><text:span text:style-name="Strong_20_Emphasis">| <text:span text:style-name="">Vevői számla</text:span> |</text:span></text:span> A <text:a xlink:type="simple" xlink:href="https://www.doc.evir.hu/doku.php/evir:penzugy:penzugyi_szamlak:szamla_nyilvantartas" text:style-name="Internet_20_link" text:visited-style-name="Visited_20_Internet_20_Link">pénzügyi számlanyilvántartás</text:a>ban szereplő összes vevői számla listája, amelyeknek az állapota nem lezárt.</text:p>
            </text:list-item>
            <text:list-item>
              <text:p text:style-name="List_20_1_Content"> <text:span text:style-name=""><text:span text:style-name="Strong_20_Emphasis">| <text:span text:style-name="">Szállítói számla</text:span> |</text:span></text:span> Rendezetlen állapotú szállítói számlák listája.</text:p>
            </text:list-item>
            <text:list-item>
              <text:p text:style-name="List_20_1_Content"> <text:span text:style-name=""><text:span text:style-name="Strong_20_Emphasis">| <text:span text:style-name="">Összes számla</text:span> |</text:span></text:span>  A rendszerben szereplő összes rendezetlen számla listája.</text:p>
            </text:list-item>
            <text:list-item>
              <text:p text:style-name="List_20_1_Content"> <text:span text:style-name=""><text:span text:style-name="Strong_20_Emphasis">| <text:span text:style-name="">Partner számlái</text:span> |</text:span></text:span> A <text:a xlink:type="simple" xlink:href="https://www.doc.evir.hu/doku.php/evir:bizonylatok:partner_adatok" text:style-name="Internet_20_link" text:visited-style-name="Visited_20_Internet_20_Link">kiválasztott partner</text:a> rendezetlen számlái.  A gomb csak azután jelenik meg, hogy a tranzakcióhoz kiválasztásra került egy partner.</text:p>
            </text:list-item>
            <text:list-item>
              <text:p text:style-name="List_20_1_Content"> <text:span text:style-name=""><text:span text:style-name="Strong_20_Emphasis">| <text:span text:style-name="">Pénztárbizonylat tétel</text:span> |</text:span></text:span> Pénztárbizonylatok olyan tételei, amelyhez nincs hozzárendelve semmi.</text:p>
            </text:list-item>
            <text:list-item>
              <text:p text:style-name="List_20_1_Content"> <text:span text:style-name=""><text:span text:style-name="Strong_20_Emphasis">| <text:span text:style-name="">Banki tranzakció</text:span> |</text:span></text:span>  Banki tranzakciók közül azok, amelyekhez nincs hozzárendelve semmi.</text:p>
            </text:list-item>
            <text:list-item>
              <text:p text:style-name="List_20_1_Content_Last"> <text:span text:style-name=""><text:span text:style-name="Strong_20_Emphasis">| <text:span text:style-name="">Korábban rögzített kiadás/bevétel</text:span> |</text:span></text:span>  A rendszerbe rögzített egyéb tételek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Tranzakció rögzítése</text:span> |</text:span></text:span> gombra kattintva elmenti a tranzakciót, de a pénzügyi elszámolás nem történik meg, a program nem kapcsolja össze a banki tranzakciót a számlával vagy egyéb tételekkel.</text:p>
        </text:list-item>
      </text:list>
      <text:p text:style-name="Horizontal_20_Line"/>
      <text:p text:style-name="Text_20_body"><draw:frame draw:style-name="mediaright" draw:name="2" text:anchor-type="paragraph" draw:z-index="2" svg:width="18.520833333333cm" style:rel-width="100%" svg:height="19.438322138259cm" style:rel-height="scale"><draw:image xlink:href="Pictures/e08ebdb4bb949e8453ff1d0e64e2cabd.png" xlink:type="simple" xlink:show="embed" xlink:actuate="onLoad"/></draw:frame></text:p>
      <text:h text:style-name="Heading_20_3" text:outline-level="3"><text:bookmark-start text:name="__RefHeading___penzuegyi_elszamolasok_kivalasztasa_4"/><text:bookmark-start text:name="penzuegyi_elszamolasok_kivalasztasa"/>Pénzügyi elszámolások kiválasztása<text:bookmark-end text:name="__RefHeading___penzuegyi_elszamolasok_kivalasztasa_4"/><text:bookmark-end text:name="penzuegyi_elszamolasok_kivalasztasa"/></text:h>
      <text:list text:style-name="List_20_1" text:continue-numbering="false">
        <text:list-item>
          <text:p text:style-name="List_20_1_Content_First"> Amennyiben kiválasztottunk bármelyik listából egy bizonylatot, akkor annak az adataival kitöltve jelennek meg a következő területek mezői:</text:p>
          <text:list text:style-name="Numbering_20_1">
            <text:list-item>
              <text:p text:style-name="Numbering_20_1_Content"> <text:span text:style-name="Strong_20_Emphasis">Tranzakció adatai</text:span>,</text:p>
            </text:list-item>
            <text:list-item>
              <text:p text:style-name="Numbering_20_1_Content"> <text:span text:style-name="Strong_20_Emphasis">Valós teljesítés</text:span> <text:line-break/>A ténylegesen teljesített összeg.</text:p>
              <text:list text:style-name="List_20_1">
                <text:list-item>
                  <text:p text:style-name="List_20_1_Content"> <text:span text:style-name="Strong_20_Emphasis">Tranzakció típusa</text:span></text:p>
                  <text:list text:style-name="List_20_1">
                    <text:list-item>
                      <text:p text:style-name="List_20_1_Content"> Követelés rendezése</text:p>
                    </text:list-item>
                    <text:list-item>
                      <text:p text:style-name="List_20_1_Content"> Tartozás rendezése</text:p>
                    </text:list-item>
                  </text:list>
                </text:list-item>
                <text:list-item>
                  <text:p text:style-name="List_20_1_Content"> Teljesítés összege és pénzneme. </text:p>
                </text:list-item>
              </text:list>
            </text:list-item>
            <text:list-item>
              <text:p text:style-name="Numbering_20_1_Content"> <text:span text:style-name="Strong_20_Emphasis">Számla hozzáadása</text:span></text:p>
              <text:list text:style-name="List_20_1">
                <text:list-item>
                  <text:p text:style-name="List_20_1_Content"> <text:span text:style-name="Strong_20_Emphasis">Számlatípus</text:span></text:p>
                </text:list-item>
                <text:list-item>
                  <text:p text:style-name="List_20_1_Content"> <text:span text:style-name="Strong_20_Emphasis">Dátum</text:span></text:p>
                </text:list-item>
                <text:list-item>
                  <text:p text:style-name="List_20_1_Content"> <text:span text:style-name="Strong_20_Emphasis">Összeg</text:span></text:p>
                </text:list-item>
                <text:list-item>
                  <text:p text:style-name="List_20_1_Content_Last"> <text:span text:style-name="Strong_20_Emphasis">Hátralék</text:span> 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gombra kattintva rögzítésre kerül a tranzakció és a bizonylat <text:a xlink:type="simple" xlink:href="https://www.doc.evir.hu/doku.php/evir:penzugy:penzugyi_elszamolas" text:style-name="Internet_20_link" text:visited-style-name="Visited_20_Internet_20_Link">pénzügyi elszámolás</text:a>a is.</text:p>
        </text:list-item>
      </text:list>
      <text:p text:style-name="Horizontal_20_Line"/>
      <text:p text:style-name="Text_20_body"><draw:frame draw:style-name="mediaright" draw:name="3" text:anchor-type="paragraph" draw:z-index="3" svg:width="18.520833333333cm" style:rel-width="100%" svg:height="13.088230942235cm" style:rel-height="scale"><draw:image xlink:href="Pictures/10cec2516e2a79a6b0810b8c5f87ba65.png" xlink:type="simple" xlink:show="embed" xlink:actuate="onLoad"/></draw:frame></text:p>
      <text:h text:style-name="Heading_20_3" text:outline-level="3"><text:bookmark-start text:name="__RefHeading___bankbizonylat_lezarasa_5"/><text:bookmark-start text:name="bankbizonylat_lezarasa"/>Bankbizonylat lezárása<text:bookmark-end text:name="__RefHeading___bankbizonylat_lezarasa_5"/><text:bookmark-end text:name="bankbizonylat_lezarasa"/></text:h>
      <text:list text:style-name="List_20_1" text:continue-numbering="false">
        <text:list-item>
          <text:p text:style-name="LastListParagraph_List_20_1_Content_First"> <text:span text:style-name="Strong_20_Emphasis">Eltérés = nincs</text:span> <text:line-break/>Amikor a bankbizonylaton minden tranzakció a helyére került, akkor az <text:span text:style-name="Strong_20_Emphasis">Eltérés</text:span> mező színe zöld és a <text:span text:style-name="Strong_20_Emphasis">nincs</text:span> felirat jeleni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lőző bizonylat</text:span> <text:line-break/>A gombra kattintva az előző bizonylatot nyitja meg a program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izonylaton szereplő tranzakciók</text:span> <text:line-break/>A listában a bizonylatra rögzített tranzakciók adatai láthatók.</text:p>
        </text:list-item>
      </text:list>
      <text:p text:style-name="Horizontal_20_Line"/>
      <text:p text:style-name="Text_20_body"><draw:frame draw:style-name="mediaright" draw:name="4" text:anchor-type="paragraph" draw:z-index="4" svg:width="18.520833333333cm" style:rel-width="100%" svg:height="9.1440797738693cm" style:rel-height="scale"><draw:image xlink:href="Pictures/50e2633e420d29e6ccf8cd361118fcdb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Bizonylat lezárása</text:span> |</text:span></text:span> <text:line-break/>Az előző napi bizonylatot akkor tudjuk lezárni, ha mind az előző napi, mind az aktuális napi bizonylat esetében sem mutat eltérést a rendszer, azaz mindegyik bizonylaton minden tranzakció a helyére került. </text:p>
        </text:list-item>
      </text:list>
      <text:p text:style-name="Text_20_body">Mivel egyszerre maximum 2 db bankbizonylat lehet megnyitva, ezért a következő napi bizonylatot csak akkor lehet megnyitni, ha az előző napi bizonylat lezárásra került már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www.doc.evir.hu/doku.php/evir:torzsadatok:penzugyi:bankszamlak" text:style-name="Internet_20_link" text:visited-style-name="Visited_20_Internet_20_Link">Bankszámla rögzítése</text:a></text:p>
        </text:list-item>
        <text:list-item>
          <text:p text:style-name="List_20_1_Content"> <text:a xlink:type="simple" xlink:href="https://www.doc.evir.hu/doku.php/evir:penzugy:penztar:hazipenztar_kezeles" text:style-name="Internet_20_link" text:visited-style-name="Visited_20_Internet_20_Link">Házipénztár kezelés</text:a></text:p>
        </text:list-item>
        <text:list-item>
          <text:p text:style-name="List_20_1_Content"> <text:a xlink:type="simple" xlink:href="https://www.doc.evir.hu/doku.php/evir:penzugy:egyeb_bizonylatok" text:style-name="Internet_20_link" text:visited-style-name="Visited_20_Internet_20_Link">Egyéb bizonylatok</text:a></text:p>
        </text:list-item>
        <text:list-item>
          <text:p text:style-name="List_20_1_Content"> <text:a xlink:type="simple" xlink:href="https://www.doc.evir.hu/doku.php/evir:penzugy:penzugyi_szamlak:szamla_nyilvantartas" text:style-name="Internet_20_link" text:visited-style-name="Visited_20_Internet_20_Link">Pénzügyi számla nyilvántartás</text:a></text:p>
        </text:list-item>
        <text:list-item>
          <text:p text:style-name="List_20_1_Content_Las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5:32</meta:creation-date>
    <dc:creator>Generated</dc:creator>
    <dc:date>2026-08-10T06::55:32</dc:date>
    <dc:language>en-US</dc:language>
    <meta:editing-cycles>1</meta:editing-cycles>
    <meta:editing-duration>PT0S</meta:editing-duration>
    <dc:title>evir:penzugy:bank:uj_bankbizonylat</dc:title>
  </office:meta>
</office:document-meta>
</file>