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5b8da237959027d1d6ef1376e2161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artnerek:ceg_rogzites"/><text:bookmark-start text:name="__RefHeading___ceg_roegzitese_1"/><text:bookmark-start text:name="ceg_roegzitese"/>Cég rögzítése<text:bookmark-end text:name="__RefHeading___ceg_roegzitese_1"/><text:bookmark-end text:name="ceg_roegzitese"/></text:h>
      <text:list text:style-name="Numbering_20_1" text:continue-numbering="false">
        <text:list-item>
          <text:p text:style-name="Numbering_20_1_Content_First"> A <text:span text:style-name="Strong_20_Emphasis">Partnerek</text:span>,</text:p>
        </text:list-item>
        <text:list-item>
          <text:p text:style-name="Numbering_20_1_Content"> <text:span text:style-name="Strong_20_Emphasis">Cégek</text:span>,</text:p>
        </text:list-item>
        <text:list-item>
          <text:p text:style-name="Numbering_20_1_Content_Last"> <text:span text:style-name="Strong_20_Emphasis">Új cég</text:span> menüpont alatt lehet a <text:a xlink:type="simple" xlink:href="https://www.doc.evir.hu/doku.php/evir:partnerek:partner_nyilvantartas" text:style-name="Internet_20_link" text:visited-style-name="Visited_20_Internet_20_Link">partnernyilvántartás</text:a>ba céget rögzíteni.  <text:line-break/><text:span text:style-name=""/> Az <text:span text:style-name="Strong_20_Emphasis">Új cég - mini</text:span> menüpont alatt egy egyszerűsített űrlapon is lehetőség van a cégek rögzítésére. <text:line-break/>Az itt rögzített cégek adatai is később pótolhatók.</text:p>
        </text:list-item>
      </text:list>
      <text:p text:style-name="Horizontal_20_Line"/>
      <text:p text:style-name="Text_20_body"><draw:frame draw:style-name="mediaright" draw:name="0" text:anchor-type="paragraph" draw:z-index="0" svg:width="18.520833333333cm" style:rel-width="100%" svg:height="31.03701754386cm" style:rel-height="scale"><draw:image xlink:href="Pictures/095b8da237959027d1d6ef1376e21615.png" xlink:type="simple" xlink:show="embed" xlink:actuate="onLoad"/></draw:frame></text:p>
      <text:h text:style-name="Heading_20_3" text:outline-level="3"><text:bookmark-start text:name="__RefHeading___altalanos_adatok_2"/><text:bookmark-start text:name="altalanos_adatok"/>Általános adatok<text:bookmark-end text:name="__RefHeading___altalanos_adatok_2"/><text:bookmark-end text:name="altalanos_adatok"/></text:h>
      <text:list text:style-name="List_20_1" text:continue-numbering="false">
        <text:list-item>
          <text:p text:style-name="List_20_1_Content_First"> <text:span text:style-name="Strong_20_Emphasis"><text:span text:style-name="Source_20_Text">Cégnév</text:span></text:span>: a cég neve.</text:p>
        </text:list-item>
        <text:list-item>
          <text:p text:style-name="List_20_1_Content"> <text:span text:style-name="Strong_20_Emphasis"><text:span text:style-name="Source_20_Text"><text:a xlink:type="simple" xlink:href="https://www.doc.evir.hu/doku.php/evir-faq:adoszamok" text:style-name="Internet_20_link" text:visited-style-name="Visited_20_Internet_20_Link">Adószámok, adószám típusok</text:a></text:span></text:span>:</text:p>
          <text:list text:style-name="List_20_1">
            <text:list-item>
              <text:p text:style-name="List_20_1_Content"> <text:span text:style-name="Strong_20_Emphasis"><text:span text:style-name="Source_20_Text">Adószám</text:span></text:span>: A cég belföldi adószáma. Megfelelő formátuma 8-1-2 darab számjegyek, kötőjelekkel elválasztva (XXXXXXXX-Y-ZZ). Pl: 23882991-2-42. A kötőjelek nélküli vagy tipográfiai kötőjelekkel írt verziója érvénytelen. </text:p>
            </text:list-item>
            <text:list-item>
              <text:p text:style-name="List_20_1_Content"> <text:span text:style-name=""><text:span text:style-name="Strong_20_Emphasis">| <text:span text:style-name=""> Adószám ellenőrzés</text:span> |</text:span></text:span> gombra kattintva az eVIR ellenőrzi az érvényességét, és jelzi, ha probléma van vele valamint javítja formátumát. <text:line-break/> Érvényes adószám beírása után, a gombra kattintva a program automatikusan kitölti az üres cégnév és cím adatokat.</text:p>
            </text:list-item>
            <text:list-item>
              <text:p text:style-name="List_20_1_Content"> <text:span text:style-name="Strong_20_Emphasis"><text:span text:style-name="Source_20_Text"><text:a xlink:type="simple" xlink:href="https://www.doc.evir.hu/doku.php/evir-faq:csoportazonosito" text:style-name="Internet_20_link" text:visited-style-name="Visited_20_Internet_20_Link">Csoportazonosító szám</text:a></text:span></text:span></text:p>
            </text:list-item>
            <text:list-item>
              <text:p text:style-name="List_20_1_Content"> <text:span text:style-name="Strong_20_Emphasis"><text:span text:style-name="Source_20_Text">Közösségi adószám</text:span></text:span>: birtokosa kereskedelmi kapcsolatot létesíthet más uniós tagországokban működő adóalanyokkal.</text:p>
            </text:list-item>
            <text:list-item>
              <text:p text:style-name="List_20_1_Content"> <text:span text:style-name="Strong_20_Emphasis"><text:span text:style-name="Source_20_Text">Közösségen kívüli adószám</text:span></text:span></text:p>
            </text:list-item>
          </text:list>
        </text:list-item>
        <text:list-item>
          <text:p text:style-name="List_20_1_Content"> <text:span text:style-name="Strong_20_Emphasis"><text:span text:style-name="Source_20_Text">Webcím</text:span></text:span>: a cég weboldalának címe</text:p>
        </text:list-item>
        <text:list-item>
          <text:p text:style-name="List_20_1_Content"> <text:span text:style-name="Strong_20_Emphasis">Fordított áfára jogosult</text:span>: A fordított Áfa rendszer alkalmazásával az eladónak nem kell beszednie az esedékes Áfa összegét. A vevő (csak cég lehet, magánszemély nem) függetlenül felelős a helyes Áfa összeg megfizetéséért a nemzeti adóhatóság felé.</text:p>
        </text:list-item>
        <text:list-item>
          <text:p text:style-name="List_20_1_Content_Last"> <text:span text:style-name="Strong_20_Emphasis"><text:span text:style-name="Source_20_Text">Aktív</text:span></text:span>: a cég aktív állapotának jelzése</text:p>
        </text:list-item>
      </text:list>
      <text:h text:style-name="Heading_20_3" text:outline-level="3"><text:bookmark-start text:name="__RefHeading___csoportok_3"/><text:bookmark-start text:name="csoportok"/>Csoportok<text:bookmark-end text:name="__RefHeading___csoportok_3"/><text:bookmark-end text:name="csoportok"/></text:h>
      <text:p text:style-name="Text_20_body">A <text:a xlink:type="simple" xlink:href="https://www.doc.evir.hu/doku.php/evir:torzsadatok:partner:torzs_partner" text:style-name="Internet_20_link" text:visited-style-name="Visited_20_Internet_20_Link">partner törzsadatok</text:a>ban kezelt <text:span text:style-name="Strong_20_Emphasis"><text:a xlink:type="simple" xlink:href="https://www.doc.evir.hu/doku.php/evir:torzsadatok:partner:partnercsoportok" text:style-name="Internet_20_link" text:visited-style-name="Visited_20_Internet_20_Link">partnercsoportokba</text:a></text:span> lehet besorolni a partnereket. <text:line-break/>
Ezek teljesen szabadon választott csoportok, az alapértelmezett telepítésben a következő csoportok vannak beállítva: <text:span text:style-name="Source_20_Text">Szállító, Vevő, VIP partner, Viszonteladó, Webshop</text:span>.</text:p>
      <text:h text:style-name="Heading_20_3" text:outline-level="3"><text:bookmark-start text:name="__RefHeading___cimek_4"/><text:bookmark-start text:name="cimek"/>Címek<text:bookmark-end text:name="__RefHeading___cimek_4"/><text:bookmark-end text:name="cimek"/></text:h>
      <text:p text:style-name="Text_20_body">Cégek esetében az első cím a <text:span text:style-name="Strong_20_Emphasis">Székhely</text:span>, de bármennyi további címet lehet hozzáadni a <text:span text:style-name=""><text:span text:style-name="Strong_20_Emphasis">| <text:span text:style-name="">+ Több cím</text:span> |</text:span></text:span> gomb segítségével. </text:p>
      <text:p text:style-name="Text_20_body">Címenként a következő adatokat tartjuk nyilván:</text:p>
      <text:list text:style-name="List_20_1" text:continue-numbering="false">
        <text:list-item>
          <text:p text:style-name="List_20_1_Content_First"> <text:span text:style-name="Source_20_Text"><text:a xlink:type="simple" xlink:href="https://www.doc.evir.hu/doku.php/evir:torzsadatok:egyeb:cimtipusok" text:style-name="Internet_20_link" text:visited-style-name="Visited_20_Internet_20_Link">Címtípus</text:a></text:span> <text:line-break/>A rendszer dedikáltan kezelhet különböző címtípusokat, pl:</text:p>
          <text:list text:style-name="List_20_1">
            <text:list-item>
              <text:p text:style-name="List_20_1_Content"> Számlázási cím: alapvetően ezt a címet fogja javasolni <text:a xlink:type="simple" xlink:href="https://www.doc.evir.hu/doku.php/evir:szamlazas:szamla" text:style-name="Internet_20_link" text:visited-style-name="Visited_20_Internet_20_Link">számla készítés</text:a>kor</text:p>
            </text:list-item>
            <text:list-item>
              <text:p text:style-name="List_20_1_Content"> Postacím: a rendszer képes olyan jobb ablakos boríték betétlap automatikus nyomtatására számlázáskor, amelyen a partner postacíme szerepel (ha a partner ettől eltérő székhely vagy számlázási címmel rendelkezik).</text:p>
            </text:list-item>
          </text:list>
        </text:list-item>
        <text:list-item>
          <text:p text:style-name="List_20_1_Content"> <text:span text:style-name="Source_20_Text">Név</text:span></text:p>
        </text:list-item>
        <text:list-item>
          <text:p text:style-name="List_20_1_Content"> <text:span text:style-name="Source_20_Text"><text:a xlink:type="simple" xlink:href="https://www.doc.evir.hu/doku.php/evir:torzsadatok:egyeb:uj_orszag" text:style-name="Internet_20_link" text:visited-style-name="Visited_20_Internet_20_Link">Ország</text:a></text:span></text:p>
        </text:list-item>
        <text:list-item>
          <text:p text:style-name="List_20_1_Content"> <text:span text:style-name="Source_20_Text"><text:a xlink:type="simple" xlink:href="https://www.doc.evir.hu/doku.php/evir:torzsadatok:egyeb:uj_iranyitoszam" text:style-name="Internet_20_link" text:visited-style-name="Visited_20_Internet_20_Link">Irányítószám</text:a></text:span> <text:line-break/><text:span text:style-name=""/> <text:a xlink:type="simple" xlink:href="https://www.doc.evir.hu/doku.php/evir:torzsadatok:egyeb:uj_iranyitoszam_varos_partner_rogzites" text:style-name="Internet_20_link" text:visited-style-name="Visited_20_Internet_20_Link">Irányítószám közvetlenül partner cím rögzítéskor is felvehető az adatbázisba</text:a>!</text:p>
        </text:list-item>
        <text:list-item>
          <text:p text:style-name="List_20_1_Content"> <text:span text:style-name="Source_20_Text">Város</text:span></text:p>
        </text:list-item>
        <text:list-item>
          <text:p text:style-name="List_20_1_Content_Last"> <text:span text:style-name="Source_20_Text">Cím</text:span></text:p>
        </text:list-item>
      </text:list>
      <text:p text:style-name="Text_20_body"><text:line-break/></text:p>
      <text:h text:style-name="Heading_20_3" text:outline-level="3"><text:bookmark-start text:name="__RefHeading___telefonszamok_5"/><text:bookmark-start text:name="telefonszamok"/>Telefonszámok<text:bookmark-end text:name="__RefHeading___telefonszamok_5"/><text:bookmark-end text:name="telefonszamok"/></text:h>
      <text:p text:style-name="Text_20_body">Bármennyi telefonszámot lehet hozzáadni a <text:span text:style-name=""><text:span text:style-name="Strong_20_Emphasis">| <text:span text:style-name="">+ Több telefonszám</text:span> |</text:span></text:span> gomb segítségével.<text:line-break/></text:p>
      <text:p text:style-name="Text_20_body">Telefonszámonként a következő adatokat tartjuk nyilván:</text:p>
      <text:list text:style-name="List_20_1" text:continue-numbering="false">
        <text:list-item>
          <text:p text:style-name="List_20_1_Content_First"> <text:span text:style-name="Strong_20_Emphasis">Típus</text:span>: A <text:a xlink:type="simple" xlink:href="https://www.doc.evir.hu/doku.php/evir:torzsadatok:egyeb:telefontipusok" text:style-name="Internet_20_link" text:visited-style-name="Visited_20_Internet_20_Link">telefon típusokat a törzsadatokban</text:a> lehet kezelni. <text:line-break/>Alapértelmezett típusok:</text:p>
          <text:list text:style-name="List_20_1">
            <text:list-item>
              <text:p text:style-name="List_20_1_Content"> <text:span text:style-name="Source_20_Text">vezetékes</text:span></text:p>
            </text:list-item>
            <text:list-item>
              <text:p text:style-name="List_20_1_Content"> <text:span text:style-name="Source_20_Text">mobil</text:span></text:p>
            </text:list-item>
            <text:list-item>
              <text:p text:style-name="List_20_1_Content"> <text:span text:style-name="Source_20_Text">fax</text:span></text:p>
            </text:list-item>
          </text:list>
        </text:list-item>
        <text:list-item>
          <text:p text:style-name="List_20_1_Content"> <text:span text:style-name="Strong_20_Emphasis">Név</text:span>: A telefonszámhoz tartozó szabad szöveges mező. <text:line-break/>Például: kapcsolattartó neve.</text:p>
        </text:list-item>
        <text:list-item>
          <text:p text:style-name="List_20_1_Content_Last"> <text:span text:style-name="Strong_20_Emphasis">Telefonszám</text:span></text:p>
        </text:list-item>
      </text:list>
      <text:h text:style-name="Heading_20_3" text:outline-level="3"><text:bookmark-start text:name="__RefHeading___e-mail_cimek_6"/><text:bookmark-start text:name="e-mail_cimek"/>E-mail címek<text:bookmark-end text:name="__RefHeading___e-mail_cimek_6"/><text:bookmark-end text:name="e-mail_cimek"/></text:h>
      <text:p text:style-name="Text_20_body">Bármennyi e-mail címet lehet hozzáadni a <text:span text:style-name=""><text:span text:style-name="Strong_20_Emphasis">| <text:span text:style-name="">+ Több e-mail</text:span> |</text:span></text:span> gomb segítségével.<text:line-break/>
<text:line-break/>
E-mail címenként a következő adatokat tartjuk nyilván:</text:p>
      <text:list text:style-name="List_20_1" text:continue-numbering="false">
        <text:list-item>
          <text:p text:style-name="List_20_1_Content_First"> <text:span text:style-name="Source_20_Text"><text:span text:style-name="Strong_20_Emphasis">Típus</text:span></text:span>: Az <text:a xlink:type="simple" xlink:href="https://www.doc.evir.hu/doku.php/evir:torzsadatok:egyeb:email_cim_tipusok" text:style-name="Internet_20_link" text:visited-style-name="Visited_20_Internet_20_Link">e-mail típusokat a törzsadatokban</text:a> lehet kezelni.</text:p>
          <text:list text:style-name="List_20_1">
            <text:list-item>
              <text:p text:style-name="List_20_1_Content"> <text:span text:style-name="Source_20_Text">Privát</text:span></text:p>
            </text:list-item>
            <text:list-item>
              <text:p text:style-name="List_20_1_Content"> <text:span text:style-name="Source_20_Text">Pénzügy</text:span>: </text:p>
            </text:list-item>
            <text:list-item>
              <text:p text:style-name="List_20_1_Content"> <text:span text:style-name="Source_20_Text">Számla</text:span></text:p>
            </text:list-item>
            <text:list-item>
              <text:p text:style-name="List_20_1_Content"> <text:span text:style-name="Source_20_Text">Levelezőlista</text:span></text:p>
            </text:list-item>
            <text:list-item>
              <text:p text:style-name="List_20_1_Content"> <text:span text:style-name="Source_20_Text">Egyéb</text:span></text:p>
            </text:list-item>
            <text:list-item>
              <text:p text:style-name="List_20_1_Content"> <text:span text:style-name="Source_20_Text">Számla információ</text:span></text:p>
            </text:list-item>
            <text:list-item>
              <text:p text:style-name="List_20_1_Content"> <text:span text:style-name="Source_20_Text">Általános</text:span></text:p>
            </text:list-item>
          </text:list>
        </text:list-item>
        <text:list-item>
          <text:p text:style-name="List_20_1_Content"> <text:span text:style-name="Source_20_Text"><text:span text:style-name="Strong_20_Emphasis">Név</text:span></text:span>: Az e-mail címhez tartozó szabad szöveges mező.</text:p>
        </text:list-item>
        <text:list-item>
          <text:p text:style-name="List_20_1_Content_Last"> <text:span text:style-name="Source_20_Text"><text:span text:style-name="Strong_20_Emphasis">E-mail cím</text:span></text:span></text:p>
        </text:list-item>
      </text:list>
      <text:p text:style-name="Text_20_body">Az e-mail címek közül is lehetőség van kiemelten kezelni néhányat, mint pl.:</text:p>
      <text:list text:style-name="List_20_1" text:continue-numbering="false">
        <text:list-item>
          <text:p text:style-name="List_20_1_Content_First"> Számla típusú email cím: számla készítésekor erre a címre tudja az eredeti példányt, vagy egy  másolati példányt <text:a xlink:type="simple" xlink:href="https://www.doc.evir.hu/doku.php/evir:penzugy:bizonylat_email_kuldes" text:style-name="Internet_20_link" text:visited-style-name="Visited_20_Internet_20_Link">automatikusan küldeni</text:a>. </text:p>
        </text:list-item>
        <text:list-item>
          <text:p text:style-name="List_20_1_Content_Last"> Pénzügy típusú email cím: erre a címre küldi a rendszer a <text:a xlink:type="simple" xlink:href="https://www.doc.evir.hu/doku.php/evir:penzugy:penzugyi_levelek" text:style-name="Internet_20_link" text:visited-style-name="Visited_20_Internet_20_Link">fizetési felszólításokat és egyéb, pénzügyi vonatkozású e-mailek</text:a>et.</text:p>
        </text:list-item>
      </text:list>
      <text:h text:style-name="Heading_20_3" text:outline-level="3"><text:bookmark-start text:name="__RefHeading___beallitasok_7"/><text:bookmark-start text:name="beallitasok"/>Beállítások<text:bookmark-end text:name="__RefHeading___beallitasok_7"/><text:bookmark-end text:name="beallitasok"/></text:h>
      <text:p text:style-name="Text_20_body"><text:span text:style-name="Strong_20_Emphasis"><text:a xlink:type="simple" xlink:href="https://www.doc.evir.hu/doku.php/evir:partnerek:beallitasok" text:style-name="Internet_20_link" text:visited-style-name="Visited_20_Internet_20_Link">A partner pénzügyi beállításai</text:a>.</text:span> <text:line-break/>
A feltelepített moduloktól függően jelennek meg a különböző beállítási lehetőségek.</text:p>
      <text:h text:style-name="Heading_20_3" text:outline-level="3"><text:bookmark-start text:name="__RefHeading___bankszamlaszamok_8"/><text:bookmark-start text:name="bankszamlaszamok"/>Bankszámlaszámok<text:bookmark-end text:name="__RefHeading___bankszamlaszamok_8"/><text:bookmark-end text:name="bankszamlaszamok"/></text:h>
      <text:p text:style-name="Text_20_body">A partner bankszámlaszámainak nyilvántartása. Bármennyi bankszámlaszámot hozzá lehet adni a <text:span text:style-name=""><text:span text:style-name="Strong_20_Emphasis">| <text:span text:style-name="">+ Több bankszámlaszám</text:span> |</text:span></text:span> gombbal.<text:line-break/>
Nyilvántartott adatok:</text:p>
      <text:list text:style-name="List_20_1" text:continue-numbering="false">
        <text:list-item>
          <text:p text:style-name="List_20_1_Content_First"> <text:span text:style-name="Source_20_Text">Bank</text:span></text:p>
        </text:list-item>
        <text:list-item>
          <text:p text:style-name="List_20_1_Content_Last"> <text:span text:style-name="Source_20_Text">Bankszámlaszám</text:span></text:p>
        </text:list-item>
      </text:list>
      <text:h text:style-name="Heading_20_3" text:outline-level="3"><text:bookmark-start text:name="__RefHeading___alkalmazottak_es_kapcsolatok_9"/><text:bookmark-start text:name="alkalmazottak_es_kapcsolatok"/>Alkalmazottak és kapcsolatok<text:bookmark-end text:name="__RefHeading___alkalmazottak_es_kapcsolatok_9"/><text:bookmark-end text:name="alkalmazottak_es_kapcsolatok"/></text:h>
      <text:p text:style-name="Text_20_body">Cégeket és <text:a xlink:type="simple" xlink:href="https://www.doc.evir.hu/doku.php/evir:partnerek:szemely_rogzites" text:style-name="Internet_20_link" text:visited-style-name="Visited_20_Internet_20_Link">személyek</text:a>et külön kezeli a rendszer, viszont közöttük <text:a xlink:type="simple" xlink:href="https://www.doc.evir.hu/doku.php/evir:partnerek:partner_kapcsolat" text:style-name="Internet_20_link" text:visited-style-name="Visited_20_Internet_20_Link">kapcsolatokat lehet beállítani</text:a>.</text:p>
      <text:h text:style-name="Heading_20_3" text:outline-level="3"><text:bookmark-start text:name="__RefHeading___megjegyzesek_10"/><text:bookmark-start text:name="megjegyzesek"/>Megjegyzések<text:bookmark-end text:name="__RefHeading___megjegyzesek_10"/><text:bookmark-end text:name="megjegyzesek"/></text:h>
      <text:p text:style-name="Text_20_body">Bármilyen szabad szöveges megjegyzést lehet írni a partnerhez.</text:p>
      <text:p text:style-name="Text_20_body"> A <text:a xlink:type="simple" xlink:href="https://www.doc.evir.hu/doku.php/evir:rendszer:beallitasok:partnerek" text:style-name="Internet_20_link" text:visited-style-name="Visited_20_Internet_20_Link">rendszerbeállítások</text:a>ban bekapcsolható, hogy a <text:span text:style-name="Source_20_Text">Partner megjegyzés látható bizonylat készítéskor</text:span>.</text:p>
      <text:h text:style-name="Heading_20_3" text:outline-level="3"><text:bookmark-start text:name="__RefHeading___partner_roegzitese_11"/><text:bookmark-start text:name="partner_roegzitese"/>Partner rögzítése<text:bookmark-end text:name="__RefHeading___partner_roegzitese_11"/><text:bookmark-end text:name="partner_roegzitese"/></text:h>
      <text:p text:style-name="Text_20_body">Az adatok megadását követően kétféle módon lehet továbblépni a <text:a xlink:type="simple" xlink:href="https://www.doc.evir.hu/doku.php/evir:alapok:funkcio_gombok" text:style-name="Internet_20_link" text:visited-style-name="Visited_20_Internet_20_Link">funkció gombok</text:a>kal:</text:p>
      <text:list text:style-name="List_20_1" text:continue-numbering="false">
        <text:list-item>
          <text:p text:style-name="List_20_1_Content_First"> <text:span text:style-name=""><text:span text:style-name="Strong_20_Emphasis">| <text:span text:style-name="">Felvesz</text:span> |</text:span></text:span> az adatok rögzítése a partner adatbázisba</text:p>
        </text:list-item>
        <text:list-item>
          <text:p text:style-name="List_20_1_Content_Last"> <text:span text:style-name=""><text:span text:style-name="Strong_20_Emphasis">| <text:span text:style-name="">Felvesz, tovább…</text:span> |</text:span></text:span> az adatok rögzítése a partner adatbázisba, majd további személyek rögzítése a céghez alkalmazottként.</text:p>
        </text:list-item>
      </text:list>
      <text:h text:style-name="Heading_20_3" text:outline-level="3"><text:bookmark-start text:name="__RefHeading___ismeretlen_iranyitoszam_12"/><text:bookmark-start text:name="ismeretlen_iranyitoszam"/>Ismeretlen irányítószám<text:bookmark-end text:name="__RefHeading___ismeretlen_iranyitoszam_12"/><text:bookmark-end text:name="ismeretlen_iranyitoszam"/></text:h>
      <text:p text:style-name="Text_20_body">Ha az új partner címe magyarországi, és az eVIR szerint a címben megadott irányítószámhoz nem a megadott városnév tartozik, akkor az adatrögzítési folyamat megszakad, és egy figyelmeztetés jelenik meg. Folytatni két módon lehet:</text:p>
      <text:list text:style-name="List_20_1" text:continue-numbering="false">
        <text:list-item>
          <text:p text:style-name="List_20_1_Content_First"> Kijavítani a városnevet a hibaüzenetben szereplő ismert városnévre</text:p>
        </text:list-item>
        <text:list-item>
          <text:p text:style-name="List_20_1_Content_Last"> Kipipálni az irányítószám mező mellett megjelent „Felvétel az adatbázisba” checkboxot, ami a partner rögzítésével egyidejűleg eltárolja az irányítószámhoz az új városnevet is</text:p>
        </text:list-item>
      </text:list>
      <text:p text:style-name="Text_20_body">A <text:span text:style-name="Source_20_Text">Felvesz</text:span> gomb megnyomásával folytatható a partner adatainak rögzítése.</text:p>
      <text:h text:style-name="Heading_20_3" text:outline-level="3"><text:bookmark-start text:name="__RefHeading___egyezo_hasonlo_nev_13"/><text:bookmark-start text:name="egyezo_hasonlo_nev"/>Egyező / hasonló név<text:bookmark-end text:name="__RefHeading___egyezo_hasonlo_nev_13"/><text:bookmark-end text:name="egyezo_hasonlo_nev"/></text:h>
      <text:p text:style-name="Text_20_body">Az eVIR rendelkezik egy hasonló nevű partnerekre figyelmeztető ellenőrzési lehetőséggel. Ez a modul nem része az alaptelepítésnek, de kérhető a beállítása. A modul telepítése után új partner rögzítésekor jelzi a rendszer, ha nagyon hasonló nevet érzékel. Nem pontos egyezést keres, hanem hasonlóságot, azaz elég csak az új név egy részének megegyezni a már adatbázisban levő nevekkel a jelzéshez. A rendszer hasonló nevű partnerek esetén megszakítja az adatrögzítési folyamatot, és a <text:span text:style-name="Source_20_Text">Hasonló név már van az adatbázisban. Erősítse meg a felvételi szándékát!</text:span> üzenettel jelzi a lehetséges problémát. Innen két módon lehet folytatni:</text:p>
      <text:list text:style-name="List_20_1" text:continue-numbering="false">
        <text:list-item>
          <text:p text:style-name="List_20_1_Content_First"> Ha tényleg azonos az újonnan rögzíteni kívánt név az adatbázisban levővel, akkor az <text:span text:style-name="Source_20_Text">Eldob</text:span> gombbal megszakítható az adatrögzítés. Ha további vizsgálat szükséges az egyezőség megállapításához, akkor egy másik ablakban megnyitva a partnerlistát kikereshető belőle a hibaüzenetben szereplő név.</text:p>
        </text:list-item>
        <text:list-item>
          <text:p text:style-name="List_20_1_Content_Last"> Ha téves a jelzés, vagy ugyan egyezik a név de ez nem probléma (pl. lehet több Kovács Péter is), akkor a <text:span text:style-name="Source_20_Text">Felvesz</text:span> gomb felett megjelenő <text:span text:style-name="Source_20_Text">Lehet azonos cégnév</text:span> checkbox kipipálásával lehet a rendszerrel akár a pontosan megegyező nevű új partnert is rögzíteni.</text:p>
        </text:list-item>
      </text:list>
      <text:h text:style-name="Heading_20_3" text:outline-level="3"><text:bookmark-start text:name="__RefHeading___partner_adatok_beillesztese_bizonylat_megjegyzesbe_14"/><text:bookmark-start text:name="partner_adatok_beillesztese_bizonylat_megjegyzesbe"/>Partner adatok beillesztése bizonylat megjegyzésbe<text:bookmark-end text:name="__RefHeading___partner_adatok_beillesztese_bizonylat_megjegyzesbe_14"/><text:bookmark-end text:name="partner_adatok_beillesztese_bizonylat_megjegyzesbe"/></text:h>
      <text:p text:style-name="Text_20_body">Bizonylatok megjegyzésébe <text:a xlink:type="simple" xlink:href="https://www.doc.evir.hu/doku.php/evir:torzsadatok:penzugyi:megjegyzes_template" text:style-name="Internet_20_link" text:visited-style-name="Visited_20_Internet_20_Link">megjegyzés sablon</text:a>ként beilleszthetőek a következő partner adatok:</text:p>
      <text:list text:style-name="List_20_1" text:continue-numbering="false">
        <text:list-item>
          <text:p text:style-name="List_20_1_Content_First"> Partner címek</text:p>
        </text:list-item>
        <text:list-item>
          <text:p text:style-name="List_20_1_Content"> Partner megjegyzések</text:p>
        </text:list-item>
        <text:list-item>
          <text:p text:style-name="List_20_1_Content_Last"> Partner telefonszámok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partnerek:partner_nyilvantartas" text:style-name="Internet_20_link" text:visited-style-name="Visited_20_Internet_20_Link">Partnernyilvántartás</text:a></text:p>
        </text:list-item>
        <text:list-item>
          <text:p text:style-name="List_20_1_Content_Last"> <text:a xlink:type="simple" xlink:href="https://www.doc.evir.hu/doku.php/evir:youtube_videok" text:style-name="Internet_20_link" text:visited-style-name="Visited_20_Internet_20_Link">eVIR YouTube videók felhasználók részé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52</meta:creation-date>
    <dc:creator>Generated</dc:creator>
    <dc:date>2026-08-10T06::48:52</dc:date>
    <dc:language>en-US</dc:language>
    <meta:editing-cycles>1</meta:editing-cycles>
    <meta:editing-duration>PT0S</meta:editing-duration>
    <dc:title>evir:partnerek:ceg_rogzites</dc:title>
  </office:meta>
</office:document-meta>
</file>