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00871cd519fa8b491a64a65e4bc1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statusz_adatai"/><text:bookmark-start text:name="__RefHeading___online_szamla_statusz_adatai_1"/><text:bookmark-start text:name="online_szamla_statusz_adatai"/>Online számla státusz adatai<text:bookmark-end text:name="__RefHeading___online_szamla_statusz_adatai_1"/><text:bookmark-end text:name="online_szamla_statusz_adatai"/></text:h>
      <text:p text:style-name="Text_20_body"><draw:frame draw:style-name="mediaright" draw:name="0" text:anchor-type="paragraph" draw:z-index="0" svg:width="10.583333333333cm" svg:height="13.546666666667cm"><draw:image xlink:href="Pictures/a700871cd519fa8b491a64a65e4bc16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Online számla</text:span> menüpont alatti listákból vagy a <text:line-break/><text:span text:style-name="Source_20_Text">Számlázás → Online számla lista</text:span> menüpont alatti listából elérhetőek az <text:span text:style-name="Strong_20_Emphasis"><text:a xlink:type="simple" xlink:href="https://www.doc.evir.hu/doku.php/evir:onlineszamla:onlineszamla_lista" text:style-name="Internet_20_link" text:visited-style-name="Visited_20_Internet_20_Link">online számlák részletes adatai</text:a></text:span>. <text:line-break/>Innen kiindulva van lehetőség a <text:a xlink:type="simple" xlink:href="https://www.doc.evir.hu/doku.php/evir:onlineszamla:hibakezeles" text:style-name="Internet_20_link" text:visited-style-name="Visited_20_Internet_20_Link">hibakezelés</text:a>re.</text:p>
        </text:list-item>
      </text:list>
      <text:p text:style-name="Text_20_body"><text:span text:style-name="Strong_20_Emphasis">Egyéb státusz adatok:</text:span></text:p>
      <text:list text:style-name="List_20_1" text:continue-numbering="false">
        <text:list-item>
          <text:p text:style-name="LastListParagraph_List_20_1_Content_First"> <text:span text:style-name="Strong_20_Emphasis">Indoklás</text:span>: <text:line-break/>Miért nem kötelezett online adatszolgálta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oken</text:span>: <text:line-break/>A számlához letárolt tok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ő</text:span>: <text:line-break/>A számla beküldésének idej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id</text:span>: <text:line-break/>Az utoljára végrehajtott művelet ID-j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udomásul vevő felhasználó</text:span>: <text:line-break/>A <text:a xlink:type="simple" xlink:href="https://www.doc.evir.hu/doku.php/evir-faq:onlineszamla_tudomasul_vetel_vs_statusz_lekerdezes" text:style-name="Internet_20_link" text:visited-style-name="Visited_20_Internet_20_Link">tudomásul vevő</text:a> felhasználónev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nfo</text:span>: <text:line-break/>A mező tartalma számla állapotától függően változó informáci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ebug</text:span>: <text:line-break/>A beküldött számla XML formáj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www.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www.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www.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www.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www.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www.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www.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7</meta:creation-date>
    <dc:creator>Generated</dc:creator>
    <dc:date>2026-08-10T06::49:47</dc:date>
    <dc:language>en-US</dc:language>
    <meta:editing-cycles>1</meta:editing-cycles>
    <meta:editing-duration>PT0S</meta:editing-duration>
    <dc:title>evir:onlineszamla:onlineszamla_statusz_adatai</dc:title>
  </office:meta>
</office:document-meta>
</file>