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1189f6485427a7713c88eba4759883fb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onlineszamla:mukodes"/><text:bookmark-start text:name="__RefHeading___mukoedes_1"/><text:bookmark-start text:name="mukoedes"/>Működés<text:bookmark-end text:name="__RefHeading___mukoedes_1"/><text:bookmark-end text:name="mukoedes"/></text:h>
      <text:h text:style-name="Heading_20_3" text:outline-level="3"><text:bookmark-start text:name="__RefHeading___a_folyamat_2"/><text:bookmark-start text:name="a_folyamat"/>A folyamat<text:bookmark-end text:name="__RefHeading___a_folyamat_2"/><text:bookmark-end text:name="a_folyamat"/></text:h>
      <text:p text:style-name="Text_20_body">Maga a számla készítés nem változott az online rendszer életbe lépésével, pontosan ugyan úgy kell elkészíteni a számlát, mint ahogy az korábban történt. A számla elkészülte után történik meg az adatok továbbítása a NAV részére emberi beavatkozás nélkül, automatikusan.</text:p>
      <text:p text:style-name="Text_20_body">Az adatszolgáltatási folyamat működése nem technikai és nem teljes körűen leírva:</text:p>
      <text:list text:style-name="List_20_1" text:continue-numbering="false">
        <text:list-item>
          <text:p text:style-name="List_20_1_Content_First"> A rendszer a kiállított számla adatait elküldi a NAV rendszerébe. </text:p>
          <text:list text:style-name="List_20_1">
            <text:list-item>
              <text:p text:style-name="List_20_1_Content"> Ha nem sikerült elküldeni, akkor </text:p>
              <text:list text:style-name="List_20_1">
                <text:list-item>
                  <text:p text:style-name="List_20_1_Content"> eltárolja a sikertelenség okát és technikai adatait, bizonyítékképpen, hogy időben megkezdtük az adatszolgáltatást.</text:p>
                </text:list-item>
                <text:list-item>
                  <text:p text:style-name="List_20_1_Content"> újra próbálkozik magától rendszeres időnként</text:p>
                </text:list-item>
              </text:list>
            </text:list-item>
            <text:list-item>
              <text:p text:style-name="List_20_1_Content"> Ha sikerült a kommunikáció, akkor </text:p>
              <text:list text:style-name="List_20_1">
                <text:list-item>
                  <text:p text:style-name="List_20_1_Content"> kap egy tranzakció azonosítót, ha formailag helyes volt az adat</text:p>
                </text:list-item>
                <text:list-item>
                  <text:p text:style-name="List_20_1_Content"> kap egy hibaüzenetet az elutasításról, ekkor felhasználói beavatkozás lesz szükséges (nem várható, hogy ez rendszeresen előfordul)</text:p>
                </text:list-item>
              </text:list>
            </text:list-item>
          </text:list>
        </text:list-item>
        <text:list-item>
          <text:p text:style-name="List_20_1_Content"> A tranzakció azonosító alapján 5 perccel később a rendszer lekérdezi a feldolgozottsági állapotot</text:p>
        </text:list-item>
        <text:list-item>
          <text:p text:style-name="List_20_1_Content"> Ha a számla még nem került feldolgozásra, akkor beállítja az időzítést újabb lekérdezésre egy későbbi időpontra</text:p>
        </text:list-item>
        <text:list-item>
          <text:p text:style-name="List_20_1_Content"> Ha a számla feldolgozásra került, akkor az eredményét letölti és a számlához eltárolja. Ezek az állapototok lehetnek:</text:p>
          <text:list text:style-name="List_20_1">
            <text:list-item>
              <text:p text:style-name="List_20_1_Content"> Minden rendben van a számlával (DONE)</text:p>
            </text:list-item>
            <text:list-item>
              <text:p text:style-name="List_20_1_Content"> Nagyjából rendben van, hiba nincs, de előfordulhat, hogy valami nem helyes (WARN)</text:p>
            </text:list-item>
            <text:list-item>
              <text:p text:style-name="List_20_1_Content"> A feldolgozás nem sikerült hiba miatt (ERROR)</text:p>
            </text:list-item>
          </text:list>
        </text:list-item>
        <text:list-item>
          <text:p text:style-name="List_20_1_Content"> Ha nincs minden rendben, akkor felhasználói beavatkozás szükséges. Ez lehet:</text:p>
          <text:list text:style-name="List_20_1">
            <text:list-item>
              <text:p text:style-name="List_20_1_Content"> tudomásulvétel (azaz nem hiba az, amit a NAV jelzett, és nem akarunk több figyelmeztetést kapni róla)</text:p>
            </text:list-item>
            <text:list-item>
              <text:p text:style-name="List_20_1_Content_Last"> Javítás. Mivel a számla adattartalma a kiállítást követően nem változtatható, ezért ha tartalmi probléma van, akkor módosító bizonylattal történhet a javítás, azaz helyesbítő számla, vagy stornó és új számla kiállítása.</text:p>
            </text:list-item>
          </text:list>
        </text:list-item>
      </text:list>
      <text:p text:style-name="Text_20_body"><draw:frame draw:style-name="media" draw:name="0" text:anchor-type="as-char" draw:z-index="0" svg:width="" svg:rel-width="100%" svg:height="0cm"><draw:image xlink:href="Pictures/1189f6485427a7713c88eba4759883fb.svg" xlink:type="simple" xlink:show="embed" xlink:actuate="onLoad"/></draw:frame>
<text:line-break/><text:line-break/><text:line-break/><text:line-break/></text:p>
      <text:h text:style-name="Heading_20_3" text:outline-level="3"><text:bookmark-start text:name="__RefHeading___online_szamla_portal_folyamat_allapotok_3"/><text:bookmark-start text:name="online_szamla_portal_folyamat_allapotok"/>Online számla portál, folyamat állapotok<text:bookmark-end text:name="__RefHeading___online_szamla_portal_folyamat_allapotok_3"/><text:bookmark-end text:name="online_szamla_portal_folyamat_allapotok"/></text:h>
      <text:p text:style-name="Text_20_body">A <text:a xlink:type="simple" xlink:href="https://www.doc.evir.hu/doku.php/evir:onlineszamla:folyamat_allapotok" text:style-name="Internet_20_link" text:visited-style-name="Visited_20_Internet_20_Link">folyamat állapotok</text:a>at az <text:span text:style-name="Source_20_Text">Online Számla → <text:a xlink:type="simple" xlink:href="https://www.doc.evir.hu/doku.php/evir:onlineszamla:onlineszamla_portal" text:style-name="Internet_20_link" text:visited-style-name="Visited_20_Internet_20_Link">Online számla portál</text:a></text:span> menüpontban lehet gyorsan áttekinteni.</text:p>
      <text:h text:style-name="Heading_20_3" text:outline-level="3"><text:bookmark-start text:name="__RefHeading___crontab_job_4"/><text:bookmark-start text:name="crontab_job"/>Crontab job<text:bookmark-end text:name="__RefHeading___crontab_job_4"/><text:bookmark-end text:name="crontab_job"/></text:h>
      <text:p text:style-name="Text_20_body">A rendszer a háttérben rendszeresen és automatikusan kommunikál a NAV rendszerével. Alapbeállítás szerint 12 percenként történik ilyen esemény, de manuálisan is elindítható bármikor az <text:span text:style-name="Source_20_Text">Online számla→Technikai→Crontab job</text:span> menüpontból. Amikor ez a funkció fut, akkor a következők történnek:</text:p>
      <text:list text:style-name="List_20_1" text:continue-numbering="false">
        <text:list-item>
          <text:p text:style-name="List_20_1_Content_First"> Az eddig sikertelen küldések megismétlése</text:p>
        </text:list-item>
        <text:list-item>
          <text:p text:style-name="List_20_1_Content"> A már beküldött számlák állapotának lekérdezése</text:p>
        </text:list-item>
        <text:list-item>
          <text:p text:style-name="List_20_1_Content_Last"> A letöltött számlaállapotok feldolgozása</text:p>
        </text:list-item>
      </text:list>
      <text:h text:style-name="Heading_20_3" text:outline-level="3"><text:bookmark-start text:name="__RefHeading___listak_5"/><text:bookmark-start text:name="listak"/>Listák<text:bookmark-end text:name="__RefHeading___listak_5"/><text:bookmark-end text:name="listak"/></text:h>
      <text:p text:style-name="Text_20_body">Ha a rendszer üzenetein túlmenően további technikai információkra van szükség, akkor azt az <text:span text:style-name="Source_20_Text"><text:a xlink:type="simple" xlink:href="https://www.doc.evir.hu/doku.php/evir:onlineszamla:onlineszamla_lista" text:style-name="Internet_20_link" text:visited-style-name="Visited_20_Internet_20_Link">Online számla lista</text:a></text:span> menüpontban lehet megnézni.</text:p>
      <text:h text:style-name="Heading_20_3" text:outline-level="3"><text:bookmark-start text:name="__RefHeading___tudomasulvetel_6"/><text:bookmark-start text:name="tudomasulvetel"/>Tudomásulvétel<text:bookmark-end text:name="__RefHeading___tudomasulvetel_6"/><text:bookmark-end text:name="tudomasulvetel"/></text:h>
      <text:p text:style-name="Text_20_body">A <text:a xlink:type="simple" xlink:href="https://www.doc.evir.hu/doku.php/evir:onlineszamla:tudomasulvetel" text:style-name="Internet_20_link" text:visited-style-name="Visited_20_Internet_20_Link">tudomásulvétel</text:a> funkció arra az esetre lett létrehozva, amikor a beküldött számlával kapcsolatban a NAV-nak észrevétele van (ERROR vagy WARNING).</text:p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www.doc.evir.hu/doku.php/evir:onlineszamla:indulas" text:style-name="Internet_20_link" text:visited-style-name="Visited_20_Internet_20_Link">Online Számla indulás</text:a></text:p>
        </text:list-item>
        <text:list-item>
          <text:p text:style-name="List_20_1_Content"> <text:a xlink:type="simple" xlink:href="https://www.doc.evir.hu/doku.php/evir:onlineszamla:valtozasok" text:style-name="Internet_20_link" text:visited-style-name="Visited_20_Internet_20_Link">Online Számla változások</text:a></text:p>
        </text:list-item>
        <text:list-item>
          <text:p text:style-name="List_20_1_Content_Last"> <text:a xlink:type="simple" xlink:href="https://www.doc.evir.hu/doku.php/evir:onlineszamla:hibakezeles" text:style-name="Internet_20_link" text:visited-style-name="Visited_20_Internet_20_Link">Online számla hibakezelé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5::45:48</meta:creation-date>
    <dc:creator>Generated</dc:creator>
    <dc:date>2026-08-10T05::45:48</dc:date>
    <dc:language>en-US</dc:language>
    <meta:editing-cycles>1</meta:editing-cycles>
    <meta:editing-duration>PT0S</meta:editing-duration>
    <dc:title>evir:onlineszamla:mukodes</dc:title>
  </office:meta>
</office:document-meta>
</file>