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7549a7d8974bf9a0c1b43a4f5587c4.png"/>
  <manifest:file-entry manifest:media-type="image/png" manifest:full-path="Pictures/947cae0a3cc016588eca561bb83ae106.png"/>
  <manifest:file-entry manifest:media-type="image/png" manifest:full-path="Pictures/e41b0dcad8e95755d3bdaad896f088fc.png"/>
  <manifest:file-entry manifest:media-type="image/png" manifest:full-path="Pictures/8031a2d67546f1d68436153a8c37bed1.png"/>
  <manifest:file-entry manifest:media-type="image/png" manifest:full-path="Pictures/10bdca123a03952a4dba34e920cb0b71.png"/>
  <manifest:file-entry manifest:media-type="image/png" manifest:full-path="Pictures/d38cea7a7b785112600ee0daf5744e56.png"/>
  <manifest:file-entry manifest:media-type="image/png" manifest:full-path="Pictures/5a99533167afa28d9ee43e09a2ef0485.png"/>
  <manifest:file-entry manifest:media-type="image/png" manifest:full-path="Pictures/16331d43c94432d4bad11169ac4dc54f.png"/>
  <manifest:file-entry manifest:media-type="image/png" manifest:full-path="Pictures/c6ec70be3ba0fb87a0efa2cc0ec2c583.png"/>
  <manifest:file-entry manifest:media-type="image/png" manifest:full-path="Pictures/84454329cac65367d9c3c9795ee28709.png"/>
  <manifest:file-entry manifest:media-type="image/png" manifest:full-path="Pictures/2b294f8b6c39b635d115528cf440dee7.png"/>
  <manifest:file-entry manifest:media-type="image/png" manifest:full-path="Pictures/f85fb2437aa652dbf26edae6dff7bfc6.png"/>
  <manifest:file-entry manifest:media-type="image/png" manifest:full-path="Pictures/0000e5b4a5764275fd1cb8411c79ad9a.png"/>
  <manifest:file-entry manifest:media-type="image/png" manifest:full-path="Pictures/438e61a01b7a20a9e61b0f7557d05a5c.png"/>
  <manifest:file-entry manifest:media-type="image/png" manifest:full-path="Pictures/ce87ad2fab13d2a36a4ea2092b22cf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onlineszamla:indulas"/><text:bookmark-start text:name="__RefHeading___online_szamla_1"/><text:bookmark-start text:name="online_szamla"/>Online Számla<text:bookmark-end text:name="__RefHeading___online_szamla_1"/><text:bookmark-end text:name="online_szamla"/></text:h>
      <text:p text:style-name="Text_20_body">Ez a dokumentum a 2018. július 1-től érvényes NAV adatszolgáltatással kapcsolatos tudnivalókat foglalja össze röviden.</text:p>
      <text:h text:style-name="Heading_20_3" text:outline-level="3"><text:bookmark-start text:name="__RefHeading___tol_2"/><text:bookmark-start text:name="tol"/>2018.07.01-től<text:bookmark-end text:name="__RefHeading___tol_2"/><text:bookmark-end text:name="tol"/></text:h>
      <text:list text:style-name="List_20_1" text:continue-numbering="false">
        <text:list-item>
          <text:p text:style-name="List_20_1_Content_First"> A 100.000,- Ft ÁFA tartalmat meghaladó, belföldi adóalanynak kiállított számlákról kell adatot szolgáltatni automatikusan, a kiállítással egy időben</text:p>
        </text:list-item>
        <text:list-item>
          <text:p text:style-name="List_20_1_Content"> A rendszer úgy különbözteti meg az adóalanyiságot, hogy amelyik cégnek vagy személynek van adószáma megadva a rendszerben, azokról fog adatot szolgáltatni a NAV-nak.</text:p>
        </text:list-item>
        <text:list-item>
          <text:p text:style-name="List_20_1_Content"> A magánszemélynek, külföldi vevőnek kiállított számlákról nem kell adatot szolgáltatni</text:p>
        </text:list-item>
        <text:list-item>
          <text:p text:style-name="List_20_1_Content"> Ügyfélkapus azonosítással kell regisztrálni a NAV rendszerében ahhoz, hogy a szükséges felhasználói adatot megkapja a cég</text:p>
        </text:list-item>
        <text:list-item>
          <text:p text:style-name="List_20_1_Content"> Az adatszolgáltatáshoz a technikai felhasználó adatait kell megadni a beállításoknál, ezt követően az eVIR automatikusan elvégzi a műveletet</text:p>
        </text:list-item>
        <text:list-item>
          <text:p text:style-name="List_20_1_Content"> A számlázás folyamata nem változik, pontosan ugyan úgy kell ezután is számlákat készíteni, mint eddig</text:p>
        </text:list-item>
        <text:list-item>
          <text:p text:style-name="List_20_1_Content"> az eVIR figyeli a számlák beküldés utáni állapotát, figyeli a feldolgozottságot. Ha probléma van, jelzi.</text:p>
        </text:list-item>
        <text:list-item>
          <text:p text:style-name="List_20_1_Content"> ha nem sikerült a beküldés, akkor folyamatosan újrapróbálja a rendszer a küldést, a felhasználónak nem kell beavatkoznia</text:p>
        </text:list-item>
        <text:list-item>
          <text:p text:style-name="List_20_1_Content"> ha 24 órát meghaladó beküldési késedelem van, akkor a felhasználónak a NAV oldalán jelezni kell a késedelem okát</text:p>
        </text:list-item>
        <text:list-item>
          <text:p text:style-name="List_20_1_Content_Last"> A kézi (számlatömbbe írt) számlák esetében 5 napon belül kell adatot szolgáltatni (500.000,- Ft ÁFA felett 1 napon belül). Ezt az eVIR-en keresztül nem lehet megtenni, közvetlenül a NAV oldalán kell felvinni.</text:p>
        </text:list-item>
      </text:list>
      <text:h text:style-name="Heading_20_3" text:outline-level="3"><text:bookmark-start text:name="__RefHeading___valtozasok_2020.07.01-tol_3"/><text:bookmark-start text:name="valtozasok_2020.07.01-tol"/>változások 2020.07.01-től<text:bookmark-end text:name="__RefHeading___valtozasok_2020.07.01-tol_3"/><text:bookmark-end text:name="valtozasok_2020.07.01-tol"/></text:h>
      <text:list text:style-name="List_20_1" text:continue-numbering="false">
        <text:list-item>
          <text:p text:style-name="List_20_1_Content_First"> minden belföldi adóalanynak kiállított számlára vonatkozik az adatszolgáltatási kötelezettség ÁFA tartalomtól függetlenül</text:p>
        </text:list-item>
        <text:list-item>
          <text:p text:style-name="List_20_1_Content_Last"> az adatszolgáltatás formátuma <text:a xlink:type="simple" xlink:href="https://www.doc.evir.hu/doku.php/evir:onlineszamla:indulas2.0" text:style-name="Internet_20_link" text:visited-style-name="Visited_20_Internet_20_Link">OnlineSzámla 2.0</text:a></text:p>
        </text:list-item>
      </text:list>
      <text:h text:style-name="Heading_20_3" text:outline-level="3"><text:bookmark-start text:name="__RefHeading___valtozasok_2021.01.01-tol_4"/><text:bookmark-start text:name="valtozasok_2021.01.01-tol"/>Változások 2021.01.01-től<text:bookmark-end text:name="__RefHeading___valtozasok_2021.01.01-tol_4"/><text:bookmark-end text:name="valtozasok_2021.01.01-tol"/></text:h>
      <text:p text:style-name="Text_20_body">Az adatszolgáltatás formátuma <text:a xlink:type="simple" xlink:href="https://www.doc.evir.hu/doku.php/evir:onlineszamla:indulas3.0" text:style-name="Internet_20_link" text:visited-style-name="Visited_20_Internet_20_Link">OnlineSzámla 3.0</text:a></text:p>
      <text:h text:style-name="Heading_20_3" text:outline-level="3"><text:bookmark-start text:name="__RefHeading___tennivalok_roeviden_5"/><text:bookmark-start text:name="tennivalok_roeviden"/>Tennivalók röviden<text:bookmark-end text:name="__RefHeading___tennivalok_roeviden_5"/><text:bookmark-end text:name="tennivalok_roeviden"/></text:h>
      <text:list text:style-name="List_20_1" text:continue-numbering="false">
        <text:list-item>
          <text:p text:style-name="List_20_1_Content_First"> Az első adatszolgáltatásra kötelezett számla kiállítása előtt el kell végezni a regisztrációt a NAV onlineszámla rendszerben:</text:p>
          <text:list text:style-name="List_20_1">
            <text:list-item>
              <text:p text:style-name="List_20_1_Content"> Létrehozni a fő felhasználót</text:p>
            </text:list-item>
            <text:list-item>
              <text:p text:style-name="List_20_1_Content"> Létrehozni a technikai felhasználót</text:p>
            </text:list-item>
            <text:list-item>
              <text:p text:style-name="List_20_1_Content"> A technikai felhasználó nevét, jelszavát, cserekulcsát és aláírókulcsát elmenteni </text:p>
            </text:list-item>
          </text:list>
        </text:list-item>
        <text:list-item>
          <text:p text:style-name="List_20_1_Content"> Az eVIR rendszereket 2018.06.29-30 napokon frissítjük, és élesítjük benne az OnlineSzámla modult (igény esetén hamarabb is meg tudjuk tenni, de nem lesz használható július 1 előtt).</text:p>
          <text:list text:style-name="List_20_1">
            <text:list-item>
              <text:p text:style-name="List_20_1_Content"> A technikai felhasználó nevét, jelszavát, cserekulcsát és aláírókulcsát az eVIR-ben meg kell adni bármikor, de mindenféleképpen még az első adatszolgáltatás alá eső számla kiállítása előtt</text:p>
            </text:list-item>
            <text:list-item>
              <text:p text:style-name="List_20_1_Content"> Javasolt az első számla beküldése után a NAV onlineszámla rendszerében leellenőrizni, hogy sikeres volt-e a beküldés</text:p>
            </text:list-item>
          </text:list>
        </text:list-item>
        <text:list-item>
          <text:p text:style-name="List_20_1_Content"> A partnerek adószámát javasolt ellenőrizni, hiány esetén pótolni</text:p>
        </text:list-item>
        <text:list-item>
          <text:p text:style-name="List_20_1_Content"> Az adatszolgáltatás pontosságának érdekében ellenőrizni, szükség esetén módosítani az érintett törzsadatok online számlával kapcsolatos beállításait:</text:p>
          <text:list text:style-name="List_20_1">
            <text:list-item>
              <text:p text:style-name="List_20_1_Content"> ÁFA kulcsok (<text:span text:style-name="Source_20_Text">Törzsadatok→Pénzügyi→Áfa kulcsok</text:span>)</text:p>
            </text:list-item>
            <text:list-item>
              <text:p text:style-name="List_20_1_Content"> Fizetési módok (<text:span text:style-name="Source_20_Text">Törzsadatok→Pénzügyi→Fizetési módok</text:span>)</text:p>
            </text:list-item>
            <text:list-item>
              <text:p text:style-name="List_20_1_Content_Last"> Termékek/szolgáltatások adatai (<text:span text:style-name="Source_20_Text">Törzsadatok→Cikkszámok</text:span>)</text:p>
            </text:list-item>
          </text:list>
        </text:list-item>
      </text:list>
      <text:h text:style-name="Heading_20_3" text:outline-level="3"><text:bookmark-start text:name="__RefHeading___lepesrol_lepesre_6"/><text:bookmark-start text:name="lepesrol_lepesre"/>Lépésről lépésre<text:bookmark-end text:name="__RefHeading___lepesrol_lepesre_6"/><text:bookmark-end text:name="lepesrol_lepesre"/></text:h>
      <text:list text:style-name="List_20_1" text:continue-numbering="false">
        <text:list-item>
          <text:p text:style-name="List_20_1_Content_First"> Regisztráció a <text:a xlink:type="simple" xlink:href="https://onlineszamla.nav.gov.hu/" text:style-name="Internet_20_link" text:visited-style-name="Visited_20_Internet_20_Link">https://onlineszamla.nav.gov.hu/</text:a> oldalon.</text:p>
          <text:list text:style-name="List_20_1">
            <text:list-item>
              <text:p text:style-name="List_20_1_Content"> NAV tájékoztató a regisztrációhoz: <text:a xlink:type="simple" xlink:href="https://onlineszamla.nav.gov.hu/tajekoztatas_a_regisztraciorol" text:style-name="Internet_20_link" text:visited-style-name="Visited_20_Internet_20_Link">https://onlineszamla.nav.gov.hu/tajekoztatas_a_regisztraciorol</text:a></text:p>
            </text:list-item>
            <text:list-item>
              <text:p text:style-name="List_20_1_Content"> Főbb lépések:</text:p>
              <text:list text:style-name="List_20_1">
                <text:list-item>
                  <text:p text:style-name="List_20_1_Content"> Online Számla főoldal tetején „Regisztráció” gomb</text:p>
                </text:list-item>
                <text:list-item>
                  <text:p text:style-name="List_20_1_Content"> Adatkezelési tájékoztató elfogadása (checkbox)</text:p>
                </text:list-item>
                <text:list-item>
                  <text:p text:style-name="List_20_1_Content"> „Adatszolgáltatásra kötelezett adózói regisztráció” <draw:frame draw:style-name="mediacenter" draw:name="0" text:anchor-type="paragraph" draw:z-index="0" svg:width="48.656875cm" style:rel-width="100%" svg:height="25.55875cm" style:rel-height="scale"><draw:image xlink:href="Pictures/417549a7d8974bf9a0c1b43a4f5587c4.png" xlink:type="simple" xlink:show="embed" xlink:actuate="onLoad"/></draw:frame><text:line-break/><text:line-break/><text:line-break/><text:line-break/></text:p>
                </text:list-item>
                <text:list-item>
                  <text:p text:style-name="List_20_1_Content"> Ügyfélkapus azonosítás névvel és jelszóval<draw:frame draw:style-name="mediacenter" draw:name="1" text:anchor-type="paragraph" draw:z-index="1" svg:width="13.996458333333cm" svg:height="10.371666666667cm"><draw:image xlink:href="Pictures/947cae0a3cc016588eca561bb83ae106.png" xlink:type="simple" xlink:show="embed" xlink:actuate="onLoad"/></draw:frame><text:line-break/><text:line-break/><text:line-break/><text:line-break/></text:p>
                </text:list-item>
                <text:list-item>
                  <text:p text:style-name="List_20_1_Content"> Adóazonosító jel megadása, majd az ellenőrzés gomb <draw:frame draw:style-name="mediacenter" draw:name="2" text:anchor-type="paragraph" draw:z-index="2" svg:width="21.298958333333cm" style:rel-width="100%" svg:height="11.086041666667cm" style:rel-height="scale"><draw:image xlink:href="Pictures/e41b0dcad8e95755d3bdaad896f088fc.png" xlink:type="simple" xlink:show="embed" xlink:actuate="onLoad"/></draw:frame><text:line-break/><text:line-break/><text:line-break/><text:line-break/></text:p>
                </text:list-item>
                <text:list-item>
                  <text:p text:style-name="List_20_1_Content"> Felhasználói név megadása, majd a felhasználói név ellenőrzése gomb <draw:frame draw:style-name="mediacenter" draw:name="3" text:anchor-type="paragraph" draw:z-index="3" svg:width="19.870208333333cm" style:rel-width="100%" svg:height="10.292291666667cm" style:rel-height="scale"><draw:image xlink:href="Pictures/8031a2d67546f1d68436153a8c37bed1.png" xlink:type="simple" xlink:show="embed" xlink:actuate="onLoad"/></draw:frame><text:line-break/><text:line-break/><text:line-break/><text:line-break/></text:p>
                </text:list-item>
                <text:list-item>
                  <text:p text:style-name="List_20_1_Content"> A regisztráció típusánál a gazdálkodó szervezet majd az adószám megadása <draw:frame draw:style-name="mediacenter" draw:name="4" text:anchor-type="paragraph" draw:z-index="4" svg:width="20.16125cm" style:rel-width="100%" svg:height="9.2339583333333cm" style:rel-height="scale"><draw:image xlink:href="Pictures/10bdca123a03952a4dba34e920cb0b71.png" xlink:type="simple" xlink:show="embed" xlink:actuate="onLoad"/></draw:frame><text:line-break/><text:line-break/><text:line-break/><text:line-break/></text:p>
                </text:list-item>
                <text:list-item>
                  <text:p text:style-name="List_20_1_Content"> A felhasználói név, jelszó, és egyéb adatok megadása <draw:frame draw:style-name="mediacenter" draw:name="5" text:anchor-type="paragraph" draw:z-index="5" svg:width="20.346458333333cm" style:rel-width="100%" svg:height="25.7175cm" style:rel-height="scale"><draw:image xlink:href="Pictures/d38cea7a7b785112600ee0daf5744e56.png" xlink:type="simple" xlink:show="embed" xlink:actuate="onLoad"/></draw:frame><text:line-break/><text:line-break/><text:line-break/><text:line-break/></text:p>
                </text:list-item>
                <text:list-item>
                  <text:p text:style-name="List_20_1_Content"> A sikeres regisztrációt követően be kell jelentkezni <draw:frame draw:style-name="mediacenter" draw:name="6" text:anchor-type="paragraph" draw:z-index="6" svg:width="12.567708333333cm" svg:height="10.080625cm"><draw:image xlink:href="Pictures/5a99533167afa28d9ee43e09a2ef0485.png" xlink:type="simple" xlink:show="embed" xlink:actuate="onLoad"/></draw:frame><text:line-break/><text:line-break/><text:line-break/><text:line-break/></text:p>
                </text:list-item>
                <text:list-item>
                  <text:p text:style-name="List_20_1_Content"> Ki kell választani a céget <draw:frame draw:style-name="mediacenter" draw:name="7" text:anchor-type="paragraph" draw:z-index="7" svg:width="29.580416666667cm" style:rel-width="100%" svg:height="4.8683333333333cm" style:rel-height="scale"><draw:image xlink:href="Pictures/16331d43c94432d4bad11169ac4dc54f.png" xlink:type="simple" xlink:show="embed" xlink:actuate="onLoad"/></draw:frame><text:line-break/><text:line-break/><text:line-break/><text:line-break/></text:p>
                </text:list-item>
                <text:list-item>
                  <text:p text:style-name="List_20_1_Content"> Felhasználók menüpont, új felhasználó gomb <draw:frame draw:style-name="mediacenter" draw:name="8" text:anchor-type="paragraph" draw:z-index="8" svg:width="35.639375cm" style:rel-width="100%" svg:height="8.2285416666667cm" style:rel-height="scale"><draw:image xlink:href="Pictures/c6ec70be3ba0fb87a0efa2cc0ec2c583.png" xlink:type="simple" xlink:show="embed" xlink:actuate="onLoad"/></draw:frame><text:line-break/><text:line-break/><text:line-break/><text:line-break/></text:p>
                </text:list-item>
                <text:list-item>
                  <text:p text:style-name="List_20_1_Content"> Technikai felhasználót kell választani <draw:frame draw:style-name="mediacenter" draw:name="9" text:anchor-type="paragraph" draw:z-index="9" svg:width="20.32cm" style:rel-width="100%" svg:height="5.000625cm" style:rel-height="scale"><draw:image xlink:href="Pictures/84454329cac65367d9c3c9795ee28709.png" xlink:type="simple" xlink:show="embed" xlink:actuate="onLoad"/></draw:frame><text:line-break/><text:line-break/><text:line-break/><text:line-break/></text:p>
                </text:list-item>
                <text:list-item>
                  <text:p text:style-name="List_20_1_Content"> A kívánt jelszót kell megadni, valamint a jogosultságot a számlák kezelésére, lekérdezésére. Fontos, hogy ez itt megadott jelszót meg kell jegyezni, mert a rendszer később nem fogja megmutatni! <draw:frame draw:style-name="mediacenter" draw:name="10" text:anchor-type="paragraph" draw:z-index="10" svg:width="20.214166666667cm" style:rel-width="100%" svg:height="11.959166666667cm" style:rel-height="scale"><draw:image xlink:href="Pictures/2b294f8b6c39b635d115528cf440dee7.png" xlink:type="simple" xlink:show="embed" xlink:actuate="onLoad"/></draw:frame><text:line-break/><text:line-break/><text:line-break/><text:line-break/></text:p>
                </text:list-item>
                <text:list-item>
                  <text:p text:style-name="List_20_1_Content"> A létrejött technikai felhasználóhoz le kell generáltatni a kulcsokat a „Kulcsgenerálás” gombbal <draw:frame draw:style-name="mediacenter" draw:name="11" text:anchor-type="paragraph" draw:z-index="11" svg:width="20.372916666667cm" style:rel-width="100%" svg:height="22.912916666667cm" style:rel-height="scale"><draw:image xlink:href="Pictures/f85fb2437aa652dbf26edae6dff7bfc6.png" xlink:type="simple" xlink:show="embed" xlink:actuate="onLoad"/></draw:frame><text:line-break/><text:line-break/><text:line-break/><text:line-break/></text:p>
                </text:list-item>
                <text:list-item>
                  <text:p text:style-name="List_20_1_Content"> Az elkészült kulcsokra van szükség, ezeket kell átmásolni az eVIR-be <draw:frame draw:style-name="mediacenter" draw:name="12" text:anchor-type="paragraph" draw:z-index="12" svg:width="20.16125cm" style:rel-width="100%" svg:height="22.86cm" style:rel-height="scale"><draw:image xlink:href="Pictures/0000e5b4a5764275fd1cb8411c79ad9a.png" xlink:type="simple" xlink:show="embed" xlink:actuate="onLoad"/></draw:frame><text:line-break/><text:line-break/><text:line-break/><text:line-break/></text:p>
                </text:list-item>
                <text:list-item>
                  <text:p text:style-name="List_20_1_Content"> NAV oldali regisztráció kész! :)</text:p>
                </text:list-item>
              </text:list>
            </text:list-item>
          </text:list>
        </text:list-item>
        <text:list-item>
          <text:p text:style-name="List_20_1_Content"> eVIR beállítások (majd a már frissített rendszerben):</text:p>
          <text:list text:style-name="List_20_1">
            <text:list-item>
              <text:p text:style-name="List_20_1_Content"> A NAV rendszerben létrehozott adatokat a <text:span text:style-name="Source_20_Text">Rendszer→Beállítások→<text:span text:style-name="Strong_20_Emphasis"><text:a xlink:type="simple" xlink:href="https://www.doc.evir.hu/doku.php/evir:rendszer:beallitasok:online_szamla" text:style-name="Internet_20_link" text:visited-style-name="Visited_20_Internet_20_Link">Beállítások</text:a></text:span></text:span> menüpontban kell az eVIR rendszer részére megadni.</text:p>
            </text:list-item>
            <text:list-item>
              <text:p text:style-name="List_20_1_Content_Last"> Az adatok helyességét legegyszerűbben a fejlesztői segítségnek készült Online Számla portálon lehet ellenőrizni egy token kéréssel: <draw:frame draw:style-name="mediacenter" draw:name="13" text:anchor-type="paragraph" draw:z-index="13" svg:width="5.6620833333333cm" style:rel-width="100%" svg:height="3.9952083333333cm" style:rel-height="scale"><draw:image xlink:href="Pictures/438e61a01b7a20a9e61b0f7557d05a5c.png" xlink:type="simple" xlink:show="embed" xlink:actuate="onLoad"/></draw:frame> <draw:frame draw:style-name="mediacenter" draw:name="14" text:anchor-type="paragraph" draw:z-index="14" svg:width="22.145625cm" style:rel-width="100%" svg:height="11.033125cm" style:rel-height="scale"><draw:image xlink:href="Pictures/ce87ad2fab13d2a36a4ea2092b22cf68.png" xlink:type="simple" xlink:show="embed" xlink:actuate="onLoad"/></draw:frame><text:line-break/><text:line-break/><text:line-break/><text:line-break/></text:p>
            </text:list-item>
          </text:list>
        </text:list-item>
      </text:list>
      <text:h text:style-name="Heading_20_3" text:outline-level="3"><text:bookmark-start text:name="__RefHeading___egyeb_informaciok_7"/><text:bookmark-start text:name="egyeb_informaciok"/>Egyéb információk<text:bookmark-end text:name="__RefHeading___egyeb_informaciok_7"/><text:bookmark-end text:name="egyeb_informaciok"/></text:h>
      <text:list text:style-name="List_20_1" text:continue-numbering="false">
        <text:list-item>
          <text:p text:style-name="List_20_1_Content_First"> A 100.000,- Ft ÁFA tartalmat meghaladó, belföldi adóalanynak kiállított számlákról kötelező adatot szolgáltatni, de önkéntes alapon lehet az értékhatárt el nem érő, de akár az összes számláról is adatot beküldeni a NAV rendszerébe. Az értékhatárt az eVIR rendszer beállításaiban lehet módosítani a <text:span text:style-name="Source_20_Text">Rendszer→Beállítások→Beállítások</text:span> menüpontban. Ha az értékhatár 0-ra van állítva, akkor minden számláról megtörténik az adatszolgáltatás.</text:p>
        </text:list-item>
        <text:list-item>
          <text:p text:style-name="List_20_1_Content_Last"> A 100.000,- Ft ÁFA tartalom számlánként, pontosabban ügyletenként értendő. Azaz ha egy vásárlónak rövid időn belül több számla is kiállításra kerül az értékhatár alatt, de azok nem egy ügylethez tartoznak, akkor nem kell összeadni a számlákat, így nem kell adatot sem szolgáltatni. Az eVIR nem tudhatja, hogy egy vagy több ügyletről van szó az egymás utáni számlákról, ezért az a felhasználó felelőssége, hogy az egy ügylethez tartozó több, de adatszolgáltatási értékhatár alatti számláról megtörténjen az adatszolgáltatás.</text:p>
        </text:list-item>
      </text:list>
      <text:h text:style-name="Heading_20_3" text:outline-level="3"><text:bookmark-start text:name="__RefHeading___linkek_tovabbi_informaciok_8"/><text:bookmark-start text:name="linkek_tovabbi_informaciok"/>Linkek, további információk<text:bookmark-end text:name="__RefHeading___linkek_tovabbi_informaciok_8"/><text:bookmark-end text:name="linkek_tovabbi_informaciok"/></text:h>
      <text:list text:style-name="List_20_1" text:continue-numbering="false">
        <text:list-item>
          <text:p text:style-name="List_20_1_Content_First"> NAV Online Számla főoldal: <text:a xlink:type="simple" xlink:href="https://onlineszamla.nav.gov.hu/" text:style-name="Internet_20_link" text:visited-style-name="Visited_20_Internet_20_Link">https://onlineszamla.nav.gov.hu/</text:a></text:p>
        </text:list-item>
        <text:list-item>
          <text:p text:style-name="List_20_1_Content_Last"> Regisztrációs tájékoztató: <text:a xlink:type="simple" xlink:href="https://onlineszamla.nav.gov.hu/tajekoztatas_a_regisztraciorol" text:style-name="Internet_20_link" text:visited-style-name="Visited_20_Internet_20_Link">https://onlineszamla.nav.gov.hu/tajekoztatas_a_regisztraciorol</text:a></text:p>
        </text:list-item>
      </text:list>
      <text:p text:style-name="Text_20_body">Kapcsolódó oldalak:</text:p>
      <text:list text:style-name="List_20_1" text:continue-numbering="false">
        <text:list-item>
          <text:p text:style-name="List_20_1_Content_First"> <text:a xlink:type="simple" xlink:href="https://www.doc.evir.hu/doku.php/evir:onlineszamla:valtozasok" text:style-name="Internet_20_link" text:visited-style-name="Visited_20_Internet_20_Link">Online Számla változások</text:a></text:p>
        </text:list-item>
        <text:list-item>
          <text:p text:style-name="List_20_1_Content"> <text:a xlink:type="simple" xlink:href="https://www.doc.evir.hu/doku.php/evir:onlineszamla:mukodes" text:style-name="Internet_20_link" text:visited-style-name="Visited_20_Internet_20_Link">Működés</text:a></text:p>
        </text:list-item>
        <text:list-item>
          <text:p text:style-name="List_20_1_Content"> <text:a xlink:type="simple" xlink:href="https://www.doc.evir.hu/doku.php/evir:onlineszamla:hibakezeles" text:style-name="Internet_20_link" text:visited-style-name="Visited_20_Internet_20_Link">Online számla hibakezelés</text:a></text:p>
        </text:list-item>
        <text:list-item>
          <text:p text:style-name="List_20_1_Content_Last"> <text:a xlink:type="simple" xlink:href="https://www.doc.evir.hu/doku.php/evir:onlineszamla:indulas2.0" text:style-name="Internet_20_link" text:visited-style-name="Visited_20_Internet_20_Link">Online számla 2.0</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5::45:50</meta:creation-date>
    <dc:creator>Generated</dc:creator>
    <dc:date>2026-08-10T05::45:50</dc:date>
    <dc:language>en-US</dc:language>
    <meta:editing-cycles>1</meta:editing-cycles>
    <meta:editing-duration>PT0S</meta:editing-duration>
    <dc:title>evir:onlineszamla:indulas</dc:title>
  </office:meta>
</office:document-meta>
</file>