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6a743df8d84aa42c1887a7fd47fa8c.png"/>
  <manifest:file-entry manifest:media-type="image/png" manifest:full-path="Pictures/2c648dea5048f5e2b48d85b64b30f77b.png"/>
  <manifest:file-entry manifest:media-type="image/png" manifest:full-path="Pictures/058ad496cee7fd9eb24d7ea495beab06.png"/>
  <manifest:file-entry manifest:media-type="image/png" manifest:full-path="Pictures/89a97f719b05af7d0511b1e99ed688c5.png"/>
  <manifest:file-entry manifest:media-type="image/png" manifest:full-path="Pictures/1fe8ad02df5fbd80d6c8cd14a0839412.png"/>
  <manifest:file-entry manifest:media-type="image/png" manifest:full-path="Pictures/d4dd01c5443981e6b9364292bba8d3da.png"/>
  <manifest:file-entry manifest:media-type="image/png" manifest:full-path="Pictures/0b3f884e8d4412a114027618e5aa9860.png"/>
  <manifest:file-entry manifest:media-type="image/png" manifest:full-path="Pictures/b7c068ce6c3bcfa0b5ecfebc0ccb95c3.png"/>
  <manifest:file-entry manifest:media-type="image/png" manifest:full-path="Pictures/44a381485be228ca6266046fe6fc78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hibakezeles"/><text:bookmark-start text:name="__RefHeading___online_szamla_hibakezeles_1"/><text:bookmark-start text:name="online_szamla_hibakezeles"/>Online számla hibakezelés<text:bookmark-end text:name="__RefHeading___online_szamla_hibakezeles_1"/><text:bookmark-end text:name="online_szamla_hibakezeles"/></text:h>
      <text:p text:style-name="Text_20_body">Az adatszolgáltatás és lekérdezés teljesen automatikusan működik a háttérben, de vannak olyan esetek, amikor olyan hiba lép fel, ami felhasználói beavatkozást igényel. Ez magától már nem fog megoldódni, így a rendszer a beavatkozásra jogosult összes felhasználónak folyamatosan egy <text:a xlink:type="simple" xlink:href="https://www.doc.evir.hu/doku.php/evir:onlineszamla:hibauzenetek" text:style-name="Internet_20_link" text:visited-style-name="Visited_20_Internet_20_Link">hibaüzenet</text:a>et mutat egészen addig, ameddig valamelyikük nem oldja meg a problémát:
<draw:frame draw:style-name="mediaright" draw:name="0" text:anchor-type="paragraph" draw:z-index="0" svg:width="25.135416666667cm" style:rel-width="100%" svg:height="2.06375cm" style:rel-height="scale"><draw:image xlink:href="Pictures/756a743df8d84aa42c1887a7fd47fa8c.png" xlink:type="simple" xlink:show="embed" xlink:actuate="onLoad"/></draw:frame></text:p>
      <text:p text:style-name="Horizontal_20_Line"/>
      <text:p text:style-name="Text_20_body">A hiba elhárítás első lépése az <text:a xlink:type="simple" xlink:href="https://www.doc.evir.hu/doku.php/evir:onlineszamla:onlineszamla_portal" text:style-name="Internet_20_link" text:visited-style-name="Visited_20_Internet_20_Link">Online számla portál</text:a> meglátogatása:
<draw:frame draw:style-name="mediaright" draw:name="1" text:anchor-type="paragraph" draw:z-index="1" svg:width="26.167291666667cm" style:rel-width="100%" svg:height="13.17625cm" style:rel-height="scale"><draw:image xlink:href="Pictures/2c648dea5048f5e2b48d85b64b30f77b.png" xlink:type="simple" xlink:show="embed" xlink:actuate="onLoad"/></draw:frame></text:p>
      <text:p text:style-name="Horizontal_20_Line"/>
      <text:p text:style-name="Text_20_body">A portál bal felső sarkában látszik, ha valamilyen beavatkozásra váró probléma van:</text:p>
      <text:p text:style-name="Text_20_body"><draw:frame draw:style-name="mediacenter" draw:name="2" text:anchor-type="paragraph" draw:z-index="2" svg:width="8.969375cm" style:rel-width="100%" svg:height="2.778125cm" style:rel-height="scale"><draw:image xlink:href="Pictures/058ad496cee7fd9eb24d7ea495beab06.png" xlink:type="simple" xlink:show="embed" xlink:actuate="onLoad"/></draw:frame> <draw:frame draw:style-name="mediacenter" draw:name="3" text:anchor-type="paragraph" draw:z-index="3" svg:width="8.2814583333333cm" style:rel-width="100%" svg:height="2.619375cm" style:rel-height="scale"><draw:image xlink:href="Pictures/89a97f719b05af7d0511b1e99ed688c5.png" xlink:type="simple" xlink:show="embed" xlink:actuate="onLoad"/></draw:frame></text:p>
      <text:p text:style-name="Text_20_body"> <text:span text:style-name="Strong_20_Emphasis"><text:a xlink:type="simple" xlink:href="https://www.doc.evir.hu/doku.php/evir:onlineszamla:folyamat_allapotok" text:style-name="Internet_20_link" text:visited-style-name="Visited_20_Internet_20_Link">Folyamat állapotok</text:a></text:span></text:p>
      <text:p text:style-name="Text_20_body">Itt jellemzően „WARN” vagy „ERROR” szerepel attól függően, hogy csak figyelmeztetés vagy hiba lépett fel. Zárójelben az érintett számlák mennyisége látható.</text:p>
      <text:list text:style-name="List_20_1" text:continue-numbering="false">
        <text:list-item>
          <text:p text:style-name="List_20_1_Content_First"> A „<text:span text:style-name="Strong_20_Emphasis">WARN</text:span>” az csak egy warning, egy figyelmeztetés. Ebben az esetben megtörtént az adatszolgáltatás, viszont a NAV részéről felmerült valamilyen észrevétel. Nem biztos, hogy helyesbíteni kell a számlát, de azért érdemben foglalkozni kell vele. </text:p>
        </text:list-item>
        <text:list-item>
          <text:p text:style-name="List_20_1_Content_Last"> Az „<text:span text:style-name="Strong_20_Emphasis">ERROR</text:span>” viszont hibát jelent! Ebben az esetben jellemzően nem történik meg az adatszolgáltatás, így nagyon fontos, hogy mielőbb foglalkozzon a felhasználó a probléma elhárításával.</text:p>
        </text:list-item>
      </text:list>
      <text:p text:style-name="Horizontal_20_Line"/>
      <text:p text:style-name="Text_20_body">Erre kattintva megkapjuk a listát a problémás számlákról:
<draw:frame draw:style-name="mediaright" draw:name="4" text:anchor-type="paragraph" draw:z-index="4" svg:width="38.682083333333cm" style:rel-width="100%" svg:height="8.0697916666667cm" style:rel-height="scale"><draw:image xlink:href="Pictures/1fe8ad02df5fbd80d6c8cd14a0839412.png" xlink:type="simple" xlink:show="embed" xlink:actuate="onLoad"/></draw:frame></text:p>
      <text:p text:style-name="Horizontal_20_Line"/>
      <text:p text:style-name="Text_20_body">A listában a számlaszámra kattintva láthatóvá válnak a részletes adatok. Példa egy figyelmeztetésre:
<draw:frame draw:style-name="mediaright" draw:name="5" text:anchor-type="paragraph" draw:z-index="5" svg:width="28.09875cm" style:rel-width="100%" svg:height="21.087291666667cm" style:rel-height="scale"><draw:image xlink:href="Pictures/d4dd01c5443981e6b9364292bba8d3da.png" xlink:type="simple" xlink:show="embed" xlink:actuate="onLoad"/></draw:frame></text:p>
      <text:p text:style-name="Horizontal_20_Line"/>
      <text:p text:style-name="Text_20_body">Példa egy hibára:
<draw:frame draw:style-name="mediaright" draw:name="6" text:anchor-type="paragraph" draw:z-index="6" svg:width="25.823333333333cm" style:rel-width="100%" svg:height="16.880416666667cm" style:rel-height="scale"><draw:image xlink:href="Pictures/0b3f884e8d4412a114027618e5aa9860.png" xlink:type="simple" xlink:show="embed" xlink:actuate="onLoad"/></draw:frame></text:p>
      <text:p text:style-name="Horizontal_20_Line"/>
      <text:p text:style-name="Text_20_body">A lényeges információ az „Info” részben található, ami a NAV-tól visszakapott üzenetet tartalmazza.
Az üzenet tartalmától függően 3 féle hibakezelés létezik:
<draw:frame draw:style-name="mediacenter" draw:name="7" text:anchor-type="paragraph" draw:z-index="7" svg:width="18.997083333333cm" style:rel-width="100%" svg:height="3.1220833333333cm" style:rel-height="scale"><draw:image xlink:href="Pictures/b7c068ce6c3bcfa0b5ecfebc0ccb95c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Státusz lekérdezés</text:span> <text:line-break/>Ha olyan probléma volt, ami az adatszolgáltatás megtörténtével kapcsolatos, akkor ez a funkció meg szokta oldani a problémát. Bármikor lehet ilyen extra státusz lekérdezést csinálni, nem lehet vele problémát okozni, ezért javasolt ezzel kezdeni a hibaelhárítást. Két olyan jellemző eset van, amikor ez a hibaüzenet elő szokott jönni:</text:p>
          <text:list text:style-name="List_20_1">
            <text:list-item>
              <text:p text:style-name="List_20_1_Content"> Megtörtént az adatszolgáltatás a számláról, de az eVIR nem kapta vissza időben a tranzakció azonosítót a NAV-tól, ezért később újra megpróbálta beküldeni a számlát, de erre azt az üzenetet kapja vissza, hogy ezzel a számlaszámmal már történt adatszolgáltatás (ez látható az egyik képernyőfotón)</text:p>
            </text:list-item>
            <text:list-item>
              <text:p text:style-name="List_20_1_Content"> A számla és a stornó/helyesbítő számla egymás utáni kiállításakor a módosító számla beküldésekor a NAV még nem dolgozta fel az eredeti számla adatait, így a módosító számla beküldésére azt az üzenetet adja vissza, hogy még nem érkezett adatszolgáltatás a hivatkozott számláról.</text:p>
            </text:list-item>
          </text:list>
        </text:list-item>
        <text:list-item>
          <text:p text:style-name="List_20_1_Content"> <text:span text:style-name="Strong_20_Emphasis">Tudomásulvétel</text:span> <text:line-break/>Amennyiben a hibaüzenet csak valami olyan figyelmeztetés, amit figyelmen kívül szeretnénk hagyni, akkor a <text:span text:style-name="Source_20_Text">Tudomásulvétel</text:span> linket kell használni, és a megjelenő űrlapot kitöltve jóváhagyni:<draw:frame draw:style-name="medialeft" draw:name="8" text:anchor-type="paragraph" draw:z-index="8" svg:width="27.966458333333cm" style:rel-width="100%" svg:height="21.933958333333cm" style:rel-height="scale"><draw:image xlink:href="Pictures/44a381485be228ca6266046fe6fc78c1.png" xlink:type="simple" xlink:show="embed" xlink:actuate="onLoad"/></draw:frame> Fontos, hogy ez nem oldja meg az esetleges problémát, csak a figyelmeztetés megjelenését kapcsolja ki ennek a számlának a vonatkozásában.</text:p>
        </text:list-item>
        <text:list-item>
          <text:p text:style-name="List_20_1_Content_Last"> <text:span text:style-name="Strong_20_Emphasis">Számla újraküldése</text:span> <text:line-break/>Elméletileg erre a funkcióra nem lehet szükség, a rendszer magától próbálkozik az ismételt adatszolgáltatással. Könnyen hibát eredményezhet, ha már korábban beküldött számla adatait manuálisan újraküldetjük a rendszerrel, ezért tényleg <text:span text:style-name="Strong_20_Emphasis">csak végszükség esetén használandó</text:span>.</text:p>
        </text:list-item>
      </text:list>
      <text:p text:style-name="Text_20_body">Akár a <text:span text:style-name="Source_20_Text">Státusz lekérdezés</text:span>, akár a <text:span text:style-name="Source_20_Text">Tudomásulvétel</text:span> módot használtuk, a sikeres végrehajtás után a hibaüzenet eltűnik, és az <text:a xlink:type="simple" xlink:href="https://www.doc.evir.hu/doku.php/evir:onlineszamla:onlineszamla_portal" text:style-name="Internet_20_link" text:visited-style-name="Visited_20_Internet_20_Link">Online számla portálon</text:a> sem látszik a <text:span text:style-name="Source_20_Text"><text:a xlink:type="simple" xlink:href="https://www.doc.evir.hu/doku.php/evir:onlineszamla:folyamat_allapotok" text:style-name="Internet_20_link" text:visited-style-name="Visited_20_Internet_20_Link">Folyamat állapotok</text:a></text:span> részben hibás számla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www.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www.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www.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www.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www.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www.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www.doc.evir.hu/doku.php/evir:onlineszamla:onlineszamla_lista" text:style-name="Internet_20_link" text:visited-style-name="Visited_20_Internet_20_Link">Online számla listák</text:a></text:p>
        </text:list-item>
        <text:list-item>
          <text:p text:style-name="List_20_1_Content"> <text:a xlink:type="simple" xlink:href="https://www.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www.doc.evir.hu/doku.php/evir:alapok:altalanos_hibakezeles" text:style-name="Internet_20_link" text:visited-style-name="Visited_20_Internet_20_Link">Általános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20</meta:creation-date>
    <dc:creator>Generated</dc:creator>
    <dc:date>2026-08-10T05::46:20</dc:date>
    <dc:language>en-US</dc:language>
    <meta:editing-cycles>1</meta:editing-cycles>
    <meta:editing-duration>PT0S</meta:editing-duration>
    <dc:title>evir:onlineszamla:hibakezeles</dc:title>
  </office:meta>
</office:document-meta>
</file>