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b514cbef0112fdd5c0a1ce7b6bcf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unkalap:munkalap"/><text:bookmark-start text:name="__RefHeading___munkalap_1"/><text:bookmark-start text:name="munkalap"/>Munkalap<text:bookmark-end text:name="__RefHeading___munkalap_1"/><text:bookmark-end text:name="munkalap"/></text:h>
      <text:p text:style-name="Text_20_body"><draw:frame draw:style-name="mediaright" draw:name="0" text:anchor-type="paragraph" draw:z-index="0" svg:width="18.520833333333cm" style:rel-width="100%" svg:height="11.718636363636cm" style:rel-height="scale"><draw:image xlink:href="Pictures/5eb514cbef0112fdd5c0a1ce7b6bcfc2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munkalap:munkalap_keszitese" text:style-name="Internet_20_link" text:visited-style-name="Visited_20_Internet_20_Link">Munkalap készítése</text:a></text:span></text:span> <text:line-break/>Munkalap rögzítés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unkalaplista</text:span></text:span> <text:line-break/>A rögzített munkalapok listája.  <text:a xlink:type="simple" xlink:href="https://www.doc.evir.hu/doku.php/evir:alapok:listak" text:style-name="Internet_20_link" text:visited-style-name="Visited_20_Internet_20_Link">Listák</text:a>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unkalap folytatása</text:span></text:span> <text:line-break/>A nyitott munkalapok listája, a <text:span text:style-name="Emphasis">Munkalaplistá</text:span>tól, abban különbözik, hogy a lista sorára kattintva a kiválasztott munkalap folytatására van lehetőség, a munkalap szerkesztő oldalára érkezik a felhasználó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logisztika:bizonylat_lezaras" text:style-name="Internet_20_link" text:visited-style-name="Visited_20_Internet_20_Link">Munkalap lezárása</text:a></text:span> <text:line-break/>A nyitott munkalap lezárása ugyanúgy történik, mint a többi logisztikai bizonylat esetében.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Listák</text:span></text:span>:</text:p>
          <text:list text:style-name="List_20_1">
            <text:list-item>
              <text:p text:style-name="List_20_1_Content"> <text:span text:style-name="Source_20_Text"><text:span text:style-name="Strong_20_Emphasis">Tétellista</text:span></text:span></text:p>
            </text:list-item>
            <text:list-item>
              <text:p text:style-name="List_20_1_Content"> <text:span text:style-name="Source_20_Text"><text:span text:style-name="Strong_20_Emphasis">Tételenkénti lista</text:span></text:span></text:p>
            </text:list-item>
            <text:list-item>
              <text:p text:style-name="List_20_1_Content"> <text:span text:style-name="Source_20_Text"><text:span text:style-name="Strong_20_Emphasis">Összes</text:span></text:span></text:p>
            </text:list-item>
            <text:list-item>
              <text:p text:style-name="List_20_1_Content"> <text:span text:style-name="Source_20_Text"><text:span text:style-name="Strong_20_Emphasis">Nyitott</text:span></text:span></text:p>
            </text:list-item>
            <text:list-item>
              <text:p text:style-name="List_20_1_Content"> <text:span text:style-name="Source_20_Text"><text:span text:style-name="Strong_20_Emphasis">Mai összes</text:span></text:span></text:p>
            </text:list-item>
            <text:list-item>
              <text:p text:style-name="List_20_1_Content"> <text:span text:style-name="Source_20_Text"><text:span text:style-name="Strong_20_Emphasis">Mai nyitott</text:span></text:span>:</text:p>
            </text:list-item>
            <text:list-item>
              <text:p text:style-name="List_20_1_Content_Last"> <text:span text:style-name="Source_20_Text"><text:span text:style-name="Strong_20_Emphasis">Tétellista taszkokkal</text:span>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Üres munkalap</text:span></text:span> <text:line-break/>Kitöltetlen, adatok nélküli pdf dokumentum <text:a xlink:type="simple" xlink:href="https://www.doc.evir.hu/doku.php/evir:fogalmak:nyomtatas" text:style-name="Internet_20_link" text:visited-style-name="Visited_20_Internet_20_Link">nyomtatási kép</text:a>ének megnyitása.</text:p>
          <text:list text:style-name="List_20_1">
            <text:list-item>
              <text:p text:style-name="List_20_1_Content"> <text:span text:style-name="Source_20_Text">Sorszámozott</text:span>: </text:p>
            </text:list-item>
            <text:list-item>
              <text:p text:style-name="List_20_1_Content_Last"> <text:span text:style-name="Source_20_Text">Bianco</text:span>:sorszám nélküli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unkalap storno</text:span></text:span> <text:line-break/>Munkalap sztornózása.  <text:a xlink:type="simple" xlink:href="https://www.doc.evir.hu/doku.php/evir:bizonylatok:bizonylat_storno" text:style-name="Internet_20_link" text:visited-style-name="Visited_20_Internet_20_Link">Bizonylat sztornózása</text:a>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Összesítés</text:span></text:span></text:p>
          <text:list text:style-name="List_20_1">
            <text:list-item>
              <text:p text:style-name="List_20_1_Content_Last"> <text:span text:style-name="Source_20_Text">Napi</text:span>: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munkalap:munkalap_arjavitas" text:style-name="Internet_20_link" text:visited-style-name="Visited_20_Internet_20_Link">Munkalap árjavítás</text:a></text:span></text:span> <text:line-break/>A kereső mező alapján szűrt partner/partnerek nyitott munkalapjain lévő tételek árjavítás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14</meta:creation-date>
    <dc:creator>Generated</dc:creator>
    <dc:date>2026-08-10T06::48:14</dc:date>
    <dc:language>en-US</dc:language>
    <meta:editing-cycles>1</meta:editing-cycles>
    <meta:editing-duration>PT0S</meta:editing-duration>
    <dc:title>evir:munkalap:munkalap</dc:title>
  </office:meta>
</office:document-meta>
</file>