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13b6ee2f9f675bea90f6c617b6cd7c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mohu_hasznalat"/><text:bookmark-start text:name="__RefHeading___mohu_modul_hasznalata_1"/><text:bookmark-start text:name="mohu_modul_hasznalata"/>MOHU modul használata<text:bookmark-end text:name="__RefHeading___mohu_modul_hasznalata_1"/><text:bookmark-end text:name="mohu_modul_hasznalata"/></text:h>
      <text:h text:style-name="Heading_20_4" text:outline-level="4"><text:bookmark-start text:name="__RefHeading___elvi_mukoedes_2"/><text:bookmark-start text:name="elvi_mukoedes"/>Elvi működés<text:bookmark-end text:name="__RefHeading___elvi_mukoedes_2"/><text:bookmark-end text:name="elvi_mukoedes"/></text:h>
      <text:p text:style-name="Text_20_body"><draw:frame draw:style-name="media" draw:name="0" text:anchor-type="as-char" draw:z-index="0" svg:width="" svg:rel-width="100%" svg:height="0cm"><draw:image xlink:href="Pictures/a13b6ee2f9f675bea90f6c617b6cd7c1.svg" xlink:type="simple" xlink:show="embed" xlink:actuate="onLoad"/></draw:frame></text:p>
      <text:p text:style-name="Horizontal_20_Line"/>
      <text:p text:style-name="Text_20_body">A használat három fő területre bontható:</text:p>
      <text:list text:style-name="List_20_1" text:continue-numbering="false">
        <text:list-item>
          <text:p text:style-name="List_20_1_Content_First"> központi rendszer</text:p>
        </text:list-item>
        <text:list-item>
          <text:p text:style-name="List_20_1_Content"> alvállalkozó irodai felhasználó</text:p>
        </text:list-item>
        <text:list-item>
          <text:p text:style-name="List_20_1_Content_Last"> alvállalkozó sofőr</text:p>
        </text:list-item>
      </text:list>
      <text:p text:style-name="Horizontal_20_Line"/>
      <text:h text:style-name="Heading_20_3" text:outline-level="3"><text:bookmark-start text:name="__RefHeading___koezponti_rendszer_3"/><text:bookmark-start text:name="koezponti_rendszer"/>Központi rendszer<text:bookmark-end text:name="__RefHeading___koezponti_rendszer_3"/><text:bookmark-end text:name="koezponti_rendszer"/></text:h>
      <text:p text:style-name="Text_20_body">A központi rendszerben történik a MOHU rendszerből érkező rendelések betöltése, alvállalkozókhoz rendelése, alvállalkozóknak átadása, az elvégzett szállításokról információ szolgáltatása a MOHU-nak.</text:p>
      <text:p text:style-name="Text_20_body">Az elvégezhető feladatok:</text:p>
      <text:list text:style-name="List_20_1" text:continue-numbering="false">
        <text:list-item>
          <text:p text:style-name="List_20_1_Content_First"> Beszállítások (rendelések) rögzítése</text:p>
          <text:list text:style-name="List_20_1">
            <text:list-item>
              <text:p text:style-name="List_20_1_Content"> Manuálisan <text:line-break/>A <text:span text:style-name="Source_20_Text">Mohu→Beszállítások→Új beszállítás</text:span> menüben megjelenő űrlapot kitöltve hozható létre a rendelés. Az űrlap mezőiről részletes információ külön oldalon található.</text:p>
            </text:list-item>
            <text:list-item>
              <text:p text:style-name="List_20_1_Content"> Importálással a MOHU partner portálról <text:line-break/>a MOHU OSS partner portálon a Rendelések kezelése csempe alatt elérhető egy Exportálás funkció. Ez az összes rendelést letölti a felhasználó gépére xlsx táblázat formájában. Ezt az XLSX fájlt kell az úrlap tetején levő felhős ikonra húzni (vagy rákattintva kiválasztani) a feltöltéshez és a feldolgozáshoz.</text:p>
            </text:list-item>
            <text:list-item>
              <text:p text:style-name="List_20_1_Content"> Amikor a MOHU elkészül az API-n keresztül használható letöltési lehetőséggel, akkor automatikusan is meg fognak érkezni a megrendelt beszállítások.</text:p>
            </text:list-item>
          </text:list>
        </text:list-item>
        <text:list-item>
          <text:p text:style-name="List_20_1_Content"> Feltöltés vagy rögzítés után lehet a <text:span text:style-name="Source_20_Text">Mohu→Partnerek→Hozzárendelés hiányos partnerek</text:span> menüben lehet a MOHU-tól importált vagy manuálisan felvitt új partnereket  alvállalkozókhoz rendelni. Ugyan annak a partnernek a következő rendelése esetén ezt már nem kell megcsinálni, a rendszer automatikusan ugyan annak az alvállalkozónak fogja a rendelést átadni, aki korábban kapta.</text:p>
        </text:list-item>
        <text:list-item>
          <text:p text:style-name="List_20_1_Content"> <text:span text:style-name="Source_20_Text">Mohu→Átadás alvállalkozónak</text:span> menüpont másolja át az adatokat a kliens rendszerekbe, azaz teszi elérhetővé minden alvállalkozónak csak a hozzá tartozó rendeléseit. </text:p>
        </text:list-item>
        <text:list-item>
          <text:p text:style-name="List_20_1_Content"> <text:span text:style-name="Source_20_Text">Mohu→Átvétel alvállalkozótól</text:span> menüpontban lehet az alvállalkozók által elvégzett beszállítások adatait átvenni. Erre az adatszolgáltatás összeállítására van szükség.</text:p>
        </text:list-item>
        <text:list-item>
          <text:p text:style-name="List_20_1_Content"> <text:span text:style-name="Source_20_Text">Mohu→Adat előkészítés</text:span> menüben az alvállalkozóktól átvett adatok ellenőrzése, átalakítása, kiegészítése történik, hogy megfeleljen a feltöltés kritériumainak.</text:p>
        </text:list-item>
        <text:list-item>
          <text:p text:style-name="List_20_1_Content"> <text:span text:style-name="Source_20_Text">Mohu→Mohu XLSX export</text:span> menüpontban történik az adatszolgáltatáshoz feltöltendő XLSX táblázat előállítása. Ebben a táblázatban az utolsó lezárás óta keletkezett valamennyi mérlegelt beszállítás szerepel. Feltöltés előtt akárhányszor lehet futtatni a táblázat generálását, nem fog problémát okozni. A letöltött táblázatot akár feltöltés előtt, akár a feltöltést követően a felület hibajelzései alapján lehet módosítani és utána újra feltölteni. Pl. jellemző hiba szokott lenni az ismeretlen városnév: ilyenkor mind a táblázatban, mind pedig az eVIR partner adatokban javítani kell.</text:p>
        </text:list-item>
        <text:list-item>
          <text:p text:style-name="List_20_1_Content_Last"> <text:span text:style-name="Source_20_Text">Mohu→Mohu beküldöttek zárása</text:span> menüpontban az utolsó generált XLSX táblázatban szereplő szállítások sikeres feltöltésének jelölésének beállítása történik meg, ebből fogja tudni a rendszer, hogy melyek azok a beszállítások, amelyeknél újabbakat kell majd a következő adatszolgáltatásban szerepeltetni.</text:p>
        </text:list-item>
      </text:list>
      <text:p text:style-name="Horizontal_20_Line"/>
      <text:h text:style-name="Heading_20_3" text:outline-level="3"><text:bookmark-start text:name="__RefHeading___alvallalkozo_rendszer_-_irodai_felhasznalo_4"/><text:bookmark-start text:name="alvallalkozo_rendszer_-_irodai_felhasznalo"/>Alvállalkozó rendszer - irodai felhasználó<text:bookmark-end text:name="__RefHeading___alvallalkozo_rendszer_-_irodai_felhasznalo_4"/><text:bookmark-end text:name="alvallalkozo_rendszer_-_irodai_felhasznalo"/></text:h>
      <text:p text:style-name="Text_20_body">Az alvállalkozói rendszer közvetlenül nem kommunikál a MOHU-val, hanem kizárólag a központi rendszerrel van kapcsolatban. Bármennyi alvállalkozói rendszer működhet párhuzamosan, nem látják egymás szállításait, semmilyen módon nincsenek hatással egymásra.
Az alvállalkozói rendszerben kell a MOHU-tól kapott partner adatokat eVIR partnerhez rendelni. Ezt csak minden partner esetében egyetlen alkalommal, először kell elvégezni. A műveletre mindenféleképpen szükség van, mert egyrészt a MOHU rendszerből nem érkeznek meg olyan adatok, amelyekre szükség van, másrészt az eVIR partnerhez lehet olyan kiegészítő információkat felvinni, amit utána pl. a sofőrök is tudnak használni (partner telefonszáma, nyitva tartás, étterem neve, stb.), illetve ezeket a partnereket lehet túrákba szervezni.
A használat műveletei:</text:p>
      <text:list text:style-name="List_20_1" text:continue-numbering="false">
        <text:list-item>
          <text:p text:style-name="List_20_1_Content_First"> <text:span text:style-name="Strong_20_Emphasis"><text:span text:style-name="Source_20_Text">Mohu→Partnerek→Partner nélküli Mohu ügyfelek</text:span></text:span> <text:line-break/>Ezt a menüpontot rendszeresen meg kell nézni, de egyre kevesebb partner fog benne szerepelni. Amikor a MOHU rendszeréből új partner rendelése töltődik le, akkor ebben a menüpontban lehet eVIR partnerhez rendelni. Az eVIR partnerek kezeléséről információ: <text:a xlink:type="simple" xlink:href="https://www.doc.evir.hu/doku.php/evir:partnerek:partner_nyilvantartas" text:style-name="Internet_20_link" text:visited-style-name="Visited_20_Internet_20_Link">Partnernyilvántartás</text:a>. Bármelyik partner szerkesztésébe belépve van egy felhő ikon, ezzel lehet a MOHU portálról letöltött szerződések XLSX táblázatot feltölteni, ezzel pedig a benne szereplő partnereket importálni az eVIR-be. Az ilyen módon importált partnerek esetében automatikusan megtörténik a MOHU partner és az eVIR partner összerendelése, valamint a központi rendszerben az aktuális alvállalkozói rendszerhez történő hozzárendelése is. </text:p>
        </text:list-item>
        <text:list-item>
          <text:p text:style-name="List_20_1_Content"> <text:span text:style-name="Strong_20_Emphasis"><text:span text:style-name="Source_20_Text">Mohu→Partnerek→Partnerek túrái</text:span></text:span> <text:line-break/>A partnereket túrákba lehet szervezni, később a napi túratervek alapján lehet a járatokat (konkrét autókat) indítani. A túrák a partner csoportok alapján készülnek, ehhez partner csoportokat kell rögzíteni a <text:span text:style-name="Source_20_Text">Törzsadatok→Partner→Partner csoportok</text:span> menüpontban. </text:p>
        </text:list-item>
        <text:list-item>
          <text:p text:style-name="List_20_1_Content"> <text:span text:style-name="Strong_20_Emphasis"><text:span text:style-name="Source_20_Text">Mohu→Beszállítások</text:span></text:span> <text:line-break/>Ebben a menüpontban történik a tényleges kezelése a megrendeléseknek, szállításoknak. Háromféle módon kerülhet ide beszállítás:</text:p>
          <text:list text:style-name="List_20_1">
            <text:list-item>
              <text:p text:style-name="List_20_1_Content"> A központi rendszerben a MUHO-tól érkezett rendeléseket tartalmazó XLSX táblázat importálásával</text:p>
            </text:list-item>
            <text:list-item>
              <text:p text:style-name="List_20_1_Content"> A központi rendszerben a felhasználó manuális adatrögzítésével</text:p>
            </text:list-item>
            <text:list-item>
              <text:p text:style-name="List_20_1_Content"> Az alvállalkozó rendszerében manuális adatrögzítéssel. <text:line-break/>Az <text:span text:style-name="Strong_20_Emphasis"><text:span text:style-name="Source_20_Text">Új beszállítás</text:span></text:span> menüben lehet MOHU-tól függetlenül rendeléseket rögzíteni. Erre elsősorban olyan esetekben van szükség, ami MOHU-tól független (pl. nem a koncesszió alá tartozó biológiailag lebomló hulladék gyűjtése), vagy a MOHU gyűjtőszállítás speciális egyedi rendelésszámmal, stb. </text:p>
            </text:list-item>
            <text:list-item>
              <text:p text:style-name="List_20_1_Content"> Az itt szereplő listák követik a folyamatot és az állapotokat:</text:p>
              <text:list text:style-name="List_20_1">
                <text:list-item>
                  <text:p text:style-name="List_20_1_Content"> <text:span text:style-name="Source_20_Text">Összes beszállítás</text:span>: minden megrendelés látható</text:p>
                </text:list-item>
                <text:list-item>
                  <text:p text:style-name="List_20_1_Content"> <text:span text:style-name="Source_20_Text">Aktív beszállítások</text:span>: azok a beszállítások, amelyekkel még foglalkozni kell, elvégzendőek</text:p>
                </text:list-item>
                <text:list-item>
                  <text:p text:style-name="List_20_1_Content"> <text:span text:style-name="Source_20_Text">Véglegesített beszállítások</text:span>: a MOHU rendszerében a megrendelő véglegesítette</text:p>
                </text:list-item>
                <text:list-item>
                  <text:p text:style-name="List_20_1_Content"> <text:span text:style-name="Source_20_Text">Elfogadott beszállítások</text:span>: ezek azok, amelyekhez már járat (autó) is hozzárendelésre került, ezek jelennek meg a sofőröknek is</text:p>
                </text:list-item>
                <text:list-item>
                  <text:p text:style-name="List_20_1_Content"> <text:span text:style-name="Source_20_Text">Teljesített beszállítások</text:span>: amikor a sofőr elvégezte a bevételezést, készült hozzá bevételezési bizonylat. Ezeket kell mérlegelni amikor az autó visszaérkezik.</text:p>
                </text:list-item>
                <text:list-item>
                  <text:p text:style-name="List_20_1_Content"> <text:span text:style-name="Source_20_Text">Mérlegelt beszállítások</text:span>: az autó visszaérkezését követően elvégzett mérlegelés utáni állapot, azaz amelyik rendelésekhez már mérlegjegy is tartozik. </text:p>
                </text:list-item>
                <text:list-item>
                  <text:p text:style-name="List_20_1_Content"> <text:span text:style-name="Source_20_Text">Tárgynapi beszállítások</text:span>: a mai napi összes beszállítás</text:p>
                </text:list-item>
                <text:list-item>
                  <text:p text:style-name="List_20_1_Content"> <text:span text:style-name="Source_20_Text">Beküldött beszállítások</text:span>: amelyek már a központi rendszerbe és azon keresztül a MOHU rendszerbe kerültek</text:p>
                </text:list-item>
                <text:list-item>
                  <text:p text:style-name="List_20_1_Content"> <text:span text:style-name="Source_20_Text">Lezárt beszállítások</text:span>: ez a végső állapot, amivel már semmilyen további tennivaló nincs.</text:p>
                </text:list-item>
              </text:list>
            </text:list-item>
          </text:list>
        </text:list-item>
        <text:list-item>
          <text:p text:style-name="List_20_1_Content"> <text:span text:style-name="Strong_20_Emphasis"><text:span text:style-name="Source_20_Text">Mohu→Sofőr listák</text:span></text:span> elsősorban a sofőrök használatára készültek, a sofőrök portálján ezek a funkciók kerülnek meghívásra. Persze az irodai felületen is lehet ugyan olyan adatrögzítést csinálni, mint a sofőr felületen, ezért érhetőek el itt is ezek.</text:p>
        </text:list-item>
        <text:list-item>
          <text:p text:style-name="List_20_1_Content"> <text:span text:style-name="Strong_20_Emphasis"><text:span text:style-name="Source_20_Text">Mohu→Túrák</text:span></text:span> <text:line-break/>A túrák azok a megrendelések, amelyeket a partner csoportbesorolása alapján egy adott napra egy gyűjtés alkalmával fognak végigjárni, de még nincs hozzá autó és sofőr rendelve. Itt kétféle nézetben lehet látni és húzogatással rendezgetni ezeket:</text:p>
          <text:list text:style-name="List_20_1">
            <text:list-item>
              <text:p text:style-name="List_20_1_Content"> <text:span text:style-name="Strong_20_Emphasis"><text:span text:style-name="Source_20_Text">Rendelt túrák</text:span></text:span>: túránkénti bontásban, az adott nap és túra vonatkozásában összesített darabszámok</text:p>
            </text:list-item>
            <text:list-item>
              <text:p text:style-name="List_20_1_Content"> <text:span text:style-name="Strong_20_Emphasis"><text:span text:style-name="Source_20_Text">Rendelt túrák részletesen</text:span></text:span>: túránkénti bontásban, az adott nap és túra vonatkozásában minden rendelés felsorolása</text:p>
            </text:list-item>
            <text:list-item>
              <text:p text:style-name="List_20_1_Content"> <text:span text:style-name="Strong_20_Emphasis"><text:span text:style-name="Source_20_Text">Napi túrák</text:span></text:span>: egy napra vonatkozóan a túrákban szereplő darabszámok</text:p>
            </text:list-item>
            <text:list-item>
              <text:p text:style-name="List_20_1_Content"> <text:span text:style-name="Strong_20_Emphasis"><text:span text:style-name="Source_20_Text">napi túrák részletesen</text:span></text:span>: egy napra vonatkozóan minden megrendelés felsorolása</text:p>
            </text:list-item>
          </text:list>
        </text:list-item>
        <text:list-item>
          <text:p text:style-name="List_20_1_Content"> <text:span text:style-name="Strong_20_Emphasis"><text:span text:style-name="Source_20_Text">Mohu→Járatok</text:span></text:span> <text:line-break/>A túrákból úgy lesz járat, hogy kijelölésre kerül az elvégzésére az autó, és ezzel együtt a sofőr is. </text:p>
          <text:list text:style-name="List_20_1">
            <text:list-item>
              <text:p text:style-name="List_20_1_Content"> <text:span text:style-name="Strong_20_Emphasis"><text:span text:style-name="Source_20_Text">Mai járatok</text:span></text:span>: Azok a járatok, amelyeket a mai napon járnak végig</text:p>
            </text:list-item>
            <text:list-item>
              <text:p text:style-name="List_20_1_Content"> <text:span text:style-name="Strong_20_Emphasis"><text:span text:style-name="Source_20_Text">Holnapi járatok</text:span></text:span>: A holnapi nap megtervezéséhez </text:p>
            </text:list-item>
            <text:list-item>
              <text:p text:style-name="List_20_1_Content"> <text:span text:style-name="Strong_20_Emphasis"><text:span text:style-name="Source_20_Text">Nyomtatható járatok</text:span></text:span>: A járatokhoz a kísérőlap nyomtatása</text:p>
            </text:list-item>
            <text:list-item>
              <text:p text:style-name="List_20_1_Content"> <text:span text:style-name="Strong_20_Emphasis"><text:span text:style-name="Source_20_Text">Elfogadott járatok email küldés</text:span></text:span>: a járatban szereplő partnereknek email küldés, amiben értesítjük a konkrét munkavégzésről</text:p>
            </text:list-item>
            <text:list-item>
              <text:p text:style-name="List_20_1_Content_Last"> <text:span text:style-name="Strong_20_Emphasis"><text:span text:style-name="Source_20_Text">Járatok listája</text:span></text:span>: a járatok felsolása</text:p>
            </text:list-item>
          </text:list>
        </text:list-item>
      </text:list>
      <text:p text:style-name="Horizontal_20_Line"/>
      <text:h text:style-name="Heading_20_3" text:outline-level="3"><text:bookmark-start text:name="__RefHeading___alvallalkozo_rendszer_-_sofor_felhasznalo_5"/><text:bookmark-start text:name="alvallalkozo_rendszer_-_sofor_felhasznalo"/>Alvállalkozó rendszer - sofőr felhasználó<text:bookmark-end text:name="__RefHeading___alvallalkozo_rendszer_-_sofor_felhasznalo_5"/><text:bookmark-end text:name="alvallalkozo_rendszer_-_sofor_felhasznalo"/></text:h>
      <text:p text:style-name="Text_20_body">A sofőrök számra egy speciális, mobiltelefonon is jól használható portál került kialakításra, amiben minden sofőr felhasználó csak a számára releváns információkat látja, azaz elsősorban az aktuális napon elvégzendő beszállításokat, melyre kattintva tudja rögzíteni az edények mennyiségét és az átvett tömeget. </text:p>
      <text:p text:style-name="Text_20_body">Szintén ezen a felületen van lehetőség megrendeléshez rendelt fotók készítésére (pl. probléma esetén bizonyítani a tényeket), illetve a meghiúsulást jelezni.</text:p>
      <text:p text:style-name="Text_20_body">A rendszerben létrehozott felhasználó jogosultsági beállításai, valamint a hozzárendelt portál dönti el, hogy a a felhasználó irodai vagy sofőr jellegű felületet kap.</text:p>
      <text:p text:style-name="Text_20_body">Javasolt beállítások új sofőr esetén:</text:p>
      <text:list text:style-name="List_20_1" text:continue-numbering="false">
        <text:list-item>
          <text:p text:style-name="List_20_1_Content_First"> új felhasználó létrehozása a felhasználók között (Rendszer→Felhasználók).</text:p>
          <text:list text:style-name="List_20_1">
            <text:list-item>
              <text:p text:style-name="List_20_1_Content"> jogosultságoknál a „minta” sofőr felhasználó jogosultságait célszerű átmásolni. Ennek hiányában nagyjából a raktár, mohu, partner menükben szereplő menüpontokra van szükség</text:p>
            </text:list-item>
            <text:list-item>
              <text:p text:style-name="List_20_1_Content"> a Mohu telephely kiválasztása telephelyes mód esetén</text:p>
            </text:list-item>
          </text:list>
        </text:list-item>
        <text:list-item>
          <text:p text:style-name="List_20_1_Content"> a felhasználó beállításaiban a menü láthatóságának kikapcsolása (Rendszer→Beállítások→Felhasználók beállításai→Megjelenés - rendszer→Menü alapértelmezett állapota: nincs menü)</text:p>
        </text:list-item>
        <text:list-item>
          <text:p text:style-name="List_20_1_Content"> a portál beállítása (Rendszer→Portálok→Összes portál listája):</text:p>
          <text:list text:style-name="List_20_1">
            <text:list-item>
              <text:p text:style-name="List_20_1_Content"> felhasználó sorában a „szerkesztés” gomb</text:p>
            </text:list-item>
            <text:list-item>
              <text:p text:style-name="List_20_1_Content"> a felhasználó portáljából az alapértelmezett elemek törlése</text:p>
            </text:list-item>
            <text:list-item>
              <text:p text:style-name="List_20_1_Content"> „alportál” hozzádása, ahol ki kell választani a „Sofőr minta sablon”-t.</text:p>
            </text:list-item>
          </text:list>
        </text:list-item>
        <text:list-item>
          <text:p text:style-name="List_20_1_Content"> Autó hozzárendelés:</text:p>
          <text:list text:style-name="List_20_1">
            <text:list-item>
              <text:p text:style-name="List_20_1_Content"> Mohu→Beosztás menüben a + jellel hozzáadni a sofőrt és kiválasztani hozzá a rendszámot.</text:p>
            </text:list-item>
          </text:list>
        </text:list-item>
        <text:list-item>
          <text:p text:style-name="List_20_1_Content_Last"> A sofőr első bejelentkezésekor a portálon rögzíteni kell az aláírását (ezt tartalmazza a minta portál)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3:39</meta:creation-date>
    <dc:creator>Generated</dc:creator>
    <dc:date>2026-08-10T15::03:39</dc:date>
    <dc:language>en-US</dc:language>
    <meta:editing-cycles>1</meta:editing-cycles>
    <meta:editing-duration>PT0S</meta:editing-duration>
    <dc:title>evir:mohu:mohu_hasznalat</dc:title>
  </office:meta>
</office:document-meta>
</file>