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694a09f70e5af1205640bb6a5669bc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logisztika:logisztika"/><text:bookmark-start text:name="__RefHeading___logisztika_1"/><text:bookmark-start text:name="logisztika"/>Logisztika<text:bookmark-end text:name="__RefHeading___logisztika_1"/><text:bookmark-end text:name="logisztika"/></text:h>
      <text:p text:style-name="Text_20_body">Az eVIR szoftver komplett logisztikai hátteret tud nyújtani kereskedelmi-szolgáltató vállalkozások részére. Ez a logisztikai háttér a következő főbb komponensekből tevődik össze:</text:p>
      <text:list text:style-name="List_20_1" text:continue-numbering="false">
        <text:list-item>
          <text:p text:style-name="List_20_1_Content_First"> Árajánlatok (<text:a xlink:type="simple" xlink:href="https://doc.evir.hu/doku.php/evir:arajanlat:ajanlat" text:style-name="Internet_20_link" text:visited-style-name="Visited_20_Internet_20_Link">Ajánlat készítés</text:a>)</text:p>
        </text:list-item>
        <text:list-item>
          <text:p text:style-name="List_20_1_Content"> Vevői rendelések (<text:a xlink:type="simple" xlink:href="https://doc.evir.hu/doku.php/evir:rendeles:vevoi:vevoi_rendeles" text:style-name="Internet_20_link" text:visited-style-name="Visited_20_Internet_20_Link">Vevői rendelés készítés</text:a>)</text:p>
        </text:list-item>
        <text:list-item>
          <text:p text:style-name="List_20_1_Content"> Szállítói rendelések (<text:a xlink:type="simple" xlink:href="https://doc.evir.hu/doku.php/evir:rendeles:szallitoi:szallitoi_rendeles" text:style-name="Internet_20_link" text:visited-style-name="Visited_20_Internet_20_Link">Szállítói rendelés készítés</text:a>)</text:p>
        </text:list-item>
        <text:list-item>
          <text:p text:style-name="List_20_1_Content_Last"> Logisztikai műveletek (<text:a xlink:type="simple" xlink:href="https://doc.evir.hu/doku.php/evir:logisztika:logisztikai_muveletek" text:style-name="Internet_20_link" text:visited-style-name="Visited_20_Internet_20_Link">Logisztikai műveletek</text:a>)</text:p>
        </text:list-item>
      </text:list>
      <text:p text:style-name="Text_20_body"><draw:frame draw:style-name="media" draw:name="0" text:anchor-type="as-char" draw:z-index="0" svg:width="" svg:rel-width="100%" svg:height="0cm"><draw:image xlink:href="Pictures/0694a09f70e5af1205640bb6a5669bce.svg" xlink:type="simple" xlink:show="embed" xlink:actuate="onLoad"/></draw:frame></text:p>
      <text:p text:style-name="Text_20_body">A logisztikai rendszer célja, hogy a lehető leghatékonyabbá tegye a folyamatot, minimalizálja az adatbevitel mennyiségét, mindenkor pontos információval szolgáljon a pillanatnyi állapotról. A rendszer képes támogatni egy olyan folyamatot, ahol</text:p>
      <text:list text:style-name="List_20_1" text:continue-numbering="false">
        <text:list-item>
          <text:p text:style-name="List_20_1_Content_First"> <text:a xlink:type="simple" xlink:href="https://doc.evir.hu/doku.php/evir:arajanlat:ajanlat" text:style-name="Internet_20_link" text:visited-style-name="Visited_20_Internet_20_Link">Árajánlat</text:a> készül a vevőnek, akár különböző verziókban is.</text:p>
        </text:list-item>
        <text:list-item>
          <text:p text:style-name="List_20_1_Content"> Az árajánlat alapján ismételt adatbevitel nélkül <text:a xlink:type="simple" xlink:href="https://doc.evir.hu/doku.php/evir:rendeles:vevoi:vevoi_rendeles" text:style-name="Internet_20_link" text:visited-style-name="Visited_20_Internet_20_Link">vevői rendelés</text:a>t lehet generálni.</text:p>
        </text:list-item>
        <text:list-item>
          <text:p text:style-name="List_20_1_Content"> A vevői rendelésből készülhet egy rendelés visszaigazolás a vevő számára eladási árakon, mely a <text:a xlink:type="simple" xlink:href="https://doc.evir.hu/doku.php/evir:rendszer:beallitasok:rendeles" text:style-name="Internet_20_link" text:visited-style-name="Visited_20_Internet_20_Link">rendelés rendszerbeállításai</text:a> szerint tartalmazhatja a beszállítói/raktár rendeléseket is.</text:p>
        </text:list-item>
        <text:list-item>
          <text:p text:style-name="List_20_1_Content"> A vevői rendelés alapján a raktárkészletből teljesíthető tételek raktárközi mozgással a rendelés elkülönített virtuális raktárába helyeződnek át, melyről <text:a xlink:type="simple" xlink:href="https://doc.evir.hu/doku.php/evir:raktar:raktarkozi_mozgas" text:style-name="Internet_20_link" text:visited-style-name="Visited_20_Internet_20_Link">raktárközi mozgás bizonylat</text:a> készül</text:p>
        </text:list-item>
        <text:list-item>
          <text:p text:style-name="List_20_1_Content"> A vevői rendelésben szereplő, de raktárkészletről nem teljesíthető tételekből <text:a xlink:type="simple" xlink:href="https://doc.evir.hu/doku.php/evir:rendeles:szallitoi:szallitoi_rendeles" text:style-name="Internet_20_link" text:visited-style-name="Visited_20_Internet_20_Link">szállítói rendelés</text:a> készülhet (természetesen beszerzési árakon).</text:p>
        </text:list-item>
        <text:list-item>
          <text:p text:style-name="List_20_1_Content"> A <text:a xlink:type="simple" xlink:href="https://doc.evir.hu/doku.php/evir:raktar:raktar_bevetelezes" text:style-name="Internet_20_link" text:visited-style-name="Visited_20_Internet_20_Link">raktári bevételezés</text:a> történhet a szállítói rendelés tételei alapján, így ekkor sem kell újra tételeket rögzíteni</text:p>
        </text:list-item>
        <text:list-item>
          <text:p text:style-name="List_20_1_Content"> A raktárba bevételezett termékek konszignálásában segítséget nyújt a rendszer, javaslatot tesz arra, hogy melyik rendeléseket lehet teljesíteni a bevételezett termékekkel, majd jóváhagyás esetén megcsinálja az ezekhez szükséges raktárközi mozgásokat is.</text:p>
        </text:list-item>
        <text:list-item>
          <text:p text:style-name="List_20_1_Content"> A teljesíthető állapotba kerülő megrendeléseket <text:a xlink:type="simple" xlink:href="https://doc.evir.hu/doku.php/evir:szamlazas:szamla" text:style-name="Internet_20_link" text:visited-style-name="Visited_20_Internet_20_Link">számlázni</text:a> lehet pár gombnyomással a rendelés visszaigazoláson szereplő eladási árakon.</text:p>
        </text:list-item>
        <text:list-item>
          <text:p text:style-name="List_20_1_Content_Last"> <text:a xlink:type="simple" xlink:href="https://doc.evir.hu/doku.php/evir:rendeles:vevoi:rendeles_allapotok" text:style-name="Internet_20_link" text:visited-style-name="Visited_20_Internet_20_Link">Rendelés állapotok</text:a> kezelésével bármilyen mértékű részteljesítést tud követni a rendszer mind vevői rendelés, mind a szállítói rendelés oldalon, azaz percre-kész információval rendelkezünk arról, hogy melyik vevői rendelésből eddig milyen termékek kerültek leszállításra és melyikeket kell még szállítani, valamint szállítói rendelések alapján tudjuk, hogy milyen termékek érkeztek meg eddig a raktárba és milyen termékeket várunk még.</text:p>
        </text:list-item>
      </text:list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doc.evir.hu/doku.php/evir:arajanlat:ajanlat" text:style-name="Internet_20_link" text:visited-style-name="Visited_20_Internet_20_Link">Ajánlat</text:a></text:p>
        </text:list-item>
        <text:list-item>
          <text:p text:style-name="List_20_1_Content"> <text:a xlink:type="simple" xlink:href="https://doc.evir.hu/doku.php/evir:rendeles:vevoi:vevoi_rendeles" text:style-name="Internet_20_link" text:visited-style-name="Visited_20_Internet_20_Link">Vevői rendelés</text:a></text:p>
        </text:list-item>
        <text:list-item>
          <text:p text:style-name="List_20_1_Content"> <text:a xlink:type="simple" xlink:href="https://doc.evir.hu/doku.php/evir:rendeles:szallitoi:szallitoi_rendeles" text:style-name="Internet_20_link" text:visited-style-name="Visited_20_Internet_20_Link">Szállítói rendelés</text:a></text:p>
        </text:list-item>
        <text:list-item>
          <text:p text:style-name="List_20_1_Content"> <text:a xlink:type="simple" xlink:href="https://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"> <text:a xlink:type="simple" xlink:href="https://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"> <text:a xlink:type="simple" xlink:href="https://doc.evir.hu/doku.php/evir:raktar:raktarkozi_mozgas" text:style-name="Internet_20_link" text:visited-style-name="Visited_20_Internet_20_Link">Raktárközi mozgás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doc.evir.hu/doku.php/evir:szallitolevel:szallitolevel" text:style-name="Internet_20_link" text:visited-style-name="Visited_20_Internet_20_Link">Szállítólevé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11:25</meta:creation-date>
    <dc:creator>Generated</dc:creator>
    <dc:date>2026-08-10T01::11:25</dc:date>
    <dc:language>en-US</dc:language>
    <meta:editing-cycles>1</meta:editing-cycles>
    <meta:editing-duration>PT0S</meta:editing-duration>
    <dc:title>evir:logisztika:logisztika</dc:title>
  </office:meta>
</office:document-meta>
</file>