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7f182b20b0ac03941df82fe212c1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gyartas:gyartas"/><text:bookmark-start text:name="__RefHeading___gyartas_1"/><text:bookmark-start text:name="gyartas"/>Gyártás<text:bookmark-end text:name="__RefHeading___gyartas_1"/><text:bookmark-end text:name="gyartas"/></text:h>
      <text:p text:style-name="Text_20_body">Az eVIR rendelkezik gyártás modullal, amivel a rendszeren belül elvégezhetünk gyártási, összeszerelési, szétszerelési műveleteket.</text:p>
      <text:p text:style-name="Text_20_body">A modul nagyon hasznos alapanyagokból történő gyártás kezelésére. Például: gép- és élelmiszeripar… <text:line-break/>
A termékeket meg lehet határozni, hogy milyen alapanyagokból állnak, valamint hozzáadható, hogy milyen szolgáltatások vettek részt a gyártási folyamatban.</text:p>
      <text:p text:style-name="Text_20_body">A modul támogatja:</text:p>
      <text:list text:style-name="List_20_1" text:continue-numbering="false">
        <text:list-item>
          <text:p text:style-name="List_20_1_Content_First"> az <text:a xlink:type="simple" xlink:href="https://www.doc.evir.hu/doku.php/evir:gyartas:egyedi_gyartas" text:style-name="Internet_20_link" text:visited-style-name="Visited_20_Internet_20_Link">egyedi gyártás</text:a>t, és</text:p>
        </text:list-item>
        <text:list-item>
          <text:p text:style-name="List_20_1_Content_Last"> a <text:a xlink:type="simple" xlink:href="https://www.doc.evir.hu/doku.php/evir:gyartas:gyartas_recept" text:style-name="Internet_20_link" text:visited-style-name="Visited_20_Internet_20_Link">recept alapján történő rendszeres gyártás</text:a>t is.</text:p>
        </text:list-item>
      </text:list>
      <text:p text:style-name="Text_20_body">A folyamat alkalmával a kiválasztott <text:a xlink:type="simple" xlink:href="https://www.doc.evir.hu/doku.php/evir:torzsadatok:cikktorzs:cikkszamok" text:style-name="Internet_20_link" text:visited-style-name="Visited_20_Internet_20_Link">cikkszám</text:a>ú <text:a xlink:type="simple" xlink:href="https://www.doc.evir.hu/doku.php/evir:torzsadatok:cikktorzs:termekek" text:style-name="Internet_20_link" text:visited-style-name="Visited_20_Internet_20_Link">termék</text:a> kerül legyártásra, azaz ez kerül bevételezésre a kijelölt célraktárba, valamint a gyártáshoz felhasznált termékek kivezetésre kerülnek az alapanyag raktárból.</text:p>
      <text:p text:style-name="Text_20_body">A gyártásról <text:a xlink:type="simple" xlink:href="https://www.doc.evir.hu/doku.php/evir:bizonylatok:bizonylat_keszites" text:style-name="Internet_20_link" text:visited-style-name="Visited_20_Internet_20_Link">bizonylat készül</text:a>, ami tartalmazza mind  létrejött, mind a felhasznált <text:a xlink:type="simple" xlink:href="https://www.doc.evir.hu/doku.php/evir:torzsadatok:cikktorzs:termekek" text:style-name="Internet_20_link" text:visited-style-name="Visited_20_Internet_20_Link">termékek</text:a>et.</text:p>
      <text:p text:style-name="Horizontal_20_Line"/>
      <text:p text:style-name="Text_20_body"><draw:frame draw:style-name="mediaright" draw:name="0" text:anchor-type="paragraph" draw:z-index="0" svg:width="18.520833333333cm" style:rel-width="100%" svg:height="11.077881619938cm" style:rel-height="scale"><draw:image xlink:href="Pictures/347f182b20b0ac03941df82fe212c172.png" xlink:type="simple" xlink:show="embed" xlink:actuate="onLoad"/></draw:frame></text:p>
      <text:h text:style-name="Heading_20_3" text:outline-level="3"><text:bookmark-start text:name="__RefHeading___gyartas_menue_2"/><text:bookmark-start text:name="gyartas_menue"/>Gyártás menü<text:bookmark-end text:name="__RefHeading___gyartas_menue_2"/><text:bookmark-end text:name="gyartas_menue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gyartas:egyedi_gyartas" text:style-name="Internet_20_link" text:visited-style-name="Visited_20_Internet_20_Link">Egyedi gyártás</text:a></text:span></text:p>
        </text:list-item>
      </text:list>
      <text:list text:style-name="List_20_1" text:continue-numbering="false">
        <text:list-item>
          <text:p text:style-name="List_20_1_Content_First"> <text:span text:style-name="Strong_20_Emphasis">Gyártás listák:</text:span></text:p>
          <text:list text:style-name="List_20_1">
            <text:list-item>
              <text:p text:style-name="List_20_1_Content"> <text:span text:style-name="Strong_20_Emphasis">Gyártás lista</text:span></text:p>
            </text:list-item>
            <text:list-item>
              <text:p text:style-name="List_20_1_Content"> <text:span text:style-name="Strong_20_Emphasis">Gyártás lista részletes</text:span></text:p>
            </text:list-item>
            <text:list-item>
              <text:p text:style-name="List_20_1_Content"> <text:span text:style-name="Strong_20_Emphasis">Gyártás tételenkénti lista</text:span></text:p>
            </text:list-item>
            <text:list-item>
              <text:p text:style-name="List_20_1_Content"> <text:span text:style-name="Strong_20_Emphasis">Felhasznált tételek</text:span></text:p>
            </text:list-item>
            <text:list-item>
              <text:p text:style-name="List_20_1_Content_Last"> <text:span text:style-name="Strong_20_Emphasis">Létrejött tételek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Receptek:</text:span></text:p>
          <text:list text:style-name="List_20_1">
            <text:list-item>
              <text:p text:style-name="List_20_1_Content"> <text:span text:style-name="Strong_20_Emphasis"><text:a xlink:type="simple" xlink:href="https://www.doc.evir.hu/doku.php/evir:gyartas:gyartas_recept" text:style-name="Internet_20_link" text:visited-style-name="Visited_20_Internet_20_Link">Recept készítés</text:a></text:span></text:p>
            </text:list-item>
            <text:list-item>
              <text:p text:style-name="List_20_1_Content"> <text:span text:style-name="Strong_20_Emphasis">Aktív receptek</text:span></text:p>
            </text:list-item>
            <text:list-item>
              <text:p text:style-name="List_20_1_Content"> <text:span text:style-name="Strong_20_Emphasis">Inaktív receptek</text:span></text:p>
            </text:list-item>
            <text:list-item>
              <text:p text:style-name="List_20_1_Content_Last"> <text:span text:style-name="Strong_20_Emphasis">Összes recept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gyartas:gyartas_storno" text:style-name="Internet_20_link" text:visited-style-name="Visited_20_Internet_20_Link">Gyártás storno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gyartas:tomeges_gyartas" text:style-name="Internet_20_link" text:visited-style-name="Visited_20_Internet_20_Link">Tömeges gyártás</text:a></text:span> <text:line-break/>A rögzített gyártás recept alapján gyártás művelet egyszerű végrehajtása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astListParagraph_List_20_1_Content_First"> <text:a xlink:type="simple" xlink:href="https://www.doc.evir.hu/doku.php/evir:raktar:keszletkezeles" text:style-name="Internet_20_link" text:visited-style-name="Visited_20_Internet_20_Link">Raktárkészlet 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0:15</meta:creation-date>
    <dc:creator>Generated</dc:creator>
    <dc:date>2026-08-10T06::50:15</dc:date>
    <dc:language>en-US</dc:language>
    <meta:editing-cycles>1</meta:editing-cycles>
    <meta:editing-duration>PT0S</meta:editing-duration>
    <dc:title>evir:gyartas:gyartas</dc:title>
  </office:meta>
</office:document-meta>
</file>