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7575e630dc87aa181d84f648d6251d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dokumentum:uj_szoveg"/><text:bookmark-start text:name="__RefHeading___uj_szoeveg_1"/><text:bookmark-start text:name="uj_szoeveg"/>Új szöveg<text:bookmark-end text:name="__RefHeading___uj_szoeveg_1"/><text:bookmark-end text:name="uj_szoeveg"/></text:h>
      <text:p text:style-name="Text_20_body"><draw:frame draw:style-name="mediaright" draw:name="0" text:anchor-type="paragraph" draw:z-index="0" svg:width="18.520833333333cm" style:rel-width="100%" svg:height="26.307649357901cm" style:rel-height="scale"><draw:image xlink:href="Pictures/e7575e630dc87aa181d84f648d6251db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www.doc.evir.hu/doku.php/evir:dokumentum:dokumentum" text:style-name="Internet_20_link" text:visited-style-name="Visited_20_Internet_20_Link">Dokumentum</text:a></text:span>,</text:p>
        </text:list-item>
        <text:list-item>
          <text:p text:style-name="Numbering_20_1_Content"> <text:span text:style-name="Strong_20_Emphasis">Új szöveg</text:span> menüpont alatt lehet szöveges dokumentumot készíteni.</text:p>
        </text:list-item>
        <text:list-item>
          <text:p text:style-name="Numbering_20_1_Content"> A <text:a xlink:type="simple" xlink:href="https://www.doc.evir.hu/doku.php/evir:dokumentum:dokumentum_szerkesztese" text:style-name="Internet_20_link" text:visited-style-name="Visited_20_Internet_20_Link">dokumentum alap adatai</text:a>t, jogosultságokat, hozzárendelt objektumokat az általános adatok oldalon leírtak szerint kell megadni.</text:p>
        </text:list-item>
        <text:list-item>
          <text:p text:style-name="Numbering_20_1_Content"> <text:span text:style-name="Strong_20_Emphasis">Hozzárendelt fájlok</text:span> <text:line-break/>Területen wysiwyg editor segítségével lehet megírni és formázni a dokumentum szövegét.</text:p>
        </text:list-item>
        <text:list-item>
          <text:p text:style-name="Numbering_20_1_Content_Last"> a <text:span text:style-name=""><text:span text:style-name="Strong_20_Emphasis">| <text:span text:style-name="">  Felvesz</text:span> |</text:span></text:span> gombra kattintva a dokumentum feltöltésre kerül az adatbázisba.</text:p>
        </text:list-item>
      </text:list>
      <text:p text:style-name="Text_20_body"><text:line-break/>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www.doc.evir.hu/doku.php/evir:dokumentum:dokumentum_adatai" text:style-name="Internet_20_link" text:visited-style-name="Visited_20_Internet_20_Link">Dokumentum adatai</text:a></text:p>
        </text:list-item>
        <text:list-item>
          <text:p text:style-name="List_20_1_Content"> <text:a xlink:type="simple" xlink:href="https://www.doc.evir.hu/doku.php/evir:dokumentum:fajl_feltoltes" text:style-name="Internet_20_link" text:visited-style-name="Visited_20_Internet_20_Link">Új fájl feltöltése</text:a></text:p>
        </text:list-item>
        <text:list-item>
          <text:p text:style-name="List_20_1_Content"> <text:a xlink:type="simple" xlink:href="https://www.doc.evir.hu/doku.php/evir:dokumentum:dokumentum" text:style-name="Internet_20_link" text:visited-style-name="Visited_20_Internet_20_Link">Dokumentumok menü</text:a></text:p>
        </text:list-item>
        <text:list-item>
          <text:p text:style-name="List_20_1_Content"> <text:a xlink:type="simple" xlink:href="https://www.doc.evir.hu/doku.php/evir:dokumentum:fajl_kuldese_emailben" text:style-name="Internet_20_link" text:visited-style-name="Visited_20_Internet_20_Link">Fájl küldése emailben</text:a></text:p>
        </text:list-item>
        <text:list-item>
          <text:p text:style-name="List_20_1_Content"> <text:a xlink:type="simple" xlink:href="https://www.doc.evir.hu/doku.php/evir:dokumentum:szerkesztes" text:style-name="Internet_20_link" text:visited-style-name="Visited_20_Internet_20_Link">PDF szerkesztés</text:a></text:p>
        </text:list-item>
        <text:list-item>
          <text:p text:style-name="List_20_1_Content_Last"> <text:a xlink:type="simple" xlink:href="https://www.doc.evir.hu/doku.php/evir:dokumentum:uj_beolvasas" text:style-name="Internet_20_link" text:visited-style-name="Visited_20_Internet_20_Link">Új beolvasá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50:19</meta:creation-date>
    <dc:creator>Generated</dc:creator>
    <dc:date>2026-08-10T06::50:19</dc:date>
    <dc:language>en-US</dc:language>
    <meta:editing-cycles>1</meta:editing-cycles>
    <meta:editing-duration>PT0S</meta:editing-duration>
    <dc:title>evir:dokumentum:uj_szoveg</dc:title>
  </office:meta>
</office:document-meta>
</file>