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0ebaf75f1e574d14a3580a8123e1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uj_beolvasas"/><text:bookmark-start text:name="__RefHeading___uj_beolvasas_1"/><text:bookmark-start text:name="uj_beolvasas"/>Új beolvasás<text:bookmark-end text:name="__RefHeading___uj_beolvasas_1"/><text:bookmark-end text:name="uj_beolvasas"/></text:h>
      <text:p text:style-name="Text_20_body"><draw:frame draw:style-name="mediaright" draw:name="0" text:anchor-type="paragraph" draw:z-index="0" svg:width="18.520833333333cm" style:rel-width="100%" svg:height="11.415127995643cm" style:rel-height="scale"><draw:image xlink:href="Pictures/3c0ebaf75f1e574d14a3580a8123e189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dokumentum:dokumentum" text:style-name="Internet_20_link" text:visited-style-name="Visited_20_Internet_20_Link">Dokumentum</text:a></text:span>,</text:p>
        </text:list-item>
        <text:list-item>
          <text:p text:style-name="Numbering_20_1_Content"> <text:span text:style-name="Strong_20_Emphasis">Új beolvasás</text:span> menüpont alatt lehet mobil eszköz kamerával képet beolvasni.</text:p>
        </text:list-item>
        <text:list-item>
          <text:p text:style-name="Numbering_20_1_Content"> A fájl kiválasztás területre kattintva lehet közvetlenül feltölteni a mobil eszköz kamerájával rögzített képet,</text:p>
          <text:list text:style-name="List_20_1">
            <text:list-item>
              <text:p text:style-name="List_20_1_Content"> asztali számítógépen az <text:a xlink:type="simple" xlink:href="https://www.doc.evir.hu/doku.php/evir:dokumentum:fajl_feltoltes" text:style-name="Internet_20_link" text:visited-style-name="Visited_20_Internet_20_Link">Új fájl feltöltésével</text:a> megegyező módon tudjuk feltölteni a kiválasztott fájlt.</text:p>
            </text:list-item>
          </text:list>
        </text:list-item>
        <text:list-item>
          <text:p text:style-name="Numbering_20_1_Content"> Az elkészült fájl index képe megjelenik felületen.</text:p>
          <text:list text:style-name="Numbering_20_1">
            <text:list-item>
              <text:p text:style-name="Numbering_20_1_Content"> <text:span text:style-name=""/> gombra kattintva megszüntethető a fájl kijelölése.</text:p>
            </text:list-item>
          </text:list>
        </text:list-item>
        <text:list-item>
          <text:p text:style-name="Numbering_20_1_Content_Last"> a <text:span text:style-name=""><text:span text:style-name="Strong_20_Emphasis">| <text:span text:style-name="">Tovább</text:span> |</text:span></text:span> gombra kattintva a fájl feltöltésre kerül az adatbázisba és megérkezünk a <text:a xlink:type="simple" xlink:href="https://www.doc.evir.hu/doku.php/evir:dokumentum:dokumentum_szerkesztese" text:style-name="Internet_20_link" text:visited-style-name="Visited_20_Internet_20_Link">dokumentum további adatai</text:a>t szerkesztő oldalra.</text:p>
        </text:list-item>
      </text:list>
      <text:p text:style-name="Text_20_body"> A fájl a <text:span text:style-name="Source_20_Text">Tovább</text:span> gombra kattintás után már feltöltésre kerül az adatbázisba és a <text:span text:style-name="Source_20_Text">Fájlok</text:span> menüpont alatt elérhető, letölthető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www.doc.evir.hu/doku.php/evir:dokumentum:fajl_feltoltes" text:style-name="Internet_20_link" text:visited-style-name="Visited_20_Internet_20_Link">Új fájl feltöltése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www.doc.evir.hu/doku.php/evir:dokumentum:szerkesztes" text:style-name="Internet_20_link" text:visited-style-name="Visited_20_Internet_20_Link">PDF szerkesztés</text:a></text:p>
        </text:list-item>
        <text:list-item>
          <text:p text:style-name="List_20_1_Content_Last"> <text:a xlink:type="simple" xlink:href="https://www.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45</meta:creation-date>
    <dc:creator>Generated</dc:creator>
    <dc:date>2026-08-10T06::48:45</dc:date>
    <dc:language>en-US</dc:language>
    <meta:editing-cycles>1</meta:editing-cycles>
    <meta:editing-duration>PT0S</meta:editing-duration>
    <dc:title>evir:dokumentum:uj_beolvasas</dc:title>
  </office:meta>
</office:document-meta>
</file>