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a41e9c32e6f7dca5ce8f18f5cdebc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dokumentum:fajl_feltoltes"/><text:bookmark-start text:name="__RefHeading___uj_fajl_feltoeltese_1"/><text:bookmark-start text:name="uj_fajl_feltoeltese"/>Új fájl feltöltése<text:bookmark-end text:name="__RefHeading___uj_fajl_feltoeltese_1"/><text:bookmark-end text:name="uj_fajl_feltoeltese"/></text:h>
      <text:p text:style-name="Text_20_body"><draw:frame draw:style-name="mediaright" draw:name="0" text:anchor-type="paragraph" draw:z-index="0" svg:width="18.520833333333cm" style:rel-width="100%" svg:height="12.142894667717cm" style:rel-height="scale"><draw:image xlink:href="Pictures/4ea41e9c32e6f7dca5ce8f18f5cdebc3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dokumentum:dokumentum" text:style-name="Internet_20_link" text:visited-style-name="Visited_20_Internet_20_Link">Dokumentum</text:a></text:span>,</text:p>
        </text:list-item>
        <text:list-item>
          <text:p text:style-name="Numbering_20_1_Content"> <text:span text:style-name="Strong_20_Emphasis">Új fájl feltöltése</text:span> menüpontban tudjuk feltölteni a kiválasztott fájlt.</text:p>
        </text:list-item>
        <text:list-item>
          <text:p text:style-name="Numbering_20_1_Content"> Kétféleképpen lehet a számítógépről fájlokat feltölteni:</text:p>
          <text:list text:style-name="List_20_1">
            <text:list-item>
              <text:p text:style-name="List_20_1_Content"> A beviteli mezőre kattintva lehet választani, vagy</text:p>
            </text:list-item>
            <text:list-item>
              <text:p text:style-name="List_20_1_Content"> a számítógépről fogd és vidd módszerrel lehet hozzáadni.</text:p>
            </text:list-item>
          </text:list>
        </text:list-item>
        <text:list-item>
          <text:p text:style-name="Numbering_20_1_Content"> A kiválasztott fájl index képe megjelenik felületen.</text:p>
          <text:list text:style-name="Numbering_20_1">
            <text:list-item>
              <text:p text:style-name="Numbering_20_1_Content"> <text:span text:style-name=""/> gombra kattintva megszüntethető a fájl kijelölése.</text:p>
            </text:list-item>
          </text:list>
        </text:list-item>
        <text:list-item>
          <text:p text:style-name="Numbering_20_1_Content_Last"> a <text:span text:style-name=""><text:span text:style-name="Strong_20_Emphasis">| <text:span text:style-name="">Tovább</text:span> |</text:span></text:span> gombra kattintva a fájl feltöltésre kerül az adatbázisba és megérkezünk a <text:a xlink:type="simple" xlink:href="https://www.doc.evir.hu/doku.php/evir:dokumentum:dokumentum_szerkesztese" text:style-name="Internet_20_link" text:visited-style-name="Visited_20_Internet_20_Link">dokumentum további adatai</text:a>t szerkesztő oldalra.</text:p>
        </text:list-item>
      </text:list>
      <text:p text:style-name="Text_20_body"> A fájl a <text:span text:style-name="Source_20_Text">Tovább</text:span> gombra kattintás után már feltöltésre kerül az adatbázisba és a <text:span text:style-name="Source_20_Text">Fájlok</text:span> menüpont alatt elérhető, letölthető.</text:p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dokumentum:dokumentum_adatai" text:style-name="Internet_20_link" text:visited-style-name="Visited_20_Internet_20_Link">Dokumentum adatai</text:a></text:p>
        </text:list-item>
        <text:list-item>
          <text:p text:style-name="List_20_1_Content"> <text:a xlink:type="simple" xlink:href="https://www.doc.evir.hu/doku.php/evir:dokumentum:dokumentum" text:style-name="Internet_20_link" text:visited-style-name="Visited_20_Internet_20_Link">Dokumentumok menü</text:a></text:p>
        </text:list-item>
        <text:list-item>
          <text:p text:style-name="List_20_1_Content"> <text:a xlink:type="simple" xlink:href="https://www.doc.evir.hu/doku.php/evir:dokumentum:fajl_kuldese_emailben" text:style-name="Internet_20_link" text:visited-style-name="Visited_20_Internet_20_Link">Fájl küldése emailben</text:a></text:p>
        </text:list-item>
        <text:list-item>
          <text:p text:style-name="List_20_1_Content"> <text:a xlink:type="simple" xlink:href="https://www.doc.evir.hu/doku.php/evir:dokumentum:szerkesztes" text:style-name="Internet_20_link" text:visited-style-name="Visited_20_Internet_20_Link">PDF szerkesztés</text:a></text:p>
        </text:list-item>
        <text:list-item>
          <text:p text:style-name="List_20_1_Content"> <text:a xlink:type="simple" xlink:href="https://www.doc.evir.hu/doku.php/evir:dokumentum:uj_beolvasas" text:style-name="Internet_20_link" text:visited-style-name="Visited_20_Internet_20_Link">Új beolvasás</text:a></text:p>
        </text:list-item>
        <text:list-item>
          <text:p text:style-name="List_20_1_Content_Last"> <text:a xlink:type="simple" xlink:href="https://www.doc.evir.hu/doku.php/evir:dokumentum:uj_szoveg" text:style-name="Internet_20_link" text:visited-style-name="Visited_20_Internet_20_Link">Új szöve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6:41</meta:creation-date>
    <dc:creator>Generated</dc:creator>
    <dc:date>2026-08-10T05::46:41</dc:date>
    <dc:language>en-US</dc:language>
    <meta:editing-cycles>1</meta:editing-cycles>
    <meta:editing-duration>PT0S</meta:editing-duration>
    <dc:title>evir:dokumentum:fajl_feltoltes</dc:title>
  </office:meta>
</office:document-meta>
</file>