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c5444eb0c2e50a706f6b930de0af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dokumentum_szerkesztese"/><text:bookmark-start text:name="__RefHeading___dokumentum_szerkesztese_1"/><text:bookmark-start text:name="dokumentum_szerkesztese"/>Dokumentum szerkesztése<text:bookmark-end text:name="__RefHeading___dokumentum_szerkesztese_1"/><text:bookmark-end text:name="dokumentum_szerkesztese"/></text:h>
      <text:p text:style-name="Text_20_body">A <text:a xlink:type="simple" xlink:href="https://www.doc.evir.hu/doku.php/evir:dokumentum:dokumentum" text:style-name="Internet_20_link" text:visited-style-name="Visited_20_Internet_20_Link">dokumentumkezelő</text:a> modulban feltöltött</text:p>
      <text:list text:style-name="List_20_1" text:continue-numbering="false">
        <text:list-item>
          <text:p text:style-name="List_20_1_Content_First"> <text:a xlink:type="simple" xlink:href="https://www.doc.evir.hu/doku.php/evir:dokumentum:fajl_feltoltes" text:style-name="Internet_20_link" text:visited-style-name="Visited_20_Internet_20_Link">fájlok</text:a>, </text:p>
        </text:list-item>
        <text:list-item>
          <text:p text:style-name="List_20_1_Content"> <text:a xlink:type="simple" xlink:href="https://www.doc.evir.hu/doku.php/evir:dokumentum:fajl_kuldese_emailben" text:style-name="Internet_20_link" text:visited-style-name="Visited_20_Internet_20_Link">emailben küldendő fájlok</text:a>, </text:p>
        </text:list-item>
        <text:list-item>
          <text:p text:style-name="List_20_1_Content"> <text:a xlink:type="simple" xlink:href="https://www.doc.evir.hu/doku.php/evir:dokumentum:uj_szoveg" text:style-name="Internet_20_link" text:visited-style-name="Visited_20_Internet_20_Link">szöveges dokumentumok</text:a>, </text:p>
        </text:list-item>
        <text:list-item>
          <text:p text:style-name="List_20_1_Content"> <text:a xlink:type="simple" xlink:href="https://www.doc.evir.hu/doku.php/evir:dokumentum:uj_beolvasas" text:style-name="Internet_20_link" text:visited-style-name="Visited_20_Internet_20_Link">kamerával beolvasott fájlok</text:a>, </text:p>
        </text:list-item>
        <text:list-item>
          <text:p text:style-name="List_20_1_Content_Last"> <text:a xlink:type="simple" xlink:href="https://www.doc.evir.hu/doku.php/evir:dokumentum:szerkesztes" text:style-name="Internet_20_link" text:visited-style-name="Visited_20_Internet_20_Link">szerkesztett PDF dokumentumok</text:a> adatainak szerkesztése egy egységes felületen történik.</text:p>
        </text:list-item>
      </text:list>
      <text:p text:style-name="Text_20_body"><draw:frame draw:style-name="mediaright" draw:name="0" text:anchor-type="paragraph" draw:z-index="0" svg:width="18.520833333333cm" style:rel-width="100%" svg:height="21.802022110271cm" style:rel-height="scale"><draw:image xlink:href="Pictures/9fc5444eb0c2e50a706f6b930de0afa9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Dokumentum adatai</text:span></text:p>
          <text:list text:style-name="List_20_1">
            <text:list-item>
              <text:p text:style-name="List_20_1_Content"> <text:span text:style-name="Source_20_Text"><text:span text:style-name="Strong_20_Emphasis">Azonosító</text:span></text:span> <text:line-break/>Megadhatunk egy nevet, előnyös olyat választani, mely alapján könnyen kereshető lesz majd a listában. <text:line-break/>A program alapértelmezetten beírja a feltöltés pontos idejét.</text:p>
            </text:list-item>
            <text:list-item>
              <text:p text:style-name="List_20_1_Content"> <text:span text:style-name="Source_20_Text"><text:span text:style-name="Strong_20_Emphasis">Típus</text:span></text:span> <text:line-break/>Különböző dokumentumtípusokhoz rendelhetjük, melyet előzetesen a létrehozhatunk a <text:a xlink:type="simple" xlink:href="https://www.doc.evir.hu/doku.php/evir:torzsadatok:torzsadat_kezeles" text:style-name="Internet_20_link" text:visited-style-name="Visited_20_Internet_20_Link">Törzsadatok</text:a> → Dokumentumok → <text:a xlink:type="simple" xlink:href="https://www.doc.evir.hu/doku.php/evir:torzsadatok:dokumentumok:dokumentumtipus" text:style-name="Internet_20_link" text:visited-style-name="Visited_20_Internet_20_Link">Dokumentumtípusok</text:a> menüpont alatt.</text:p>
            </text:list-item>
            <text:list-item>
              <text:p text:style-name="List_20_1_Content"> A <text:a xlink:type="simple" xlink:href="https://www.doc.evir.hu/doku.php/evir:bizonylatok:partner_adatok" text:style-name="Internet_20_link" text:visited-style-name="Visited_20_Internet_20_Link">partner kiválasztás</text:a>ánál hozzárendelhetjük egy korábban rögzített céghez, vagy magánszemélyhez is. <text:line-break/>Így majd a partner adatainál is látni fogjuk a hozzá kapcsolt dokumentumokat (<text:span text:style-name="Source_20_Text">Partnerlista</text:span>).</text:p>
            </text:list-item>
            <text:list-item>
              <text:p text:style-name="List_20_1_Content"> <text:span text:style-name="Source_20_Text"><text:span text:style-name="Strong_20_Emphasis">Média</text:span></text:span>: különböző kategóriákhoz rendelhetjük, melyet előzetesen a létrehozhatunk a <text:a xlink:type="simple" xlink:href="https://www.doc.evir.hu/doku.php/evir:torzsadatok:torzsadat_kezeles" text:style-name="Internet_20_link" text:visited-style-name="Visited_20_Internet_20_Link">Törzsadatok</text:a> → Dokumentumok → <text:a xlink:type="simple" xlink:href="https://www.doc.evir.hu/doku.php/evir:torzsadatok:dokumentumok:media" text:style-name="Internet_20_link" text:visited-style-name="Visited_20_Internet_20_Link">Média</text:a> menüpont alatt.</text:p>
            </text:list-item>
          </text:list>
        </text:list-item>
        <text:list-item>
          <text:p text:style-name="Numbering_20_1_Content"> <text:span text:style-name="Strong_20_Emphasis">Hozzárendelt fájlok</text:span></text:p>
          <text:list text:style-name="List_20_1">
            <text:list-item>
              <text:p text:style-name="List_20_1_Content"> <text:span text:style-name="Strong_20_Emphasis">Fájl neve</text:span> <text:line-break/>A <text:a xlink:type="simple" xlink:href="https://www.doc.evir.hu/doku.php/evir:dokumentum:fajl_feltoltes" text:style-name="Internet_20_link" text:visited-style-name="Visited_20_Internet_20_Link">fájlfeltöltéskor</text:a> kiválasztott fájl neve olvasható.</text:p>
              <text:list text:style-name="List_20_1">
                <text:list-item>
                  <text:p text:style-name="List_20_1_Content"> <text:span text:style-name=""><text:span text:style-name="Strong_20_Emphasis">| <text:span text:style-name="">Új verzió feltöltése</text:span> |</text:span></text:span> gombra kattintás után vissza érkezünk az <text:span text:style-name="Source_20_Text">Új fájl feltöltése</text:span> felületre és kiválaszthatjuk a megfelelő fájlt. <text:line-break/> Ha mégsem szeretnénk módosítani a már előzőleg kiválasztott fájlon, akkor a <text:span text:style-name="Source_20_Text">Tovább</text:span> gombbal vissza jutunk a dokumentum adatait szerkesztő oldalra, ahol az előzőleg kiválasztott fájl ki lesz választva.</text:p>
                </text:list-item>
              </text:list>
            </text:list-item>
            <text:list-item>
              <text:p text:style-name="List_20_1_Content"> <text:span text:style-name="Strong_20_Emphasis"><text:a xlink:type="simple" xlink:href="https://www.doc.evir.hu/doku.php/evir:dokumentum:uj_szoveg" text:style-name="Internet_20_link" text:visited-style-name="Visited_20_Internet_20_Link">Szöveg</text:a></text:span> szerkesztése esetén:</text:p>
              <text:list text:style-name="List_20_1">
                <text:list-item>
                  <text:p text:style-name="List_20_1_Content"> <text:span text:style-name="Strong_20_Emphasis">Szövegszerkesztő felület</text:span>be wysiwyg editor segítségével lehet megírni és formázni a dokumentum szövegét.</text:p>
                </text:list-item>
              </text:list>
            </text:list-item>
          </text:list>
        </text:list-item>
        <text:list-item>
          <text:p text:style-name="Numbering_20_1_Content"> A <text:span text:style-name="Strong_20_Emphasis">Jogosultság</text:span> terület: </text:p>
          <text:list text:style-name="List_20_1">
            <text:list-item>
              <text:p text:style-name="List_20_1_Content"> <text:span text:style-name="Strong_20_Emphasis">Hozzáférés</text:span>: <text:span text:style-name="Source_20_Text">Publikus</text:span> <text:line-break/>Alapértelmezetten a feltöltött fájl <text:span text:style-name="Source_20_Text">publikus</text:span>, azaz bármelyik felhasználó megnézheti és módosíthatja.</text:p>
              <text:list text:style-name="List_20_1">
                <text:list-item>
                  <text:p text:style-name="List_20_1_Content"> A <text:span text:style-name=""><text:span text:style-name="Strong_20_Emphasis">| <text:span text:style-name="">Priváttá váltás</text:span> |</text:span></text:span> gombra kattintva lehet a hozzáférést beállítani.</text:p>
                </text:list-item>
              </text:list>
            </text:list-item>
            <text:list-item>
              <text:p text:style-name="List_20_1_Content">  <text:span text:style-name="Strong_20_Emphasis">Hozzáférés</text:span>: <text:span text:style-name="Source_20_Text">Privát</text:span> <text:line-break/>Csak magunk számára lesz elérhető, vagy különböző csoportok számára tehetjük hozzáférhetővé.</text:p>
              <text:list text:style-name="List_20_1">
                <text:list-item>
                  <text:p text:style-name="List_20_1_Content"> A <text:span text:style-name=""><text:span text:style-name="Strong_20_Emphasis">| <text:span text:style-name="">Publikussá váltás</text:span> |</text:span></text:span> gombra kattintva lehet a privát módot kikapcsolni.</text:p>
                </text:list-item>
                <text:list-item>
                  <text:p text:style-name="List_20_1_Content"> <text:span text:style-name="Strong_20_Emphasis">Hozzáférés csoportonként</text:span> területen történik a jogosultságok beállítása.</text:p>
                  <text:list text:style-name="List_20_1">
                    <text:list-item>
                      <text:p text:style-name="List_20_1_Content"> <text:span text:style-name="Strong_20_Emphasis">Jog</text:span>: a felhasználói csoportok jogosultsága a dokumentumhoz. Ha egy felhasználó több csoportban is benne van, akkor a kevésbé szigorú jog érvényesül.</text:p>
                      <text:list text:style-name="List_20_1">
                        <text:list-item>
                          <text:p text:style-name="List_20_1_Content"> <text:span text:style-name="Strong_20_Emphasis">Nincs joga</text:span>: Nem látja a dokumentum listában.</text:p>
                        </text:list-item>
                        <text:list-item>
                          <text:p text:style-name="List_20_1_Content"> <text:span text:style-name="Strong_20_Emphasis">Olvas</text:span>: Csak megnézni tudja a dokumentumot.</text:p>
                        </text:list-item>
                        <text:list-item>
                          <text:p text:style-name="List_20_1_Content"> <text:span text:style-name="Strong_20_Emphasis">Ír és olvas</text:span>: Módosíthatja is a dokumentumot és adatait.  <text:line-break/> A törlés <text:a xlink:type="simple" xlink:href="https://www.doc.evir.hu/doku.php/evir:fogalmak:privilegium" text:style-name="Internet_20_link" text:visited-style-name="Visited_20_Internet_20_Link">privilégiumként</text:a> adható a <text:a xlink:type="simple" xlink:href="https://www.doc.evir.hu/doku.php/evir:rendszer:felhasznalok:felhasznalok" text:style-name="Internet_20_link" text:visited-style-name="Visited_20_Internet_20_Link">felhasználók</text:a>nak: <text:span text:style-name="Source_20_Text">Speciális törlések engedélyezése (DEL)</text:span></text:p>
                        </text:list-item>
                      </text:list>
                    </text:list-item>
                    <text:list-item>
                      <text:p text:style-name="List_20_1_Content"> <text:span text:style-name="Strong_20_Emphasis">Csoport</text:span>: A felhasználói csoport neve. <text:line-break/>A csoportokat a <text:span text:style-name="Source_20_Text"><text:a xlink:type="simple" xlink:href="https://www.doc.evir.hu/doku.php/evir:torzsadatok:torzsadat_kezeles" text:style-name="Internet_20_link" text:visited-style-name="Visited_20_Internet_20_Link">Törzsadatok</text:a> –&gt; Dokumentumok –&gt; <text:a xlink:type="simple" xlink:href="https://www.doc.evir.hu/doku.php/evir:torzsadatok:dokumentumok:csoportok" text:style-name="Internet_20_link" text:visited-style-name="Visited_20_Internet_20_Link">Csoport lista</text:a></text:span> menüpont alatt szerkeszthetjük.</text:p>
                    </text:list-item>
                    <text:list-item>
                      <text:p text:style-name="List_20_1_Content"> <text:span text:style-name="Strong_20_Emphasis">Felhasználók</text:span>: A csoportba sorolt felhasználók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"> <text:span text:style-name="Strong_20_Emphasis">Hozzárendelt objektumok</text:span> <text:line-break/>A dokumentumhoz rendelt <text:a xlink:type="simple" xlink:href="https://www.doc.evir.hu/doku.php/evir:bizonylatok:bizonylat_keszites" text:style-name="Internet_20_link" text:visited-style-name="Visited_20_Internet_20_Link">bizonylatok</text:a>, <text:a xlink:type="simple" xlink:href="https://www.doc.evir.hu/doku.php/evir:tms:tms" text:style-name="Internet_20_link" text:visited-style-name="Visited_20_Internet_20_Link">taszkok</text:a>  kiválasztása ezen a területen történik.</text:p>
          <text:list text:style-name="List_20_1">
            <text:list-item>
              <text:p text:style-name="List_20_1_Content"> A <text:span text:style-name=""><text:span text:style-name="Strong_20_Emphasis">| <text:span text:style-name="">gombokra</text:span> |</text:span></text:span>  kattintva a megfelelő listából választhatunk. A kiválasztott objektum megjelenik a hozzárendelt objektumok között.</text:p>
              <text:list text:style-name="List_20_1">
                <text:list-item>
                  <text:p text:style-name="List_20_1_Content"> <text:span text:style-name=""/> gombra kattintva törli az objektum hozzárendelését.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dokumentum:dokumentum_adatai" text:style-name="Internet_20_link" text:visited-style-name="Visited_20_Internet_20_Link">Dokumentum adatai</text:a></text:p>
        </text:list-item>
        <text:list-item>
          <text:p text:style-name="List_20_1_Content"> <text:a xlink:type="simple" xlink:href="https://www.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www.doc.evir.hu/doku.php/evir:dokumentum:fajl_feltoltes" text:style-name="Internet_20_link" text:visited-style-name="Visited_20_Internet_20_Link">Új fájl feltöltése</text:a></text:p>
        </text:list-item>
        <text:list-item>
          <text:p text:style-name="List_20_1_Content"> <text:a xlink:type="simple" xlink:href="https://www.doc.evir.hu/doku.php/evir:dokumentum:fajl_kuldese_emailben" text:style-name="Internet_20_link" text:visited-style-name="Visited_20_Internet_20_Link">Fájl küldése emailben</text:a></text:p>
        </text:list-item>
        <text:list-item>
          <text:p text:style-name="List_20_1_Content"> <text:a xlink:type="simple" xlink:href="https://www.doc.evir.hu/doku.php/evir:dokumentum:szerkesztes" text:style-name="Internet_20_link" text:visited-style-name="Visited_20_Internet_20_Link">PDF szerkesztés</text:a></text:p>
        </text:list-item>
        <text:list-item>
          <text:p text:style-name="List_20_1_Content"> <text:a xlink:type="simple" xlink:href="https://www.doc.evir.hu/doku.php/evir:dokumentum:uj_beolvasas" text:style-name="Internet_20_link" text:visited-style-name="Visited_20_Internet_20_Link">Új beolvasás</text:a></text:p>
        </text:list-item>
        <text:list-item>
          <text:p text:style-name="List_20_1_Content_Last"> <text:a xlink:type="simple" xlink:href="https://www.doc.evir.hu/doku.php/evir:dokumentum:uj_szoveg" text:style-name="Internet_20_link" text:visited-style-name="Visited_20_Internet_20_Link">Új szöv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0:35</meta:creation-date>
    <dc:creator>Generated</dc:creator>
    <dc:date>2026-08-10T06::50:35</dc:date>
    <dc:language>en-US</dc:language>
    <meta:editing-cycles>1</meta:editing-cycles>
    <meta:editing-duration>PT0S</meta:editing-duration>
    <dc:title>evir:dokumentum:dokumentum_szerkesztese</dc:title>
  </office:meta>
</office:document-meta>
</file>