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c68e2cfa7a6c0c6e17de4b733bedcf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dokumentum:dokumentum_adatai"/><text:bookmark-start text:name="__RefHeading___dokumentum_adatai_1"/><text:bookmark-start text:name="dokumentum_adatai"/>Dokumentum adatai<text:bookmark-end text:name="__RefHeading___dokumentum_adatai_1"/><text:bookmark-end text:name="dokumentum_adatai"/></text:h>
      <text:p text:style-name="Text_20_body"><draw:frame draw:style-name="mediaright" draw:name="0" text:anchor-type="paragraph" draw:z-index="0" svg:width="18.520833333333cm" style:rel-width="100%" svg:height="19.384499136442cm" style:rel-height="scale"><draw:image xlink:href="Pictures/3c68e2cfa7a6c0c6e17de4b733bedcff.png" xlink:type="simple" xlink:show="embed" xlink:actuate="onLoad"/></draw:frame></text:p>
      <text:p text:style-name="Text_20_body">A <text:span text:style-name="Strong_20_Emphasis"><text:a xlink:type="simple" xlink:href="https://www.doc.evir.hu/doku.php/evir:dokumentum:dokumentum_szerkesztese" text:style-name="Internet_20_link" text:visited-style-name="Visited_20_Internet_20_Link">dokumentum szerkesztésekor</text:a></text:span> a <text:span text:style-name="Source_20_Text">Felvesz</text:span> gombra kattintva az adatok mentésre kerülnek az adatbázisba. <text:line-break/>Ezen adatok megnézése a dokumentum listák sorára kattintva lehetséges.</text:p>
      <text:p text:style-name="Text_20_body">A listákban láthatóak a <text:span text:style-name="Source_20_Text">Publikus</text:span> dokumentumok és amelyekhez a felhasználónak <text:span text:style-name="Source_20_Text">Olvas</text:span> vagy <text:span text:style-name="Source_20_Text">Ír és olvas</text:span> jogosultsága van.</text:p>
      <text:list text:style-name="Numbering_20_1" text:continue-numbering="false">
        <text:list-item>
          <text:p text:style-name="Numbering_20_1_Content_First"> A felső sávban lévő funkció ikonok megjelenése a beállított jogosultságoktól függ:</text:p>
          <text:list text:style-name="List_20_1">
            <text:list-item>
              <text:p text:style-name="List_20_1_Content">  (ikont) vagy <text:span text:style-name="Strong_20_Emphasis">Módosítás</text:span> feliratot az <text:span text:style-name="Source_20_Text">Ír és olvas</text:span> jogosultsággal rendelkező felhasználók látják és használhatják.</text:p>
            </text:list-item>
            <text:list-item>
              <text:p text:style-name="List_20_1_Content">  (ikon) vagy <text:span text:style-name="Strong_20_Emphasis">Törlés</text:span> felirat csak a <text:span text:style-name="Source_20_Text">Speciális törlések engedélyezése (DEL)</text:span> <text:a xlink:type="simple" xlink:href="https://www.doc.evir.hu/doku.php/evir:fogalmak:privilegium" text:style-name="Internet_20_link" text:visited-style-name="Visited_20_Internet_20_Link">privilégiummal</text:a> rendelkező <text:a xlink:type="simple" xlink:href="https://www.doc.evir.hu/doku.php/evir:rendszer:felhasznalok:felhasznalok" text:style-name="Internet_20_link" text:visited-style-name="Visited_20_Internet_20_Link">felhasználók</text:a>nak elérhető funkció.</text:p>
            </text:list-item>
          </text:list>
        </text:list-item>
        <text:list-item>
          <text:p text:style-name="Numbering_20_1_Content"> <text:span text:style-name="Strong_20_Emphasis">Hozzárendelt fájlok</text:span></text:p>
          <text:list text:style-name="List_20_1">
            <text:list-item>
              <text:p text:style-name="List_20_1_Content"> <text:span text:style-name="Strong_20_Emphasis">Fájl neve</text:span></text:p>
              <text:list text:style-name="List_20_1">
                <text:list-item>
                  <text:p text:style-name="List_20_1_Content"> A <text:span text:style-name=""><text:span text:style-name="Strong_20_Emphasis">feltöltött fájl nevére</text:span></text:span> kattintva lementhető az adatbázisból.</text:p>
                </text:list-item>
                <text:list-item>
                  <text:p text:style-name="List_20_1_Content"> <text:span text:style-name=""><text:span text:style-name="Strong_20_Emphasis">Letöltés szerkesztésre</text:span></text:span> feliratra kattintva lementi a fájlt a felhasználó eszközére és az eVIR-ben lockolja a fájlt, ezzel jelzi a többi felhasználó számára, hogy épp szerkesztés alatt áll. </text:p>
                  <text:list text:style-name="List_20_1">
                    <text:list-item>
                      <text:p text:style-name="List_20_1_Content"> <text:span text:style-name=""><text:span text:style-name="Strong_20_Emphasis">… felhasználó szerkeszti</text:span></text:span> feliratot látja a többi felhasználó, ha a fájlt épp valaki szerkeszti. Ilyenkor erre nem lehet rákattintani.</text:p>
                    </text:list-item>
                    <text:list-item>
                      <text:p text:style-name="List_20_1_Content"> <text:span text:style-name=""><text:span text:style-name="Strong_20_Emphasis">Lock feloldása</text:span></text:span> felirat látható az épp a bejelentkezett felhasználó által szerkesztett fájloknál. Rákattintva feloldja a lockot a többi felhasználónál.</text:p>
                    </text:list-item>
                  </text:list>
                </text:list-item>
                <text:list-item>
                  <text:p text:style-name="List_20_1_Content"> <text:span text:style-name=""><text:span text:style-name="Strong_20_Emphasis">Előző verzió</text:span></text:span> feliratra kattintva megjelenik a dokumentumhoz korábban rendelt, előző fájlok listája. <text:line-break/>A lista sorára kattintva lementi a fájlt a felhasználó eszközére.</text:p>
                </text:list-item>
              </text:list>
            </text:list-item>
            <text:list-item>
              <text:p text:style-name="List_20_1_Content"> <text:span text:style-name="Strong_20_Emphasis">Feltöltés ideje</text:span> <text:line-break/>Az utolsó fájl verzió feltöltésének időpontja.</text:p>
            </text:list-item>
            <text:list-item>
              <text:p text:style-name="List_20_1_Content"> <text:span text:style-name="Strong_20_Emphasis">Szöveg</text:span> <text:line-break/>a <text:a xlink:type="simple" xlink:href="https://www.doc.evir.hu/doku.php/evir:dokumentum:uj_szoveg" text:style-name="Internet_20_link" text:visited-style-name="Visited_20_Internet_20_Link">szöveg dokumentum</text:a> tartalma.</text:p>
            </text:list-item>
            <text:list-item>
              <text:p text:style-name="List_20_1_Content"> <text:span text:style-name="Strong_20_Emphasis">Előző változat</text:span></text:p>
              <text:list text:style-name="List_20_1">
                <text:list-item>
                  <text:p text:style-name="List_20_1_Content_Last"> <text:span text:style-name=""><text:span text:style-name="Strong_20_Emphasis">Megnéz</text:span></text:span> feliratra kattintva megjelenik a dokumentumhoz korábban rögzített szöveg tartalmak listája. <text:line-break/>A lista nem kattintható, a <text:span text:style-name="Source_20_Text">Tartalom</text:span> oszlopban olvashatók az előző változatok.</text:p>
                </text:list-item>
              </text:list>
            </text:list-item>
          </text:list>
        </text:list-item>
      </text:list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dokumentum:fajl_feltoltes" text:style-name="Internet_20_link" text:visited-style-name="Visited_20_Internet_20_Link">Új fájl feltöltése</text:a></text:p>
        </text:list-item>
        <text:list-item>
          <text:p text:style-name="List_20_1_Content"> <text:a xlink:type="simple" xlink:href="https://www.doc.evir.hu/doku.php/evir:dokumentum:dokumentum" text:style-name="Internet_20_link" text:visited-style-name="Visited_20_Internet_20_Link">Dokumentumok menü</text:a></text:p>
        </text:list-item>
        <text:list-item>
          <text:p text:style-name="List_20_1_Content"> <text:a xlink:type="simple" xlink:href="https://www.doc.evir.hu/doku.php/evir:dokumentum:fajl_kuldese_emailben" text:style-name="Internet_20_link" text:visited-style-name="Visited_20_Internet_20_Link">Fájl küldése emailben</text:a></text:p>
        </text:list-item>
        <text:list-item>
          <text:p text:style-name="List_20_1_Content"> <text:a xlink:type="simple" xlink:href="https://www.doc.evir.hu/doku.php/evir:dokumentum:szerkesztes" text:style-name="Internet_20_link" text:visited-style-name="Visited_20_Internet_20_Link">PDF szerkesztés</text:a></text:p>
        </text:list-item>
        <text:list-item>
          <text:p text:style-name="List_20_1_Content"> <text:a xlink:type="simple" xlink:href="https://www.doc.evir.hu/doku.php/evir:dokumentum:uj_beolvasas" text:style-name="Internet_20_link" text:visited-style-name="Visited_20_Internet_20_Link">Új beolvasás</text:a></text:p>
        </text:list-item>
        <text:list-item>
          <text:p text:style-name="List_20_1_Content_Last"> <text:a xlink:type="simple" xlink:href="https://www.doc.evir.hu/doku.php/evir:dokumentum:uj_szoveg" text:style-name="Internet_20_link" text:visited-style-name="Visited_20_Internet_20_Link">Új szöve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8:55</meta:creation-date>
    <dc:creator>Generated</dc:creator>
    <dc:date>2026-08-10T06::48:55</dc:date>
    <dc:language>en-US</dc:language>
    <meta:editing-cycles>1</meta:editing-cycles>
    <meta:editing-duration>PT0S</meta:editing-duration>
    <dc:title>evir:dokumentum:dokumentum_adatai</dc:title>
  </office:meta>
</office:document-meta>
</file>