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cac24b6840609baba6f2a57c57f6e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dokumentum:dokumentum"/><text:bookmark-start text:name="__RefHeading___dokumentumok_1"/><text:bookmark-start text:name="dokumentumok"/>Dokumentumok<text:bookmark-end text:name="__RefHeading___dokumentumok_1"/><text:bookmark-end text:name="dokumentumok"/></text:h>
      <text:p text:style-name="Text_20_body"><draw:frame draw:style-name="mediaright" draw:name="0" text:anchor-type="paragraph" draw:z-index="0" svg:width="18.520833333333cm" style:rel-width="100%" svg:height="13.69625742764cm" style:rel-height="scale"><draw:image xlink:href="Pictures/3dcac24b6840609baba6f2a57c57f6e9.png" xlink:type="simple" xlink:show="embed" xlink:actuate="onLoad"/></draw:frame></text:p>
      <text:p text:style-name="Text_20_body">A <text:span text:style-name="Strong_20_Emphasis">dokumentumkezelőben</text:span> lehetőség nyílik bármilyen formátumú fájl tárolására. <text:line-break/>
Ezeket a feltöltött fájlokat hozzárendelhetjük partnerhez, beállíthatunk felhasználói jogosultságokat hozzájuk, és objektumokat rendelhetünk hozzájuk, mint például: <text:a xlink:type="simple" xlink:href="https://www.doc.evir.hu/doku.php/evir:szamlazas:szamla" text:style-name="Internet_20_link" text:visited-style-name="Visited_20_Internet_20_Link">számla</text:a>, <text:a xlink:type="simple" xlink:href="https://www.doc.evir.hu/doku.php/evir:szerzodes:altalanos" text:style-name="Internet_20_link" text:visited-style-name="Visited_20_Internet_20_Link">szerződés</text:a>, <text:a xlink:type="simple" xlink:href="https://www.doc.evir.hu/doku.php/evir:tms:tms" text:style-name="Internet_20_link" text:visited-style-name="Visited_20_Internet_20_Link">taszk</text:a>, stb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dokumentum:fajl_feltoltes" text:style-name="Internet_20_link" text:visited-style-name="Visited_20_Internet_20_Link">Új fájl feltöltése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dokumentum:fajl_kuldese_emailben" text:style-name="Internet_20_link" text:visited-style-name="Visited_20_Internet_20_Link">Fájl küldése emailben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dokumentum:uj_beolvasas" text:style-name="Internet_20_link" text:visited-style-name="Visited_20_Internet_20_Link">Új beolvasás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dokumentum:szerkesztes" text:style-name="Internet_20_link" text:visited-style-name="Visited_20_Internet_20_Link">Szerkesztés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dokumentum:uj_szoveg" text:style-name="Internet_20_link" text:visited-style-name="Visited_20_Internet_20_Link">Új szöveg</text:a></text:span></text:p>
        </text:list-item>
      </text:list>
      <text:p text:style-name="Text_20_body"><text:span text:style-name="Strong_20_Emphasis"><text:a xlink:type="simple" xlink:href="https://www.doc.evir.hu/doku.php/evir:alapok:listak" text:style-name="Internet_20_link" text:visited-style-name="Visited_20_Internet_20_Link">Listák</text:a></text:span>:</text:p>
      <text:list text:style-name="List_20_1" text:continue-numbering="false">
        <text:list-item>
          <text:p text:style-name="List_20_1_Content_First"> <text:span text:style-name="Strong_20_Emphasis">Lista</text:span> <text:line-break/>Publikus dokumentumok és, amikhez a felhasználónak <text:span text:style-name="Source_20_Text">Olvas</text:span> és <text:span text:style-name="Source_20_Text">Ír és olvas</text:span> jogosultsága van.</text:p>
        </text:list-item>
        <text:list-item>
          <text:p text:style-name="List_20_1_Content"> <text:span text:style-name="Strong_20_Emphasis">Lista minden módosítható</text:span> <text:line-break/>Minden publikus és írható privát dokumentumot tartalmaz ez a lista.</text:p>
        </text:list-item>
        <text:list-item>
          <text:p text:style-name="List_20_1_Content"> <text:span text:style-name="Strong_20_Emphasis">Lista objektumokkal</text:span> <text:line-break/>A listában felsorolásra kerülnek a hozzáadott objektumok, azonosítók (bizonylatszám, taszk id).</text:p>
        </text:list-item>
        <text:list-item>
          <text:p text:style-name="List_20_1_Content"> <text:span text:style-name="Strong_20_Emphasis">Dokumentumok letöltése</text:span> <text:line-break/>A lista utolsó oszlopa tartalmazza a dokumentumhoz feltöltött fájl lementésére szolgáló <text:span text:style-name=""><text:span text:style-name="Strong_20_Emphasis">| <text:span text:style-name="">Letöltés</text:span> |</text:span></text:span> gombot.</text:p>
        </text:list-item>
        <text:list-item>
          <text:p text:style-name="List_20_1_Content"> <text:span text:style-name="Strong_20_Emphasis">Emailben feltöltendő dokumentumok</text:span> <text:line-break/>Dokumentumok melyekhez még nem történt fájlfeltöltés, pl. a fájl szkennelése még nem történt meg.</text:p>
        </text:list-item>
        <text:list-item>
          <text:p text:style-name="List_20_1_Content"> <text:span text:style-name="Strong_20_Emphasis">Senki által nem módosítható</text:span> <text:line-break/>A privát, nem módosítható dokumentumokat tartalmazó lista.</text:p>
        </text:list-item>
        <text:list-item>
          <text:p text:style-name="List_20_1_Content"> <text:span text:style-name="Strong_20_Emphasis">Nem dokumentált fájlok</text:span> <text:line-break/>Az <text:span text:style-name="Source_20_Text">Új fájl feltöltése</text:span> menüpont alatt feltöltött fájlok listája, amelyek a <text:span text:style-name="Source_20_Text">Tovább</text:span> gombra kattintva feltöltésre kerültek.</text:p>
        </text:list-item>
        <text:list-item>
          <text:p text:style-name="List_20_1_Content_Last"> <text:span text:style-name="Strong_20_Emphasis">Szöveg dokumentum nélkül</text:span> <text:line-break/>Az <text:span text:style-name="Source_20_Text">Új szöveg</text:span> menüpont alatt feltöltött szövegek listája.</text:p>
        </text:list-item>
      </text:list>
      <text:p text:style-name="Text_20_body"><text:span text:style-name="Strong_20_Emphasis"><text:a xlink:type="simple" xlink:href="https://www.doc.evir.hu/doku.php/evir:dokumentum:dokumentum_adatai" text:style-name="Internet_20_link" text:visited-style-name="Visited_20_Internet_20_Link">Adatok megtekintése</text:a></text:span> a listák soraira kattintva lehetség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44</meta:creation-date>
    <dc:creator>Generated</dc:creator>
    <dc:date>2026-08-10T06::48:44</dc:date>
    <dc:language>en-US</dc:language>
    <meta:editing-cycles>1</meta:editing-cycles>
    <meta:editing-duration>PT0S</meta:editing-duration>
    <dc:title>evir:dokumentum:dokumentum</dc:title>
  </office:meta>
</office:document-meta>
</file>