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eb84157299711b907c776c4d11e728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crm:crm"/><text:bookmark-start text:name="__RefHeading___crm_1"/><text:bookmark-start text:name="crm"/>CRM<text:bookmark-end text:name="__RefHeading___crm_1"/><text:bookmark-end text:name="crm"/></text:h>
      <text:p text:style-name="Text_20_body"><draw:frame draw:style-name="mediaright" draw:name="0" text:anchor-type="paragraph" draw:z-index="0" svg:width="18.520833333333cm" style:rel-width="100%" svg:height="10.520337301587cm" style:rel-height="scale"><draw:image xlink:href="Pictures/feb84157299711b907c776c4d11e7284.png" xlink:type="simple" xlink:show="embed" xlink:actuate="onLoad"/></draw:frame></text:p>
      <text:p text:style-name="Text_20_body">A CRM (Customer Relationship Management) magyarul ügyfélkapcsolat kezelés. A CRM nem egy szoftver, hanem egy gondolkodásmód, egy rendszer összefoglaló neve. <text:line-break/>
Ezt lehetne fejben, kockás füzetben, táblázatkezelőben is csinálni, de mégis hatékonyabb a vállalatirányítási rendszer keretén belül. </text:p>
      <text:p text:style-name="Text_20_body">Célja az ügyféllel kapcsolatos valamennyi múltbéli esemény nyilvántartása, rendszerezése, visszakereshetővé tétele, ezekből statisztikai adatok lekérdezése. </text:p>
      <text:p text:style-name="Text_20_body">Alapja a <text:a xlink:type="simple" xlink:href="https://www.doc.evir.hu/doku.php/evir:partnerek:partner_nyilvantartas" text:style-name="Internet_20_link" text:visited-style-name="Visited_20_Internet_20_Link">partnernyilvántartás</text:a>. <text:line-break/>
Az információk egy részét automatikusan be tudja gyűjteni a rendszer (pl. értékesítési adatok, bizonylatok, munkalapok, stb.), egy másik részét a felhasználóknak kell rögzíteni a rendszerbe (pl. események, <text:a xlink:type="simple" xlink:href="https://www.doc.evir.hu/doku.php/evir:tms:tms" text:style-name="Internet_20_link" text:visited-style-name="Visited_20_Internet_20_Link">taszkok</text:a>). </text:p>
      <text:h text:style-name="Heading_20_3" text:outline-level="3"><text:bookmark-start text:name="__RefHeading___crm_menue_2"/><text:bookmark-start text:name="crm_menue"/>CRM menü<text:bookmark-end text:name="__RefHeading___crm_menue_2"/><text:bookmark-end text:name="crm_menue"/></text:h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crm:partner_portal" text:style-name="Internet_20_link" text:visited-style-name="Visited_20_Internet_20_Link">Partner portál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crm:partner_statisztikak" text:style-name="Internet_20_link" text:visited-style-name="Visited_20_Internet_20_Link">Partner statisztikák</text:a></text:span></text:p>
        </text:list-item>
      </text:list>
      <text:list text:style-name="List_20_1" text:continue-numbering="false">
        <text:list-item>
          <text:p text:style-name="List_20_1_Content_First"> <text:span text:style-name="Strong_20_Emphasis">Esemény listák</text:span>: <text:a xlink:type="simple" xlink:href="https://www.doc.evir.hu/doku.php/evir:crm:partner_esemenyek" text:style-name="Internet_20_link" text:visited-style-name="Visited_20_Internet_20_Link">Partner események</text:a></text:p>
          <text:list text:style-name="List_20_1">
            <text:list-item>
              <text:p text:style-name="List_20_1_Content"> <text:span text:style-name="Strong_20_Emphasis">Saját aktív</text:span></text:p>
            </text:list-item>
            <text:list-item>
              <text:p text:style-name="List_20_1_Content"> <text:span text:style-name="Strong_20_Emphasis">Összes aktív</text:span></text:p>
            </text:list-item>
            <text:list-item>
              <text:p text:style-name="List_20_1_Content"> <text:span text:style-name="Strong_20_Emphasis">Lezártak</text:span></text:p>
            </text:list-item>
            <text:list-item>
              <text:p text:style-name="List_20_1_Content_Last"> <text:span text:style-name="Strong_20_Emphasis"><text:a xlink:type="simple" xlink:href="https://www.doc.evir.hu/doku.php/evir:crm:uj_esemeny" text:style-name="Internet_20_link" text:visited-style-name="Visited_20_Internet_20_Link">Új esemény</text:a></text:span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45:51</meta:creation-date>
    <dc:creator>Generated</dc:creator>
    <dc:date>2026-08-10T05::45:51</dc:date>
    <dc:language>en-US</dc:language>
    <meta:editing-cycles>1</meta:editing-cycles>
    <meta:editing-duration>PT0S</meta:editing-duration>
    <dc:title>evir:crm:crm</dc:title>
  </office:meta>
</office:document-meta>
</file>