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3ff90d4c3dbf2d04a461a899b6a8f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bizonylatok:parameterek"/><text:bookmark-start text:name="__RefHeading___parameterek_1"/><text:bookmark-start text:name="parameterek"/>Paraméterek<text:bookmark-end text:name="__RefHeading___parameterek_1"/><text:bookmark-end text:name="parameterek"/></text:h>
      <text:p text:style-name="Text_20_body">A <text:a xlink:type="simple" xlink:href="https://www.doc.evir.hu/doku.php/evir:bizonylatok:bizonylat_keszites" text:style-name="Internet_20_link" text:visited-style-name="Visited_20_Internet_20_Link">bizonylat készítés</text:a>kor a típusától függően különböző paraméterek megadása szükséges. </text:p>
      <text:p text:style-name="Text_20_body"><draw:frame draw:style-name="mediaright" draw:name="0" text:anchor-type="paragraph" draw:z-index="0" svg:width="18.520833333333cm" style:rel-width="100%" svg:height="19.454343077957cm" style:rel-height="scale"><draw:image xlink:href="Pictures/db3ff90d4c3dbf2d04a461a899b6a8f3.png" xlink:type="simple" xlink:show="embed" xlink:actuate="onLoad"/></draw:frame></text:p>
      <text:p text:style-name="Text_20_body">Ezek általánosságban a következők lehetnek:</text:p>
      <text:h text:style-name="Heading_20_4" text:outline-level="4"><text:bookmark-start text:name="__RefHeading___arkategoria_2"/><text:bookmark-start text:name="arkategoria"/>Árkategória<text:bookmark-end text:name="__RefHeading___arkategoria_2"/><text:bookmark-end text:name="arkategoria"/></text:h>
      <text:p text:style-name="Text_20_body">A rendszerben szereplő árkategóriát lehet kiválasztani, az ennek megfelelő árak fognak megjelenni termék hozzáadásakor. <text:line-break/>
Az árkategóriákat a <text:span text:style-name="Source_20_Text">Törzsadatok → Cikkszámok → <text:span text:style-name="Strong_20_Emphasis"><text:a xlink:type="simple" xlink:href="https://www.doc.evir.hu/doku.php/evir:torzsadatok:cikktorzs:arkategoriak:arkategoriak" text:style-name="Internet_20_link" text:visited-style-name="Visited_20_Internet_20_Link">Árkategóriák</text:a></text:span></text:span> menüpontban lehet kezelni, és ott lehet az alapértelmezett árkategóriát is beállítani. <text:line-break/>
 <text:span text:style-name="Strong_20_Emphasis"><text:a xlink:type="simple" xlink:href="https://www.doc.evir.hu/doku.php/spec:arkat_penznem" text:style-name="Internet_20_link" text:visited-style-name="Visited_20_Internet_20_Link">Árkategória használata bizonylat készítéskor</text:a></text:span></text:p>
      <text:h text:style-name="Heading_20_4" text:outline-level="4"><text:bookmark-start text:name="__RefHeading___arfolyam_datuma_3"/><text:bookmark-start text:name="arfolyam_datuma"/>Árfolyam dátuma<text:bookmark-end text:name="__RefHeading___arfolyam_datuma_3"/><text:bookmark-end text:name="arfolyam_datuma"/></text:h>
      <text:p text:style-name="Text_20_body">Amennyiben nem a rendszer alapértelmezett <text:a xlink:type="simple" xlink:href="https://www.doc.evir.hu/doku.php/evir:torzsadatok:penzugyi:penznemek" text:style-name="Internet_20_link" text:visited-style-name="Visited_20_Internet_20_Link">pénznem</text:a>ében (alapesetben HUF) szerepelnek a tételek a bizonylaton, akkor a <text:a xlink:type="simple" xlink:href="https://www.doc.evir.hu/doku.php/evir:rendszer:beallitasok:szamla" text:style-name="Internet_20_link" text:visited-style-name="Visited_20_Internet_20_Link">Rendszerbeállításokban</text:a> lehetőség van kiválasztani, hogy a <text:span text:style-name="Source_20_Text">Számla dátuma</text:span> vagy a <text:span text:style-name="Source_20_Text">Teljesítés dátuma</text:span> alapján legyen az <text:a xlink:type="simple" xlink:href="https://www.doc.evir.hu/doku.php/evir:penzugy:arfolyam_rogzites" text:style-name="Internet_20_link" text:visited-style-name="Visited_20_Internet_20_Link">árfolyam</text:a> kezelve, ami alapján pl. az ÁFA számítás is történik. <text:line-break/>
 <text:a xlink:type="simple" xlink:href="https://www.doc.evir.hu/doku.php/evir-faq:szamla_mas_penznemben" text:style-name="Internet_20_link" text:visited-style-name="Visited_20_Internet_20_Link">Számlázás más pénznemben</text:a></text:p>
      <text:h text:style-name="Heading_20_4" text:outline-level="4"><text:bookmark-start text:name="__RefHeading___datum_4"/><text:bookmark-start text:name="datum"/>Dátum<text:bookmark-end text:name="__RefHeading___datum_4"/><text:bookmark-end text:name="datum"/></text:h>
      <text:p text:style-name="Text_20_body">A bizonylat dátumának megadására szolgál. Alapértelmezetten a mai nap szerepel benne. Van olyan bizonylat, ahol ennek a módosítására nincs lehetőség (pl. az összes számla típusú bizonylat).</text:p>
      <text:h text:style-name="Heading_20_4" text:outline-level="4"><text:bookmark-start text:name="__RefHeading___fizetesi_mod_5"/><text:bookmark-start text:name="fizetesi_mod"/>Fizetési mód<text:bookmark-end text:name="__RefHeading___fizetesi_mod_5"/><text:bookmark-end text:name="fizetesi_mod"/></text:h>
      <text:p text:style-name="Text_20_body">A fizetési mód kiválasztására szolgál. A fizetési módokat a <text:span text:style-name="Source_20_Text">Törzsadatok → Pénzügyi → <text:span text:style-name="Strong_20_Emphasis"><text:a xlink:type="simple" xlink:href="https://www.doc.evir.hu/doku.php/evir:torzsadatok:penzugyi:fizetesi_modok" text:style-name="Internet_20_link" text:visited-style-name="Visited_20_Internet_20_Link">Fizetési módok</text:a></text:span></text:span> menüpontban lehet megadni. <text:line-break/>
 A <text:a xlink:type="simple" xlink:href="https://www.doc.evir.hu/doku.php/evir:rendszer:beallitasok:beallitasok" text:style-name="Internet_20_link" text:visited-style-name="Visited_20_Internet_20_Link">Rendszerbeállításokban</text:a> a <text:a xlink:type="simple" xlink:href="https://www.doc.evir.hu/doku.php/evir:rendszer:beallitasok:logisztika" text:style-name="Internet_20_link" text:visited-style-name="Visited_20_Internet_20_Link">Logisztika terület</text:a> <text:span text:style-name="Strong_20_Emphasis">Alapértelmezett fizetési mód</text:span> mezőjében beállítható a <text:a xlink:type="simple" xlink:href="https://www.doc.evir.hu/doku.php/evir:bizonylatok:bizonylat_keszites" text:style-name="Internet_20_link" text:visited-style-name="Visited_20_Internet_20_Link">bizonylatkészítéskor</text:a> használt alapértelmezett fizetési mód! <text:line-break/>Ez a beállítás partnerenként egyedileg is testreszabható a <text:a xlink:type="simple" xlink:href="https://www.doc.evir.hu/doku.php/evir:partnerek:beallitasok" text:style-name="Internet_20_link" text:visited-style-name="Visited_20_Internet_20_Link">partner pénzügyi beállításai</text:a>ban!</text:p>
      <text:h text:style-name="Heading_20_4" text:outline-level="4"><text:bookmark-start text:name="__RefHeading___fizetesi_hatarido_6"/><text:bookmark-start text:name="fizetesi_hatarido"/>Fizetési határidő<text:bookmark-end text:name="__RefHeading___fizetesi_hatarido_6"/><text:bookmark-end text:name="fizetesi_hatarido"/></text:h>
      <text:p text:style-name="Text_20_body">A fizetési határidő megadására szolgál. Ha olyan fizetési mód kerül kiválasztásra, aminél be van állítva a napok száma, akkor automatikusan beállításra kerül és nem módosítható. A felhasználó szabadon állíthatja be, utólag nem kerül ellenőrzésre.</text:p>
      <text:h text:style-name="Heading_20_4" text:outline-level="4"><text:bookmark-start text:name="__RefHeading___nyelv_7"/><text:bookmark-start text:name="nyelv"/>Nyelv<text:bookmark-end text:name="__RefHeading___nyelv_7"/><text:bookmark-end text:name="nyelv"/></text:h>
      <text:p text:style-name="Text_20_body">A bizonylat nyelvének kiválasztása, ha ez engedélyezésre került.  Ha szükség van a beállításra, akkor a rendszer üzemeltetője tudja ezt engedélyezni. <text:line-break/>
Alapértelmezetten <text:span text:style-name="Source_20_Text">Magyar</text:span> a kiválasztott, de lehetőség van <text:span text:style-name="Source_20_Text">Angol</text:span> vagy akár kétnyelvű <text:span text:style-name="Source_20_Text">Magyar / Angol</text:span> bizonylat készítésére is.</text:p>
      <text:h text:style-name="Heading_20_4" text:outline-level="4"><text:bookmark-start text:name="__RefHeading___teljesites_datuma_8"/><text:bookmark-start text:name="teljesites_datuma"/>Teljesítés dátuma<text:bookmark-end text:name="__RefHeading___teljesites_datuma_8"/><text:bookmark-end text:name="teljesites_datuma"/></text:h>
      <text:p text:style-name="Text_20_body">A bizonylat teljesítés dátumának megadására szolgál. Alapértelmezetten a mai nap.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"> <text:a xlink:type="simple" xlink:href="https://www.doc.evir.hu/doku.php/evir:bizonylatok:partner_adatok" text:style-name="Internet_20_link" text:visited-style-name="Visited_20_Internet_20_Link">Partner adatok</text:a></text:p>
        </text:list-item>
        <text:list-item>
          <text:p text:style-name="List_20_1_Content"> <text:a xlink:type="simple" xlink:href="https://www.doc.evir.hu/doku.php/evir:bizonylatok:megjegyzes" text:style-name="Internet_20_link" text:visited-style-name="Visited_20_Internet_20_Link">Megjegyzés</text:a></text:p>
        </text:list-item>
        <text:list-item>
          <text:p text:style-name="List_20_1_Content"> <text:a xlink:type="simple" xlink:href="https://www.doc.evir.hu/doku.php/evir:bizonylatok:tetelek_hozzaadasa" text:style-name="Internet_20_link" text:visited-style-name="Visited_20_Internet_20_Link">Tételek hozzáadása</text:a></text:p>
        </text:list-item>
        <text:list-item>
          <text:p text:style-name="List_20_1_Content"> <text:a xlink:type="simple" xlink:href="https://www.doc.evir.hu/doku.php/evir:alapok:funkcio_gombok" text:style-name="Internet_20_link" text:visited-style-name="Visited_20_Internet_20_Link">Funkció gombok</text:a></text:p>
        </text:list-item>
        <text:list-item>
          <text:p text:style-name="List_20_1_Content_Last"> <text:a xlink:type="simple" xlink:href="https://www.doc.evir.hu/doku.php/evir:torzsadatok:penzugyi:torzs_penzugy" text:style-name="Internet_20_link" text:visited-style-name="Visited_20_Internet_20_Link">Pénzügyi törzsadat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9:31</meta:creation-date>
    <dc:creator>Generated</dc:creator>
    <dc:date>2026-08-10T06::49:31</dc:date>
    <dc:language>en-US</dc:language>
    <meta:editing-cycles>1</meta:editing-cycles>
    <meta:editing-duration>PT0S</meta:editing-duration>
    <dc:title>evir:bizonylatok:parameterek</dc:title>
  </office:meta>
</office:document-meta>
</file>