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bd3ff6e06991ff2c93b950fd4d5458d.png"/>
  <manifest:file-entry manifest:media-type="image/png" manifest:full-path="Pictures/3957df01799e0782875eb60112f8a052.png"/>
  <manifest:file-entry manifest:media-type="image/png" manifest:full-path="Pictures/a90c289f109211bf99cad5c78002ec2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bizonylatok:bizonylat_storno"/><text:bookmark-start text:name="__RefHeading___bizonylat_sztornozas_1"/><text:bookmark-start text:name="bizonylat_sztornozas"/>Bizonylat sztornózás<text:bookmark-end text:name="__RefHeading___bizonylat_sztornozas_1"/><text:bookmark-end text:name="bizonylat_sztornozas"/></text:h>
      <text:p text:style-name="Text_20_body">Sztornó számla (bizonylat) kiállításával az eredetileg kiállított bizonylatot lehet érvényteleníteni, ha a teljesítés meghiúsul (pl. rossz névre van kiállítva a bizonylat, vevő nem fogadja be a számlát, stb.). </text:p>
      <text:h text:style-name="Heading_20_3" text:outline-level="3"><text:bookmark-start text:name="__RefHeading___sztornozas_elinditasa_listabol_2"/><text:bookmark-start text:name="sztornozas_elinditasa_listabol"/>Sztornózás elindítása listából<text:bookmark-end text:name="__RefHeading___sztornozas_elinditasa_listabol_2"/><text:bookmark-end text:name="sztornozas_elinditasa_listabol"/></text:h>
      <text:list text:style-name="Numbering_20_1" text:continue-numbering="false">
        <text:list-item>
          <text:p text:style-name="Numbering_20_1_Content_First"> PÉLDÁUL a <text:span text:style-name="Strong_20_Emphasis">Számlázás</text:span></text:p>
        </text:list-item>
        <text:list-item>
          <text:p text:style-name="Numbering_20_1_Content"> <text:span text:style-name="Strong_20_Emphasis">Számlalista</text:span> menüpontra kattintva megjelenik a számlák listája.    <text:line-break/><text:span text:style-name="Strong_20_Emphasis">Egyéb bizonylatok sztornózásakor az alábbi listákból érhető el a sztornó funkció:</text:span>  <draw:frame draw:style-name="mediaright" draw:name="0" text:anchor-type="paragraph" draw:z-index="0" svg:width="18.520833333333cm" style:rel-width="100%" svg:height="6.9892590483422cm" style:rel-height="scale"><draw:image xlink:href="Pictures/ebd3ff6e06991ff2c93b950fd4d5458d.png" xlink:type="simple" xlink:show="embed" xlink:actuate="onLoad"/></draw:frame></text:p>
          <text:list text:style-name="List_20_1">
            <text:list-item>
              <text:p text:style-name="List_20_1_Content"> <text:span text:style-name="Source_20_Text">Munkalap → Listák → Összes</text:span></text:p>
            </text:list-item>
            <text:list-item>
              <text:p text:style-name="List_20_1_Content"> <text:span text:style-name="Source_20_Text">Proforma számla → Proforma lista</text:span></text:p>
            </text:list-item>
            <text:list-item>
              <text:p text:style-name="List_20_1_Content"> <text:span text:style-name="Source_20_Text">Raktár → Listák →</text:span></text:p>
              <text:list text:style-name="List_20_1">
                <text:list-item>
                  <text:p text:style-name="List_20_1_Content"> <text:span text:style-name="Source_20_Text">Bevét. szállítólevélről lista</text:span></text:p>
                </text:list-item>
                <text:list-item>
                  <text:p text:style-name="List_20_1_Content"> <text:span text:style-name="Source_20_Text">Bevét. számláról lista</text:span> </text:p>
                </text:list-item>
              </text:list>
            </text:list-item>
            <text:list-item>
              <text:p text:style-name="List_20_1_Content"> <text:span text:style-name="Source_20_Text">Szállítólevél → Szállítólevél lista</text:span></text:p>
            </text:list-item>
          </text:list>
        </text:list-item>
        <text:list-item>
          <text:p text:style-name="Numbering_20_1_Content"> A sztornózandó bizonylat sorára kell kattintani.</text:p>
        </text:list-item>
        <text:list-item>
          <text:p text:style-name="Numbering_20_1_Content"> A bizonylat adatainak oldalán a <text:a xlink:type="simple" xlink:href="https://www.doc.evir.hu/doku.php/evir:alapok:felepites_mukodes" text:style-name="Internet_20_link" text:visited-style-name="Visited_20_Internet_20_Link">navigációs részen</text:a> megjelenő <text:span text:style-name="Source_20_Text">Sztornó</text:span> szövegre vagy a  <text:a xlink:type="simple" xlink:href="https://www.doc.evir.hu/doku.php/evir:alapok:ikonok" text:style-name="Internet_20_link" text:visited-style-name="Visited_20_Internet_20_Link">ikonra</text:a> kell kattintani és megjelenik a <text:span text:style-name="Strong_20_Emphasis"><text:a xlink:type="simple" xlink:href="https://www.doc.evir.hu/doku.php/evir:bizonylatok:storno_bizonylat_keszites" text:style-name="Internet_20_link" text:visited-style-name="Visited_20_Internet_20_Link">Számla storno</text:a></text:span> űrlap, ahol a sztornózás művelete elvégezhető. <text:line-break/><text:span text:style-name="Strong_20_Emphasis">Egyéb bizonylatok esetén:</text:span></text:p>
          <text:list text:style-name="Numbering_20_1">
            <text:list-item>
              <text:p text:style-name="Numbering_20_1_Content"> Munkalap storno</text:p>
            </text:list-item>
            <text:list-item>
              <text:p text:style-name="Numbering_20_1_Content"> Proforma storno</text:p>
            </text:list-item>
            <text:list-item>
              <text:p text:style-name="Numbering_20_1_Content"> Bevételezés számláról storno</text:p>
            </text:list-item>
            <text:list-item>
              <text:p text:style-name="Numbering_20_1_Content"> Bevételezés szállítóról storno</text:p>
            </text:list-item>
            <text:list-item>
              <text:p text:style-name="Numbering_20_1_Content_Last"> Szállítólevél storno <text:line-break/><text:line-break/><draw:frame draw:style-name="mediaright" draw:name="1" text:anchor-type="paragraph" draw:z-index="1" svg:width="18.520833333333cm" style:rel-width="100%" svg:height="12.422167425392cm" style:rel-height="scale"><draw:image xlink:href="Pictures/3957df01799e0782875eb60112f8a052.png" xlink:type="simple" xlink:show="embed" xlink:actuate="onLoad"/></draw:frame>   </text:p>
            </text:list-item>
          </text:list>
        </text:list-item>
      </text:list>
      <text:p text:style-name="Text_20_body"><text:line-break/><text:line-break/><text:span text:style-name=""/> Ha nem lehet a <text:span text:style-name="Source_20_Text">Sztornó</text:span> szövegre/ikonra kattintani, akkor a bizonylat nem sztornózható (mert pl. már korábban sztornózva lett). </text:p>
      <text:p text:style-name="Horizontal_20_Line"/>
      <text:h text:style-name="Heading_20_3" text:outline-level="3"><text:bookmark-start text:name="__RefHeading___sztornozas_elinditasa_menuebol_3"/><text:bookmark-start text:name="sztornozas_elinditasa_menuebol"/>Sztornózás elindítása menüből<text:bookmark-end text:name="__RefHeading___sztornozas_elinditasa_menuebol_3"/><text:bookmark-end text:name="sztornozas_elinditasa_menuebol"/></text:h>
      <text:p text:style-name="Text_20_body"><draw:frame draw:style-name="mediaright" draw:name="2" text:anchor-type="paragraph" draw:z-index="2" svg:width="18.520833333333cm" style:rel-width="100%" svg:height="8.9653199291856cm" style:rel-height="scale"><draw:image xlink:href="Pictures/a90c289f109211bf99cad5c78002ec26.png" xlink:type="simple" xlink:show="embed" xlink:actuate="onLoad"/></draw:frame></text:p>
      <text:list text:style-name="Numbering_20_1" text:continue-numbering="false">
        <text:list-item>
          <text:p text:style-name="Numbering_20_1_Content_First"> PÉLDÁUL a <text:span text:style-name="Strong_20_Emphasis">Számlázás</text:span>,</text:p>
        </text:list-item>
        <text:list-item>
          <text:p text:style-name="Numbering_20_1_Content"> <text:span text:style-name="Strong_20_Emphasis">Számla storno</text:span> menüpontra kattintva lehet elindítani menüből a sztornó funkciót. <text:line-break/><text:span text:style-name="Strong_20_Emphasis">Egyéb bizonylatok sztornózásakor az alábbi menüpontokból érhető el a sztornó funkció:</text:span></text:p>
          <text:list text:style-name="List_20_1">
            <text:list-item>
              <text:p text:style-name="List_20_1_Content"> <text:span text:style-name="Source_20_Text">Munkalap → Munkalap storno</text:span></text:p>
            </text:list-item>
            <text:list-item>
              <text:p text:style-name="List_20_1_Content"> <text:span text:style-name="Source_20_Text">Proforma számla → Proforma számla storno</text:span></text:p>
            </text:list-item>
            <text:list-item>
              <text:p text:style-name="List_20_1_Content"> <text:span text:style-name="Source_20_Text">Raktár →</text:span></text:p>
              <text:list text:style-name="List_20_1">
                <text:list-item>
                  <text:p text:style-name="List_20_1_Content"> <text:span text:style-name="Source_20_Text">Bevételezés szállítóról storno</text:span></text:p>
                </text:list-item>
                <text:list-item>
                  <text:p text:style-name="List_20_1_Content"> <text:span text:style-name="Source_20_Text">Bevételezés számláról storno</text:span></text:p>
                </text:list-item>
              </text:list>
            </text:list-item>
            <text:list-item>
              <text:p text:style-name="List_20_1_Content"> <text:span text:style-name="Source_20_Text">Szállítólevél → Szállítólevél storno</text:span></text:p>
            </text:list-item>
            <text:list-item>
              <text:p text:style-name="List_20_1_Content"> <text:span text:style-name="Source_20_Text">Számlázás → Számla storno</text:span></text:p>
            </text:list-item>
          </text:list>
        </text:list-item>
        <text:list-item>
          <text:p text:style-name="Numbering_20_1_Content"> A bizonylatszám megadása után a </text:p>
        </text:list-item>
        <text:list-item>
          <text:p text:style-name="Numbering_20_1_Content_Last"> <text:span text:style-name=""><text:span text:style-name="Strong_20_Emphasis">| <text:span text:style-name="">Tovább</text:span> |</text:span></text:span> gombra kell kattintani és megjelenik a <text:span text:style-name="Strong_20_Emphasis"><text:a xlink:type="simple" xlink:href="https://www.doc.evir.hu/doku.php/evir:bizonylatok:storno_bizonylat_keszites" text:style-name="Internet_20_link" text:visited-style-name="Visited_20_Internet_20_Link">Számla storno</text:a></text:span> űrlap, ahol a sztornózás művelete elvégezhető.</text:p>
        </text:list-item>
      </text:list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:szamlazas:szamla_helyesbites_storno" text:style-name="Internet_20_link" text:visited-style-name="Visited_20_Internet_20_Link">Számla helyesbítés, sztornó</text:a></text:p>
        </text:list-item>
        <text:list-item>
          <text:p text:style-name="List_20_1_Content"> <text:a xlink:type="simple" xlink:href="https://www.doc.evir.hu/doku.php/evir:szamlazas:helyesbito_szamla" text:style-name="Internet_20_link" text:visited-style-name="Visited_20_Internet_20_Link">Helyesbítő számla</text:a></text:p>
        </text:list-item>
        <text:list-item>
          <text:p text:style-name="List_20_1_Content_Last"> <text:a xlink:type="simple" xlink:href="https://www.doc.evir.hu/doku.php/evir:bizonylatok:bizonylat_keszites" text:style-name="Internet_20_link" text:visited-style-name="Visited_20_Internet_20_Link">Bizonylat készít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6:47</meta:creation-date>
    <dc:creator>Generated</dc:creator>
    <dc:date>2026-08-10T06::56:47</dc:date>
    <dc:language>en-US</dc:language>
    <meta:editing-cycles>1</meta:editing-cycles>
    <meta:editing-duration>PT0S</meta:editing-duration>
    <dc:title>evir:bizonylatok:bizonylat_storno</dc:title>
  </office:meta>
</office:document-meta>
</file>