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ec140a2c56de0eb165b79c2a5af09a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arajanlat:ajanlat"/><text:bookmark-start text:name="__RefHeading___arajanlat_1"/><text:bookmark-start text:name="arajanlat"/>Árajánlat<text:bookmark-end text:name="__RefHeading___arajanlat_1"/><text:bookmark-end text:name="arajanlat"/></text:h>
      <text:p text:style-name="Text_20_body"><draw:frame draw:style-name="mediaright" draw:name="0" text:anchor-type="paragraph" draw:z-index="0" svg:width="18.520833333333cm" style:rel-width="100%" svg:height="15.062227668845cm" style:rel-height="scale"><draw:image xlink:href="Pictures/1ec140a2c56de0eb165b79c2a5af09aa.png" xlink:type="simple" xlink:show="embed" xlink:actuate="onLoad"/></draw:frame></text:p>
      <text:p text:style-name="Text_20_body">A rendszerrel az adatbázisban található adatok alapján lehet árajánlatokat készíteni, amelyekből egyszerűen generálható <text:a xlink:type="simple" xlink:href="https://www.doc.evir.hu/doku.php/evir:rendeles:vevoi:vevoi_rendeles" text:style-name="Internet_20_link" text:visited-style-name="Visited_20_Internet_20_Link">vevői rendelés</text:a>.</text:p>
      <text:h text:style-name="Heading_20_4" text:outline-level="4"><text:bookmark-start text:name="__RefHeading___az_ajanlat_keszitesenek_lepesei_2"/><text:bookmark-start text:name="az_ajanlat_keszitesenek_lepesei"/>Az ajánlat készítésének lépései:<text:bookmark-end text:name="__RefHeading___az_ajanlat_keszitesenek_lepesei_2"/><text:bookmark-end text:name="az_ajanlat_keszitesenek_lepesei"/></text:h>
      <text:list text:style-name="Numbering_20_1" text:continue-numbering="false">
        <text:list-item>
          <text:p text:style-name="Numbering_20_1_Content_First"> Ajánlat készítés elindítása az <text:span text:style-name="Strong_20_Emphasis">Árajánlatok</text:span> majd, azon belül</text:p>
        </text:list-item>
        <text:list-item>
          <text:p text:style-name="Numbering_20_1_Content"> <text:span text:style-name="Strong_20_Emphasis">Ajánlat készítés</text:span> menüpontra kattintva.</text:p>
        </text:list-item>
        <text:list-item>
          <text:p text:style-name="Numbering_20_1_Content"> <text:a xlink:type="simple" xlink:href="https://www.doc.evir.hu/doku.php/evir:bizonylatok:partner_adatok" text:style-name="Internet_20_link" text:visited-style-name="Visited_20_Internet_20_Link">Partner kiválasztása</text:a></text:p>
        </text:list-item>
        <text:list-item>
          <text:p text:style-name="Numbering_20_1_Content"> <text:a xlink:type="simple" xlink:href="https://www.doc.evir.hu/doku.php/evir:bizonylatok:parameterek" text:style-name="Internet_20_link" text:visited-style-name="Visited_20_Internet_20_Link">Paraméterek</text:a> megadása:</text:p>
          <text:list text:style-name="Numbering_20_1">
            <text:list-item>
              <text:p text:style-name="Numbering_20_1_Content"> Dátum (Nem módosítható, a rendszer állítja be)</text:p>
            </text:list-item>
            <text:list-item>
              <text:p text:style-name="Numbering_20_1_Content"> Fizetési mód kiválasztása</text:p>
            </text:list-item>
            <text:list-item>
              <text:p text:style-name="Numbering_20_1_Content"> Érvényesség dátuma</text:p>
            </text:list-item>
            <text:list-item>
              <text:p text:style-name="Numbering_20_1_Content"> Árkategória kiválasztása</text:p>
            </text:list-item>
          </text:list>
        </text:list-item>
        <text:list-item>
          <text:p text:style-name="Numbering_20_1_Content"> <text:a xlink:type="simple" xlink:href="https://www.doc.evir.hu/doku.php/evir:bizonylatok:megjegyzes" text:style-name="Internet_20_link" text:visited-style-name="Visited_20_Internet_20_Link">Megjegyzés</text:a> írása</text:p>
        </text:list-item>
        <text:list-item>
          <text:p text:style-name="Numbering_20_1_Content"> <text:span text:style-name="Strong_20_Emphasis"><text:a xlink:type="simple" xlink:href="https://www.doc.evir.hu/doku.php/evir:bizonylatok:tetelek_hozzaadasa" text:style-name="Internet_20_link" text:visited-style-name="Visited_20_Internet_20_Link">Tételek hozzáadás</text:a>ának ismétlése</text:span> egészen addig, ameddig az összes kívánt tétel szerepel a bizonylaton:</text:p>
          <text:list text:style-name="Numbering_20_1">
            <text:list-item>
              <text:p text:style-name="Numbering_20_1_Content"> <text:span text:style-name=""><text:span text:style-name="Strong_20_Emphasis">| <text:span text:style-name="">Termék cikktörzsből</text:span> |</text:span></text:span>  Ha van a <text:a xlink:type="simple" xlink:href="https://www.doc.evir.hu/doku.php/evir:torzsadatok:raktar:torzs_raktar" text:style-name="Internet_20_link" text:visited-style-name="Visited_20_Internet_20_Link">raktártörzsben</text:a> kiválasztott <text:span text:style-name="Emphasis">Főraktár</text:span>, akkor a tétellista utolsó oszlopában mutatja a készletinformációt.</text:p>
            </text:list-item>
            <text:list-item>
              <text:p text:style-name="Numbering_20_1_Content"> <text:span text:style-name=""><text:span text:style-name="Strong_20_Emphasis">| <text:span text:style-name="">Termék készletről</text:span> |</text:span></text:span> gombbal a <text:a xlink:type="simple" xlink:href="https://www.doc.evir.hu/doku.php/evir:torzsadatok:raktar:torzs_raktar" text:style-name="Internet_20_link" text:visited-style-name="Visited_20_Internet_20_Link">raktártörzsben</text:a> kiválasztott <text:span text:style-name="Emphasis">Főraktár</text:span> készletét mutatja a funkció, ugyanúgy mint a <text:span text:style-name="Emphasis">Termék cikktörzsből</text:span> gomb esetén. Viszont ebben az esetben figyelmeztet a program a főraktár, vagy telephely beállításra. <text:line-break/><text:span text:style-name=""/> Ajánlat készítéskor nem történik készlet foglalás, raktármozgás az raktárkészlet adatok csak tájékoztató jellegűek!</text:p>
            </text:list-item>
            <text:list-item>
              <text:p text:style-name="Numbering_20_1_Content"> <text:span text:style-name=""><text:span text:style-name="Strong_20_Emphasis">| <text:span text:style-name="">Korábbi ajánlat</text:span> |</text:span></text:span> egy korábbi ajánlat tételeinek betöltése új ajánlat vagy módozat készítés céljából.</text:p>
            </text:list-item>
          </text:list>
        </text:list-item>
        <text:list-item>
          <text:p text:style-name="Numbering_20_1_Content_Last"> <text:span text:style-name=""><text:span text:style-name="Strong_20_Emphasis">| <text:span text:style-name="">Felvesz</text:span> |</text:span></text:span> <text:a xlink:type="simple" xlink:href="https://www.doc.evir.hu/doku.php/evir:alapok:funkcio_gombok" text:style-name="Internet_20_link" text:visited-style-name="Visited_20_Internet_20_Link">gomb</text:a> hatására elkészül az árajánlatot tartalmazó <text:a xlink:type="simple" xlink:href="https://www.doc.evir.hu/doku.php/evir:fogalmak:nyomtatas" text:style-name="Internet_20_link" text:visited-style-name="Visited_20_Internet_20_Link">PDF dokumentum</text:a>, melyet a böngésző jelenít meg.</text:p>
        </text:list-item>
      </text:list>
      <text:p text:style-name="Text_20_body">Az elkészült ajánlatot vagy ajánlatokat el lehet küldeni a partnernek.</text:p>
      <text:p text:style-name="Text_20_body">A korábban készült ajánlatokat meg lehet nézni az <text:span text:style-name="Source_20_Text">Árajánlatok → Ajánlatlista</text:span> menüpontból elindulva a listában. <text:line-break/>
Az <text:span text:style-name="Source_20_Text">Árajánlatok→Ajánlat tételeknél</text:span> pedig részletesen megtekinthető minden <text:a xlink:type="simple" xlink:href="https://www.doc.evir.hu/doku.php/evir:torzsadatok:cikktorzs:termekek" text:style-name="Internet_20_link" text:visited-style-name="Visited_20_Internet_20_Link">termék</text:a>/<text:a xlink:type="simple" xlink:href="https://www.doc.evir.hu/doku.php/evir:torzsadatok:cikktorzs:szolgaltatasok" text:style-name="Internet_20_link" text:visited-style-name="Visited_20_Internet_20_Link">szolgáltatás</text:a>, melyre előzetesen ajánlatot készítettünk.</text:p>
      <text:p text:style-name="Text_20_body"><text:span text:style-name="Source_20_Text">Árajánlatok→Listák</text:span>: megtekinthetőek az ajánlatok még érvényben lévő - aktív, lejárt, vagy lezárt kategóriák szerint. </text:p>
      <text:p text:style-name="Text_20_body"><text:span text:style-name="Source_20_Text">Félbehagyott ajánlatok</text:span>  <text:a xlink:type="simple" xlink:href="https://www.doc.evir.hu/doku.php/evir:bizonylatok:felbehagyott_bizonylat" text:style-name="Internet_20_link" text:visited-style-name="Visited_20_Internet_20_Link">Félbehagyott bizonylat</text:a></text:p>
      <text:p text:style-name="Horizontal_20_Line"/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A bizonylat készítésről általánosságban itt lehet olvasni: <text:a xlink:type="simple" xlink:href="https://www.doc.evir.hu/doku.php/evir:bizonylatok:bizonylat_keszites" text:style-name="Internet_20_link" text:visited-style-name="Visited_20_Internet_20_Link">Bizonylat készítés</text:a>.</text:p>
        </text:list-item>
        <text:list-item>
          <text:p text:style-name="List_20_1_Content"> <text:a xlink:type="simple" xlink:href="https://www.doc.evir.hu/doku.php/evir:rendszer:beallitasok:ajanlat" text:style-name="Internet_20_link" text:visited-style-name="Visited_20_Internet_20_Link">Rendszerbeállítások</text:a></text:p>
        </text:list-item>
        <text:list-item>
          <text:p text:style-name="List_20_1_Content_Last"> <text:a xlink:type="simple" xlink:href="https://www.doc.evir.hu/doku.php/evir:szamlazas:szamla" text:style-name="Internet_20_link" text:visited-style-name="Visited_20_Internet_20_Link">Számlázá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5::46:42</meta:creation-date>
    <dc:creator>Generated</dc:creator>
    <dc:date>2026-08-10T05::46:42</dc:date>
    <dc:language>en-US</dc:language>
    <meta:editing-cycles>1</meta:editing-cycles>
    <meta:editing-duration>PT0S</meta:editing-duration>
    <dc:title>evir:arajanlat:ajanlat</dc:title>
  </office:meta>
</office:document-meta>
</file>