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3e5a6bb6e54399e25a90b1f2eea4de.png"/>
  <manifest:file-entry manifest:media-type="image/png" manifest:full-path="Pictures/fb562f732bc7ef1598663d7853bbd1a9.png"/>
  <manifest:file-entry manifest:media-type="image/png" manifest:full-path="Pictures/839bc7e9503b4502a2a8ddb820e3e61f.png"/>
  <manifest:file-entry manifest:media-type="image/png" manifest:full-path="Pictures/95dd9f3c2f998f2e7528a059f3a2a8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lapok:listak"/><text:bookmark-start text:name="__RefHeading___listak_1"/><text:bookmark-start text:name="listak"/>Listák<text:bookmark-end text:name="__RefHeading___listak_1"/><text:bookmark-end text:name="listak"/></text:h>
      <text:p text:style-name="Text_20_body">Az eVIR egyik legfontosabb erőssége a lista kezelő motor, ami mindegyik modullal kapcsolatban van, mindegyik modul adatait listázza, kereshetővé teszi.
A lista tetején van egy navigációs rész, ahol az általános funkciók mellett egyedi és speciális funkciók és elérhetőek.</text:p>
      <text:p text:style-name="Horizontal_20_Line"/>
      <text:p text:style-name="Text_20_body"><draw:frame draw:style-name="mediaright" draw:name="0" text:anchor-type="paragraph" draw:z-index="0" svg:width="18.520833333333cm" style:rel-width="100%" svg:height="4.2232218683652cm" style:rel-height="scale"><draw:image xlink:href="Pictures/da3e5a6bb6e54399e25a90b1f2eea4de.png" xlink:type="simple" xlink:show="embed" xlink:actuate="onLoad"/></draw:frame> </text:p>
      <text:p text:style-name="Text_20_body">  A <text:span text:style-name="Strong_20_Emphasis">Rendszer → Beállítások → <text:a xlink:type="simple" xlink:href="https://www.doc.evir.hu/doku.php/evir:rendszer:beallitasok:beallitasok" text:style-name="Internet_20_link" text:visited-style-name="Visited_20_Internet_20_Link">Rendszerbeállítások</text:a></text:span> menüpont alatt az összes felhasználó számára, <text:line-break/>
a <text:span text:style-name="Strong_20_Emphasis">Rendszer → Fehasználói fiók → <text:a xlink:type="simple" xlink:href="https://www.doc.evir.hu/doku.php/evir:rendszer:felhasznaloi_fiok:felhasznaloi_fiok" text:style-name="Internet_20_link" text:visited-style-name="Visited_20_Internet_20_Link">Saját beállítások</text:a></text:span> menüpont alatt a bejelentkezett felhasználó számára <text:line-break/>
a <text:span text:style-name="Strong_20_Emphasis"><text:a xlink:type="simple" xlink:href="https://www.doc.evir.hu/doku.php/evir:rendszer:beallitasok:megjelenites_rendszer" text:style-name="Internet_20_link" text:visited-style-name="Visited_20_Internet_20_Link">Megjelenítés - rendszer</text:a></text:span> területen a <text:span text:style-name="Source_20_Text">Navigációs és funkció ikonok beállítása</text:span> mezőben beállítható, hogy <text:a xlink:type="simple" xlink:href="https://www.doc.evir.hu/doku.php/evir:alapok:ikonok" text:style-name="Internet_20_link" text:visited-style-name="Visited_20_Internet_20_Link">ikonként</text:a> vagy szövegesen jelenjenek meg a gombok.</text:p>
      <text:p text:style-name="Horizontal_20_Line"/>
      <text:p text:style-name="Text_20_body"><draw:frame draw:style-name="mediaright" draw:name="1" text:anchor-type="paragraph" draw:z-index="1" svg:width="18.520833333333cm" style:rel-width="100%" svg:height="4.2250159303314cm" style:rel-height="scale"><draw:image xlink:href="Pictures/fb562f732bc7ef1598663d7853bbd1a9.png" xlink:type="simple" xlink:show="embed" xlink:actuate="onLoad"/></draw:frame></text:p>
      <text:h text:style-name="Heading_20_3" text:outline-level="3"><text:bookmark-start text:name="__RefHeading___funkciok_2"/><text:bookmark-start text:name="funkciok"/>Funkciók<text:bookmark-end text:name="__RefHeading___funkciok_2"/><text:bookmark-end text:name="funkciok"/></text:h>
      <text:list text:style-name="Numbering_20_1" text:continue-numbering="false">
        <text:list-item>
          <text:p text:style-name="Numbering_20_1_Content_First"> <text:span text:style-name="Source_20_Text"><text:span text:style-name="Strong_20_Emphasis">Gyorskereső</text:span></text:span>: gyorskeresés a listában.</text:p>
        </text:list-item>
        <text:list-item>
          <text:p text:style-name="Numbering_20_1_Content"> <text:span text:style-name="Source_20_Text"><text:span text:style-name="Strong_20_Emphasis">Előző oldal    Következő oldal    Első oldal    Utolsó oldal</text:span></text:span> funkciók több oldalas listák esetében érhetőek el, és a lista oldalai között lehet velük lapozgatni.</text:p>
        </text:list-item>
        <text:list-item>
          <text:p text:style-name="Numbering_20_1_Content"> <text:span text:style-name="Source_20_Text"><text:span text:style-name="Strong_20_Emphasis">Keresőmező</text:span></text:span>: a lista fölött megjelenik a részletes keresésre szolgáló <text:a xlink:type="simple" xlink:href="#__RefHeading___reszletes_kereso_3" text:style-name="Local_20_link" text:visited-style-name="Visited_20_Local_20_Link">keresősáv</text:a>.</text:p>
        </text:list-item>
        <text:list-item>
          <text:p text:style-name="Numbering_20_1_Content"> <text:span text:style-name="Source_20_Text"><text:span text:style-name="Strong_20_Emphasis">Oszlopok szerkesztése</text:span></text:span>: megfelelő jogosultság esetén lehetőség van a lista oszlopainak eltüntetésere, új oszlop hozzáadására, oszlopok sorrendjének módosítására, a módosított listák elmentésére privát vagy publikus módon. </text:p>
        </text:list-item>
        <text:list-item>
          <text:p text:style-name="Numbering_20_1_Content"> <text:span text:style-name="Source_20_Text"><text:span text:style-name="Strong_20_Emphasis">Összesítés</text:span></text:span>: amennyiben a lista tartalmaz numerikus oszlopokat, akkor a rendszer képes az oszlopban szereplő adatok összeadására. <text:line-break/>Fontos tudni, hogy a rendszer nem értelmezi az adatot, csupán a műveletet végzi el, tehát előfordulhat, hogy olyan oszlopokat is összegez, amelynek felhasználói szemmel nem túl sok értelme van.</text:p>
        </text:list-item>
        <text:list-item>
          <text:p text:style-name="Numbering_20_1_Content"> <text:span text:style-name="Source_20_Text"><text:span text:style-name="Strong_20_Emphasis">Teljes lista</text:span></text:span>: oldalakra szabdalt megjelenítés helyett egyetlen, az összes sort tartalmazó listát ad vissza. Óvatosan kell ezzel a funkcióval bánni, mert a megjelenítés egyes böngészőknek nehézséget okozhat túl sok adat esetén.</text:p>
        </text:list-item>
        <text:list-item>
          <text:p text:style-name="Numbering_20_1_Content"> <text:span text:style-name="Source_20_Text"><text:span text:style-name="Strong_20_Emphasis"><text:a xlink:type="simple" xlink:href="https://www.doc.evir.hu/doku.php/evir:tomeges_muveletek:csv_xlsx_json_export" text:style-name="Internet_20_link" text:visited-style-name="Visited_20_Internet_20_Link">Export</text:a></text:span></text:span>: A exportálás paramétereit a <text:span text:style-name="Source_20_Text">Rendszer → Beállítások → <text:a xlink:type="simple" xlink:href="https://www.doc.evir.hu/doku.php/evir:rendszer:beallitasok:beallitasok" text:style-name="Internet_20_link" text:visited-style-name="Visited_20_Internet_20_Link">Rendszerbeállítások</text:a></text:span> menüpontban az <text:span text:style-name="Strong_20_Emphasis"><text:a xlink:type="simple" xlink:href="https://www.doc.evir.hu/doku.php/evir:rendszer:beallitasok:export_import" text:style-name="Internet_20_link" text:visited-style-name="Visited_20_Internet_20_Link">Export/import</text:a></text:span> területen lehet állítani.</text:p>
          <text:list text:style-name="Numbering_20_1">
            <text:list-item>
              <text:p text:style-name="Numbering_20_1_Content"> <text:span text:style-name="Strong_20_Emphasis">CSV</text:span>: a teljes listát CSV formátumú táblázatként tölti le. </text:p>
            </text:list-item>
            <text:list-item>
              <text:p text:style-name="Numbering_20_1_Content"> <text:span text:style-name="Strong_20_Emphasis">XLSX</text:span> a teljes listát XLSX formátumú táblázatként tölti le.</text:p>
            </text:list-item>
            <text:list-item>
              <text:p text:style-name="Numbering_20_1_Content"> <text:span text:style-name="Strong_20_Emphasis">JSON</text:span> a teljes listát JSON formátumú adatszerkezetbe tölti le.</text:p>
            </text:list-item>
          </text:list>
        </text:list-item>
        <text:list-item>
          <text:p text:style-name="Numbering_20_1_Content"> <text:span text:style-name="Source_20_Text"><text:span text:style-name="Strong_20_Emphasis">Utolsó feltétel törlése</text:span></text:span>: keresés után az utolsó szűrési feltétel visszavonása, azaz a listának egy szűréssel korábbi állapotba való visszatérése</text:p>
        </text:list-item>
        <text:list-item>
          <text:p text:style-name="Numbering_20_1_Content"> <text:span text:style-name="Source_20_Text"><text:span text:style-name="Strong_20_Emphasis">Összes feltétel törlése</text:span></text:span>: A lista eredeti állapotába történő visszatérés. Egyenértékű a listát indító menüpontra való kattintással.</text:p>
        </text:list-item>
        <text:list-item>
          <text:p text:style-name="Numbering_20_1_Content"> <text:span text:style-name="Source_20_Text"><text:span text:style-name="Strong_20_Emphasis">Új</text:span></text:span>: amennyiben a listához tartozó modul esetében van értelme, akkor új egyedet hoz létre (pl. új számla, új taszk, új szolgáltatás, stb.)</text:p>
        </text:list-item>
        <text:list-item>
          <text:p text:style-name="Numbering_20_1_Content_Last"> <text:span text:style-name="Source_20_Text"><text:span text:style-name="Strong_20_Emphasis">Nyomtatás</text:span></text:span>: a listát egy új ablakban nyomtatási nézetként adja vissza, azaz mindenféle formázástól,  színezéstől, stb. mentesen a lehető legegyszerűbb formában, ami nyomtatóra küldhető. <text:line-break/><text:line-break/><text:span text:style-name="Strong_20_Emphasis">Egyéb lehetséges gombok:</text:span></text:p>
        </text:list-item>
      </text:list>
      <text:list text:style-name="List_20_1" text:continue-numbering="false">
        <text:list-item>
          <text:p text:style-name="List_20_1_Content_First"> <text:span text:style-name="Source_20_Text"><text:span text:style-name="Strong_20_Emphasis">Módosítás</text:span></text:span>: amennyiben az adott modul esetében van értelme, akkor módosítás funkciót indít el (pl. cég módosítása, termék módosítása, stb.) </text:p>
        </text:list-item>
        <text:list-item>
          <text:p text:style-name="List_20_1_Content"> <text:span text:style-name="Source_20_Text"><text:span text:style-name="Strong_20_Emphasis">Törlés</text:span></text:span>: amennyiben értelmezhető, akkor törlési funkciót indít el (pl. partner törlése, termék törlése, stb.)</text:p>
        </text:list-item>
        <text:list-item>
          <text:p text:style-name="List_20_1_Content_Last"> <text:span text:style-name="Source_20_Text"><text:span text:style-name="Strong_20_Emphasis">Lista</text:span></text:span>: amennyiben az adott modulnál van értelme, lista funkciót indít el.</text:p>
        </text:list-item>
      </text:list>
      <text:p text:style-name="Horizontal_20_Line"/>
      <text:h text:style-name="Heading_20_3" text:outline-level="3"><text:bookmark-start text:name="__RefHeading___reszletes_kereso_3"/><text:bookmark-start text:name="reszletes_kereso"/>Részletes kereső<text:bookmark-end text:name="__RefHeading___reszletes_kereso_3"/><text:bookmark-end text:name="reszletes_kereso"/></text:h>
      <text:p text:style-name="Text_20_body"><draw:frame draw:style-name="mediaright" draw:name="2" text:anchor-type="paragraph" draw:z-index="2" svg:width="18.520833333333cm" style:rel-width="100%" svg:height="10.477420065458cm" style:rel-height="scale"><draw:image xlink:href="Pictures/839bc7e9503b4502a2a8ddb820e3e61f.png" xlink:type="simple" xlink:show="embed" xlink:actuate="onLoad"/></draw:frame></text:p>
      <text:p text:style-name="Text_20_body">A navigációs rész alatt található a keresősáv, aminek a segítségével van lehetőség a lista szűrésére. <text:line-break/>
<text:span text:style-name=""/> Fontos tudnivaló, hogy rekurzív keresés történik, azaz minden esetben az előzőleg végrehajtott keresés eredményében történik a következő szűrés.</text:p>
      <text:list text:style-name="Numbering_20_1" text:continue-numbering="false">
        <text:list-item>
          <text:p text:style-name="Numbering_20_1_Content_First"> <text:span text:style-name="Strong_20_Emphasis">Keresőmező</text:span>: A gombra kattintva a lista fölött megjelenik a <text:span text:style-name="Strong_20_Emphasis">Részletes kereső</text:span> terület.</text:p>
        </text:list-item>
        <text:list-item>
          <text:p text:style-name="Numbering_20_1_Content"> <text:span text:style-name="Strong_20_Emphasis">Keresés mezője</text:span>: A megjelenített lista oszlopait tartalmazza a legördülő mező. Ki kell választani melyik mezőre szeretnénk elvégezni a keresést!.</text:p>
        </text:list-item>
        <text:list-item>
          <text:p text:style-name="Numbering_20_1_Content"> <text:span text:style-name="Strong_20_Emphasis">Keresési algoritmus</text:span>: Előre meghatározott feltételek, amelyek a következők:</text:p>
          <text:list text:style-name="List_20_1">
            <text:list-item>
              <text:p text:style-name="List_20_1_Content"> <text:span text:style-name="Source_20_Text">tartalmazza</text:span>: a keresendő adat bárhol és bármilyen módon előfordulhat</text:p>
            </text:list-item>
            <text:list-item>
              <text:p text:style-name="List_20_1_Content"> <text:span text:style-name="Source_20_Text">tartalmazza (ékezet független)</text:span>: bárhol és bármilyen módon előfordulhat a keresendő adat, ráadásul a keresendő adatban szereplő ékezetes betűk között sem tesz különbséget</text:p>
            </text:list-item>
            <text:list-item>
              <text:p text:style-name="List_20_1_Content"> <text:span text:style-name="Source_20_Text">nem tartalmazza</text:span>: a keresendő adat nem fordul elő a keresés mezőjében</text:p>
            </text:list-item>
            <text:list-item>
              <text:p text:style-name="List_20_1_Content"> <text:span text:style-name="Source_20_Text">pontosan egyezik</text:span>:a keresendő adat pontosan egyezik (azaz egyenlő) a keresés mezőjében levő adattal. Tipikusan numerikus adatnál szokás használni.</text:p>
            </text:list-item>
            <text:list-item>
              <text:p text:style-name="List_20_1_Content"> <text:span text:style-name="Source_20_Text">nem egyezik</text:span>: a keresendő adat nem egyezik (azaz nem egyenlő) a keresés mezőjében levő adattal. Tipikusan numerikus adatnál szokás használni.</text:p>
            </text:list-item>
            <text:list-item>
              <text:p text:style-name="List_20_1_Content"> <text:span text:style-name="Source_20_Text">kisebb mint</text:span>:a keresendő adat kisebb (&lt;) mint a keresés mezőjében levő adat. Tipikusan numerikus adatnál szokás használni.</text:p>
            </text:list-item>
            <text:list-item>
              <text:p text:style-name="List_20_1_Content"> <text:span text:style-name="Source_20_Text">nagyobb mint</text:span>:a keresendő adat nagyobb (&gt;) mint a keresés mezőjében levő adat. Tipikusan numerikus adatnál szokás használni.</text:p>
            </text:list-item>
            <text:list-item>
              <text:p text:style-name="List_20_1_Content"> <text:span text:style-name="Source_20_Text">kezdődik</text:span>: a keresendő adat a keresés mezőjében levő adat elején szerepel. Tipikusan szöveges mezőben történő keresésnél szokás használni</text:p>
            </text:list-item>
            <text:list-item>
              <text:p text:style-name="List_20_1_Content"> <text:span text:style-name="Source_20_Text">végződik</text:span>: a keresendő adat a keresés mezőjében levő adat végén szerepel. Tipikusan szöveges mezőben történő keresésnél szokás használni</text:p>
            </text:list-item>
            <text:list-item>
              <text:p text:style-name="List_20_1_Content"> <text:span text:style-name="Source_20_Text">üres</text:span>: a keresés mezője üres, nem tartalmaz adatot (ilyenkor a keresendő adat mezőjének tartalma  mellőzésre kerül)</text:p>
            </text:list-item>
            <text:list-item>
              <text:p text:style-name="List_20_1_Content"> <text:span text:style-name="Source_20_Text">nem üres</text:span>: a keresés mezője nem üres, azaz tartalmaz valamilyen adatot (ilyenkor a keresendő adat mezőjének tartalma  mellőzésre kerül)</text:p>
            </text:list-item>
            <text:list-item>
              <text:p text:style-name="List_20_1_Content"> <text:span text:style-name="Source_20_Text">igaz</text:span>: a keresés mezője logikailag igaz értéket tartalmaz (ilyenkor a keresendő adat mezőjének tartalma  mellőzésre kerül)</text:p>
            </text:list-item>
            <text:list-item>
              <text:p text:style-name="List_20_1_Content"> <text:span text:style-name="Source_20_Text">hamis</text:span>: a keresés mezője logikailag hamis értéket tartalmaz (ilyenkor a keresendő adat mezőjének tartalma  mellőzésre kerül)</text:p>
            </text:list-item>
          </text:list>
        </text:list-item>
        <text:list-item>
          <text:p text:style-name="Numbering_20_1_Content"> A <text:span text:style-name="Strong_20_Emphasis">keresendő adat</text:span> mezőjében is lehet speciális karaktereket használni, ezek pl.:</text:p>
          <text:list text:style-name="List_20_1">
            <text:list-item>
              <text:p text:style-name="List_20_1_Content"> <text:span text:style-name="Source_20_Text">.</text:span> megfelel bármilyen pontosan 1 db karakternek (pl. egy ékezetes betűt lehet helyettesíteni, ha nem ismert, hogy rövid vagy hosszú verziója szerepel az adatbázisban)</text:p>
            </text:list-item>
            <text:list-item>
              <text:p text:style-name="List_20_1_Content"> <text:span text:style-name="Source_20_Text">*</text:span> az előtte álló karakter 0 vagy több példánya</text:p>
            </text:list-item>
            <text:list-item>
              <text:p text:style-name="List_20_1_Content"> <text:span text:style-name="Source_20_Text">?</text:span> az előtte álló karakter 0 vagy 1 példánya</text:p>
            </text:list-item>
            <text:list-item>
              <text:p text:style-name="List_20_1_Content"> <text:span text:style-name="Source_20_Text">+</text:span> az előtte álló karakter 1 vagy több példánya</text:p>
            </text:list-item>
            <text:list-item>
              <text:p text:style-name="List_20_1_Content"> <text:span text:style-name="Source_20_Text">^</text:span> a mező elején keres, hatása megegyezik a <text:span text:style-name="Source_20_Text">kezdődik</text:span> algoritmussal</text:p>
            </text:list-item>
            <text:list-item>
              <text:p text:style-name="List_20_1_Content"> <text:span text:style-name="Source_20_Text">$</text:span> a mező végén keres, hatása megegyezik a <text:span text:style-name="Source_20_Text">végződik</text:span> algoritmussal</text:p>
            </text:list-item>
            <text:list-item>
              <text:p text:style-name="List_20_1_Content"> a legtöbb reguláris kifejezés is eredményesen használható.</text:p>
            </text:list-item>
          </text:list>
        </text:list-item>
        <text:list-item>
          <text:p text:style-name="Numbering_20_1_Content"> A keresés a keresés mezőjének és a keresés algoritmusának kiválasztásával, a keresendő adat megadásával, majd a <text:span text:style-name=""><text:span text:style-name="Strong_20_Emphasis">| <text:span text:style-name=""/> |</text:span></text:span> vagy <text:span text:style-name=""><text:span text:style-name="Strong_20_Emphasis">| <text:span text:style-name="">Keress!</text:span> |</text:span></text:span> gomb megnyomásával történik.</text:p>
        </text:list-item>
        <text:list-item>
          <text:p text:style-name="Numbering_20_1_Content"> A keresősáv alatt található <text:span text:style-name="Strong_20_Emphasis">információ a lista elemeiről</text:span>:</text:p>
          <text:list text:style-name="List_20_1">
            <text:list-item>
              <text:p text:style-name="List_20_1_Content"> ''Sorok száma: X  Oldalak száma: Y  Aktuális oldal: Z  Korábbi szűrések: '', majd ezt követően már maga a lista következik.</text:p>
            </text:list-item>
          </text:list>
        </text:list-item>
        <text:list-item>
          <text:p text:style-name="Numbering_20_1_Content"> A lista sorrendjét az <text:span text:style-name="Strong_20_Emphasis">oszlopok fejléc</text:span>ére kattintva lehet megváltoztatni, ilyenkor a fejlécben az oszlop neve kiemelve jelenik meg egy fel-le mutató ikonnal együtt. Fordított sorrendet ugyanarra az oszlopfejlécre kattintva lehet előidézni.</text:p>
        </text:list-item>
        <text:list-item>
          <text:p text:style-name="Numbering_20_1_Content_Last"> A <text:span text:style-name="Strong_20_Emphasis">lista elemei</text:span>re kattintva az adott modulnak megfelelő funkció hajtódik végre, tipikusan megtekintés, kiválasztás, stb.</text:p>
        </text:list-item>
      </text:list>
      <text:p text:style-name="Horizontal_20_Line"/>
      <text:h text:style-name="Heading_20_3" text:outline-level="3"><text:bookmark-start text:name="__RefHeading___oszlopok_szerkesztese_lista_testreszabasa_4"/><text:bookmark-start text:name="oszlopok_szerkesztese_lista_testreszabasa"/>Oszlopok szerkesztése, lista testreszabása<text:bookmark-end text:name="__RefHeading___oszlopok_szerkesztese_lista_testreszabasa_4"/><text:bookmark-end text:name="oszlopok_szerkesztese_lista_testreszabasa"/></text:h>
      <text:p text:style-name="Text_20_body"><draw:frame draw:style-name="mediaright" draw:name="3" text:anchor-type="paragraph" draw:z-index="3" svg:width="18.520833333333cm" style:rel-width="100%" svg:height="13.100439745509cm" style:rel-height="scale"><draw:image xlink:href="Pictures/95dd9f3c2f998f2e7528a059f3a2a81f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Oszlopok szerkesztése</text:span> gombra kattintva megjelenik a <text:a xlink:type="simple" xlink:href="#__RefHeading___reszletes_kereso_3" text:style-name="Local_20_link" text:visited-style-name="Visited_20_Local_20_Link">részletes kereső</text:a>, mely kiegészül a lista szerkesztéséhez és mentéséhez szükséges űrlappal.</text:p>
        </text:list-item>
        <text:list-item>
          <text:p text:style-name="Numbering_20_1_Content"> <text:span text:style-name="Strong_20_Emphasis">Lista neve</text:span>: Egy tetszőleges név, ilyen névvel látszik majd a lista a navigációs részen, amire kattintani lehet.</text:p>
        </text:list-item>
        <text:list-item>
          <text:p text:style-name="Numbering_20_1_Content"> <text:span text:style-name="Strong_20_Emphasis">Tulajdonos</text:span>: A lista tulajdonosa, azaz ki módosíthatja a lista beállításait. Ha a saját felhasználói név van ott, akkor csak mi, ha pedig „mindenki”, akkor bárki tudja módosítani, akinek van joga a listák testreszabásához.</text:p>
        </text:list-item>
        <text:list-item>
          <text:p text:style-name="Numbering_20_1_Content"> <text:span text:style-name="Strong_20_Emphasis">Láthatóság</text:span>: Kétféle érték közül lehet választani: </text:p>
          <text:list text:style-name="List_20_1">
            <text:list-item>
              <text:p text:style-name="List_20_1_Content"> <text:span text:style-name="Source_20_Text">Privát</text:span> esetben csak mi, a lista készítője láthatja a listát, míg </text:p>
            </text:list-item>
            <text:list-item>
              <text:p text:style-name="List_20_1_Content"> <text:span text:style-name="Source_20_Text">Publikus</text:span> beállítás esetén bárki, aki láthatja az alaplistát is.</text:p>
            </text:list-item>
          </text:list>
        </text:list-item>
        <text:list-item>
          <text:p text:style-name="Numbering_20_1_Content"> <text:span text:style-name="Strong_20_Emphasis">Alapértelmezett</text:span>: Háromféle beállítás létezik:</text:p>
          <text:list text:style-name="List_20_1">
            <text:list-item>
              <text:p text:style-name="List_20_1_Content"> <text:span text:style-name="Source_20_Text">Senkinek</text:span>: ebben az esetben a lista látszik a navigációs részen, csak rákattintva töltődik be.</text:p>
            </text:list-item>
            <text:list-item>
              <text:p text:style-name="List_20_1_Content"> <text:span text:style-name="Source_20_Text">Magamnak</text:span>: ha én indítom el a listát, akkor nekem a testre szabott verzió fog alapértelmezetten megjelenni, a többi felhasználónak viszont az eredeti lista marad látható.</text:p>
            </text:list-item>
            <text:list-item>
              <text:p text:style-name="List_20_1_Content"> <text:span text:style-name="Source_20_Text">Mindenkinek</text:span>: Ez kb. egyenértékű a rendszer szintű alapértelmezetté tétellel, azaz minden felhasználó a testre szabott listát fogja látni amikor belép a listába.</text:p>
            </text:list-item>
          </text:list>
        </text:list-item>
        <text:list-item>
          <text:p text:style-name="Numbering_20_1_Content"> <text:span text:style-name="Strong_20_Emphasis">Oszlop szerkesztése</text:span>: az oszlop tartalmának szerkesztése.</text:p>
        </text:list-item>
        <text:list-item>
          <text:p text:style-name="Numbering_20_1_Content"> <text:span text:style-name="Strong_20_Emphasis">Oszlop törlése</text:span>: az aktuális oszlop megjelenítésének letiltása. Az adatokat nem törli, csak a tartalom nem lesz látható.</text:p>
        </text:list-item>
        <text:list-item>
          <text:p text:style-name="Numbering_20_1_Content"> <text:span text:style-name="Strong_20_Emphasis">Oszlop eltolása eggyel balra</text:span>: az adott oszlopot és a tőle balra lévő oszlopot felcseréli.</text:p>
        </text:list-item>
        <text:list-item>
          <text:p text:style-name="Numbering_20_1_Content"> <text:span text:style-name="Strong_20_Emphasis">Oszlop eltolása eggyel jobbra</text:span>: az adott oszlop és a tőle jobbra lévő oszlop sorrendjének felcserélése.</text:p>
        </text:list-item>
        <text:list-item>
          <text:p text:style-name="Numbering_20_1_Content"> <text:span text:style-name="Strong_20_Emphasis">Új oszlop beszúrása balra</text:span>: ha van hozzáadható oszlop (pl. amit az oszlop törlésével eltávolítottunk), akkor azt az adott oszloptól balra szúrja be.</text:p>
        </text:list-item>
        <text:list-item>
          <text:p text:style-name="Numbering_20_1_Content"> <text:span text:style-name="Strong_20_Emphasis">Új oszlop beszúrása jobbra</text:span>: ha van hozzáadható oszlop, akkor azt az adott oszloptól jobbra adja hozzá.</text:p>
        </text:list-item>
        <text:list-item>
          <text:p text:style-name="Numbering_20_1_Content"> <text:span text:style-name="Strong_20_Emphasis">Beszúráskor megjelenik egy új oszlop</text:span> egy legördülővel, amiből ki lehet választani a beszúrandó oszlop adattípusát.</text:p>
        </text:list-item>
        <text:list-item>
          <text:p text:style-name="Numbering_20_1_Content"> <text:span text:style-name=""><text:span text:style-name="Strong_20_Emphasis">| <text:span text:style-name="">Ok</text:span> |</text:span></text:span> gombra kattintva hozzáadja az oszlopot.</text:p>
        </text:list-item>
        <text:list-item>
          <text:p text:style-name="Numbering_20_1_Content"> <text:span text:style-name=""><text:span text:style-name="Strong_20_Emphasis">| <text:span text:style-name="">Felvesz</text:span> |</text:span></text:span> gombra kattintva elmenti az új egyedi listát.</text:p>
        </text:list-item>
        <text:list-item>
          <text:p text:style-name="Numbering_20_1_Content_Last"> <text:span text:style-name=""><text:span text:style-name="Strong_20_Emphasis">| <text:span text:style-name="">Töröl</text:span> |</text:span></text:span> gombra kattintva törli az egyedi listát. </text:p>
        </text:list-item>
      </text:list>
      <text:p text:style-name="Text_20_body"> Az elmentett <text:span text:style-name="Strong_20_Emphasis"><text:a xlink:type="simple" xlink:href="https://www.doc.evir.hu/doku.php/evir:rendszer:beallitasok:testreszabott_listak" text:style-name="Internet_20_link" text:visited-style-name="Visited_20_Internet_20_Link">Testreszabott listák és Saját testreszabott listák</text:a></text:span> a <text:span text:style-name="Emphasis"><text:a xlink:type="simple" xlink:href="https://www.doc.evir.hu/doku.php/evir:rendszer:rendszer" text:style-name="Internet_20_link" text:visited-style-name="Visited_20_Internet_20_Link">Rendszer</text:a></text:span> menüpont alatt találhatók.</text:p>
      <text:p text:style-name="Horizontal_20_Line"/>
      <text:h text:style-name="Heading_20_3" text:outline-level="3"><text:bookmark-start text:name="__RefHeading___a_lista_sorai_5"/><text:bookmark-start text:name="a_lista_sorai"/>A lista sorai<text:bookmark-end text:name="__RefHeading___a_lista_sorai_5"/><text:bookmark-end text:name="a_lista_sorai"/></text:h>
      <text:p text:style-name="Text_20_body">Általában a listák soraira, a listákban található adatokra kattintva egy <text:a xlink:type="simple" xlink:href="https://www.doc.evir.hu/doku.php/evir:bizonylatok:bizonylat_megnezese" text:style-name="Internet_20_link" text:visited-style-name="Visited_20_Internet_20_Link">adatlapra</text:a> jutunk, ahol megtekinthetjük a részleteket, műveleteket hajthatunk végre a már kész bizonylatokkal. <text:line-break/>
// Például: <text:a xlink:type="simple" xlink:href="https://www.doc.evir.hu/doku.php/evir:fogalmak:nyomtatas" text:style-name="Internet_20_link" text:visited-style-name="Visited_20_Internet_20_Link">nyomtatás</text:a>, <text:a xlink:type="simple" xlink:href="https://www.doc.evir.hu/doku.php/evir:penzugy:email_kuldes_utolag_listabol" text:style-name="Internet_20_link" text:visited-style-name="Visited_20_Internet_20_Link">küldés emailben</text:a>, <text:a xlink:type="simple" xlink:href="https://www.doc.evir.hu/doku.php/evir:bizonylatok:bizonylat_storno" text:style-name="Internet_20_link" text:visited-style-name="Visited_20_Internet_20_Link">sztornózás</text:a>, <text:a xlink:type="simple" xlink:href="https://www.doc.evir.hu/doku.php/evir:logisztika:bizonylat_lezaras" text:style-name="Internet_20_link" text:visited-style-name="Visited_20_Internet_20_Link">lezárás</text:a>, stb… 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45:45</meta:creation-date>
    <dc:creator>Generated</dc:creator>
    <dc:date>2026-08-10T05::45:45</dc:date>
    <dc:language>en-US</dc:language>
    <meta:editing-cycles>1</meta:editing-cycles>
    <meta:editing-duration>PT0S</meta:editing-duration>
    <dc:title>evir:alapok:listak</dc:title>
  </office:meta>
</office:document-meta>
</file>