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986adabb8b5353af7268de799252ee.png"/>
  <manifest:file-entry manifest:media-type="image/png" manifest:full-path="Pictures/7e2dd631fb4736d38ddd34700de158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alapok:felepites_mukodes"/><text:bookmark-start text:name="__RefHeading___felepites_mukoedes_1"/><text:bookmark-start text:name="felepites_mukoedes"/>Felépítés, működés<text:bookmark-end text:name="__RefHeading___felepites_mukoedes_1"/><text:bookmark-end text:name="felepites_mukoedes"/></text:h>
      <text:p text:style-name="Text_20_body">A rendszer hagyományos szerver-kliens felépítésű rendszer, ami a gyakorlatban azt jelenti, hogy a működése pontosan olyan, mint a hagyományos Internet böngészés egy böngészővel. <text:line-break/>
Az adatokat kizárólag a szerver tárolja, kliens oldalon semmilyen adattárolás nem történik. <text:line-break/>Ennek a felépítésnek nagy előnye, hogy a rendszer címének (URL) és a felhasználónévnek / jelszónak ismeretében bármikor és bárhonnan használható a rendszer, mint ahogy a többi felhő alapú szoftver esetében is.</text:p>
      <text:p text:style-name="Text_20_body">A rendszer szolgáltatásainak igénybe vételéhez tudni kell a rendszer címét, egy érvényes felhasználói nevet és a hozzá tartozó jelszót. Ezek birtokában egy böngészőben be lehet jelentkezni, és teljes értékűen használni a funkciókat. <text:line-break/></text:p>
      <text:p text:style-name="Text_20_body"><draw:frame draw:style-name="mediaright" draw:name="0" text:anchor-type="paragraph" draw:z-index="0" svg:width="18.520833333333cm" style:rel-width="100%" svg:height="14.085423408846cm" style:rel-height="scale"><draw:image xlink:href="Pictures/01986adabb8b5353af7268de799252ee.png" xlink:type="simple" xlink:show="embed" xlink:actuate="onLoad"/></draw:frame></text:p>
      <text:h text:style-name="Heading_20_3" text:outline-level="3"><text:bookmark-start text:name="__RefHeading___a_feluelet_2"/><text:bookmark-start text:name="a_feluelet"/>A felület<text:bookmark-end text:name="__RefHeading___a_feluelet_2"/><text:bookmark-end text:name="a_feluelet"/></text:h>
      <text:p text:style-name="Text_20_body"><text:a xlink:type="simple" xlink:href="https://www.doc.evir.hu/doku.php/evir:alapok:bejelentkezes" text:style-name="Internet_20_link" text:visited-style-name="Visited_20_Internet_20_Link">Bejelentkezést</text:a> követően hagyományos használat esetén az oldal bal oldalán található a menü, jobb oldalán pedig az adat terület.</text:p>
      <text:list text:style-name="Numbering_20_1" text:continue-numbering="false">
        <text:list-item>
          <text:p text:style-name="Numbering_20_1_Content_First"> <text:span text:style-name="Strong_20_Emphasis">Hamburger ikon</text:span> <text:line-break/>A fejléc bal felső sarkában található és a bal oldali menü egészének elrejtésére/megjelenítésére szolgál. <text:line-break/> A <text:a xlink:type="simple" xlink:href="https://www.doc.evir.hu/doku.php/evir:rendszer:beallitasok:megjelenites_rendszer" text:style-name="Internet_20_link" text:visited-style-name="Visited_20_Internet_20_Link">Rendszerbeállítások</text:a>ban megadható a <text:span text:style-name="Source_20_Text">Menü alapértelmezett állapota</text:span>.</text:p>
        </text:list-item>
        <text:list-item>
          <text:p text:style-name="Numbering_20_1_Content"> <text:span text:style-name="Strong_20_Emphasis">Cégnév</text:span> <text:line-break/>A menü tetején található cégnévre kattintva a kezdőoldal töltődik be. <text:line-break/> A <text:a xlink:type="simple" xlink:href="https://www.doc.evir.hu/doku.php/evir:rendszer:beallitasok:megjelenites_rendszer" text:style-name="Internet_20_link" text:visited-style-name="Visited_20_Internet_20_Link">Rendszerbeállítások</text:a>ban megadható a <text:span text:style-name="Source_20_Text">Menü alaphelyzetbe állítása</text:span>, azaz hogy a megnyitott menüelemek a cégnévre kattintva milyen állapotba kerüljenek.</text:p>
        </text:list-item>
        <text:list-item>
          <text:p text:style-name="Numbering_20_1_Content"> <text:span text:style-name="Strong_20_Emphasis">Telephely</text:span> <text:line-break/><text:a xlink:type="simple" xlink:href="https://www.doc.evir.hu/doku.php/evir:telephely:telephely" text:style-name="Internet_20_link" text:visited-style-name="Visited_20_Internet_20_Link">Telephelyes működés</text:a> esetén látszik csak! A <text:a xlink:type="simple" xlink:href="https://www.doc.evir.hu/doku.php/evir:rendszer:felhasznalok:felhasznalok" text:style-name="Internet_20_link" text:visited-style-name="Visited_20_Internet_20_Link">felhasználó</text:a>hoz rendelt telephely.</text:p>
        </text:list-item>
        <text:list-item>
          <text:p text:style-name="Numbering_20_1_Content"> <text:span text:style-name="Strong_20_Emphasis">Felhasználónév</text:span> A bejelentkezett felhasználó neve, mely csak akkor jelenik meg, ha a <text:a xlink:type="simple" xlink:href="https://www.doc.evir.hu/doku.php/evir:rendszer:beallitasok:megjelenites_rendszer" text:style-name="Internet_20_link" text:visited-style-name="Visited_20_Internet_20_Link">Rendszerbeállításokban a Megjelenítés - rendszer</text:a> területen bekapcsoljuk a láthatóságát!</text:p>
        </text:list-item>
        <text:list-item>
          <text:p text:style-name="Numbering_20_1_Content"> <text:span text:style-name="Strong_20_Emphasis">eVIR logó legördülő menü</text:span> <text:line-break/>A feltelepített moduloktól függően különböző funkciók találhatók alatta. <text:line-break/>Alapértelmezetten:</text:p>
          <text:list text:style-name="Numbering_20_1">
            <text:list-item>
              <text:p text:style-name="Numbering_20_1_Content"> <text:span text:style-name="Strong_20_Emphasis">Felhasználónév</text:span>: A bejelentkezett felhasználó neve itt mindig látható.</text:p>
            </text:list-item>
            <text:list-item>
              <text:p text:style-name="Numbering_20_1_Content"> <text:span text:style-name="Strong_20_Emphasis">Hibabejelentés</text:span>: Az alapértelmezett levelezőprogramot nyitja meg kitöltve a címzett és tárgy adatokkal, így a bejelentésre kerülő hibák biztosan jó címre érkeznek! <text:line-break/><text:span text:style-name=""/> <text:a xlink:type="simple" xlink:href="https://www.doc.evir.hu/doku.php/evir:alapok:altalanos_hibakezeles" text:style-name="Internet_20_link" text:visited-style-name="Visited_20_Internet_20_Link">Hibák bejelentése</text:a></text:p>
            </text:list-item>
            <text:list-item>
              <text:p text:style-name="Numbering_20_1_Content"> <text:span text:style-name="Strong_20_Emphasis">Kijelentkezés</text:span>: Kijelentkezik az eVIR rendszerből.</text:p>
            </text:list-item>
          </text:list>
        </text:list-item>
        <text:list-item>
          <text:p text:style-name="Numbering_20_1_Content"> <text:span text:style-name="Strong_20_Emphasis">Menü</text:span> <text:line-break/>Ha az adott menüpont után <text:span text:style-name="Strong_20_Emphasis">›</text:span> van, akkor további menüpontok tartoznak hozzá. <text:line-break/><text:span text:style-name=""/> Csak azok a menüpontok láthatóak, amelyekhez a bejelentkezett felhasználónak <text:a xlink:type="simple" xlink:href="https://www.doc.evir.hu/doku.php/evir:rendszer:felhasznalok:jogosultsagi_rendszer" text:style-name="Internet_20_link" text:visited-style-name="Visited_20_Internet_20_Link">joga van</text:a>.</text:p>
        </text:list-item>
        <text:list-item>
          <text:p text:style-name="Numbering_20_1_Content"> <text:span text:style-name="Strong_20_Emphasis">Menüelem</text:span> <text:line-break/>A menüben lehet a végrehajtandó funkciót kiválasztani. <text:line-break/>Például: <text:a xlink:type="simple" xlink:href="https://www.doc.evir.hu/doku.php/evir:partnerek:szemely_rogzites" text:style-name="Internet_20_link" text:visited-style-name="Visited_20_Internet_20_Link">Személy rögzítése</text:a>, <text:a xlink:type="simple" xlink:href="https://www.doc.evir.hu/doku.php/evir:szamlazas:szamla" text:style-name="Internet_20_link" text:visited-style-name="Visited_20_Internet_20_Link">Számla készítése</text:a>, … <text:line-break/><text:line-break/><text:span text:style-name="Strong_20_Emphasis">Navigáció</text:span></text:p>
        </text:list-item>
        <text:list-item>
          <text:p text:style-name="Numbering_20_1_Content"> Visszalépésre a bal vagy a jobb felső sarokban levő <text:span text:style-name=""/> gombot lehet használni. A böngésző navigációs gombjainak (előre/hátra, back/forward) használata nem javasolt. Főleg olyan helyen tiltott, ahol űrlapok kitöltése fordul elő. <text:line-break/> A dupla kattintás is szabálytalanságot szokott eredményezni és a program a bejelentkező képernyőre navigál és új bejelentkezés szükséges.</text:p>
        </text:list-item>
        <text:list-item>
          <text:p text:style-name="Numbering_20_1_Content"> <text:span text:style-name="Strong_20_Emphasis">Dokumentáció</text:span> link az eVIR Tudásbázis főoldalára irányít.</text:p>
          <text:list text:style-name="Numbering_20_1">
            <text:list-item>
              <text:p text:style-name="Numbering_20_1_Content"> vagy <text:span text:style-name="Strong_20_Emphasis">Súgó</text:span> link, ami a programban megnyitott funkció konkrét leírásához irányít.</text:p>
            </text:list-item>
          </text:list>
        </text:list-item>
        <text:list-item>
          <text:p text:style-name="Numbering_20_1_Content"> <text:span text:style-name="Strong_20_Emphasis"><text:span text:style-name="">∧</text:span></text:span> A felfelé mutató nyílra kattintva az oldal tetejére ugrik</text:p>
          <text:list text:style-name="Numbering_20_1">
            <text:list-item>
              <text:p text:style-name="Numbering_20_1_Content_Last"> <text:span text:style-name="Strong_20_Emphasis"><text:span text:style-name="">∨</text:span></text:span> A lefelé mutató nyílra kattintva az oldal aljára ugrik.</text:p>
            </text:list-item>
          </text:list>
        </text:list-item>
      </text:list>
      <text:p text:style-name="Text_20_body"><text:line-break/></text:p>
      <text:p text:style-name="Horizontal_20_Line"/>
      <text:h text:style-name="Heading_20_3" text:outline-level="3"><text:bookmark-start text:name="__RefHeading___adatbevitel_3"/><text:bookmark-start text:name="adatbevitel"/>Adatbevitel<text:bookmark-end text:name="__RefHeading___adatbevitel_3"/><text:bookmark-end text:name="adatbevitel"/></text:h>
      <text:p text:style-name="Text_20_body"><draw:frame draw:style-name="mediaright" draw:name="1" text:anchor-type="paragraph" draw:z-index="1" svg:width="18.520833333333cm" style:rel-width="100%" svg:height="15.227290223249cm" style:rel-height="scale"><draw:image xlink:href="Pictures/7e2dd631fb4736d38ddd34700de1586f.png" xlink:type="simple" xlink:show="embed" xlink:actuate="onLoad"/></draw:frame></text:p>
      <text:list text:style-name="Numbering_20_1" text:continue-numbering="false">
        <text:list-item>
          <text:p text:style-name="Numbering_20_1_Content_First"> Csak a <text:span text:style-name="Strong_20_Emphasis"><text:span text:style-name="">*</text:span></text:span>-al jelölt mezők kitöltése kötelező, az egyéb mezők kitöltése opcionális.</text:p>
        </text:list-item>
        <text:list-item>
          <text:p text:style-name="Numbering_20_1_Content"> Dátumok <text:span text:style-name="Strong_20_Emphasis"><text:span text:style-name="Source_20_Text">.</text:span></text:span>-al vagy <text:span text:style-name="Strong_20_Emphasis"><text:span text:style-name="Source_20_Text">-</text:span></text:span>-al elválasztva is bevihetőek, vagy a naptár ikonra kattintva is kiválaszthatóak.</text:p>
        </text:list-item>
        <text:list-item>
          <text:p text:style-name="Numbering_20_1_Content"> Kizárólag szerver oldali adatellenőrzés van, azaz csak az oldal ismételt töltődésekor történik meg az <text:a xlink:type="simple" xlink:href="https://www.doc.evir.hu/doku.php/evir:alapok:altalanos_hibakezeles" text:style-name="Internet_20_link" text:visited-style-name="Visited_20_Internet_20_Link">adatbeviteli hibák jelzése</text:a>.</text:p>
        </text:list-item>
        <text:list-item>
          <text:p text:style-name="Numbering_20_1_Content_Last"> Kliens oldalon (azaz a böngészőben) semmilyen adatfeldolgozás és aktív folyamat nem zajlik. <text:line-break/>Ez azt (is) jelenti, hogy csak azok az adatok jutnak el a rendszerhez, amelyet a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</text:a> megnyomását követően a böngésző elküld a szervernek.</text:p>
        </text:list-item>
      </text:list>
      <text:p text:style-name="Horizontal_20_Line"/>
      <text:h text:style-name="Heading_20_3" text:outline-level="3"><text:bookmark-start text:name="__RefHeading___listak_4"/><text:bookmark-start text:name="listak"/>Listák<text:bookmark-end text:name="__RefHeading___listak_4"/><text:bookmark-end text:name="listak"/></text:h>
      <text:list text:style-name="List_20_1" text:continue-numbering="false">
        <text:list-item>
          <text:p text:style-name="List_20_1_Content_First"> <text:span text:style-name="Strong_20_Emphasis"><text:a xlink:type="simple" xlink:href="https://www.doc.evir.hu/doku.php/evir:alapok:listak" text:style-name="Internet_20_link" text:visited-style-name="Visited_20_Internet_20_Link">Listák</text:a></text:span></text:p>
          <text:list text:style-name="List_20_1">
            <text:list-item>
              <text:p text:style-name="List_20_1_Content"> Rekurzív kereséssel működnek, azaz mindig az utolsó keresés eredményében keres tovább.</text:p>
            </text:list-item>
            <text:list-item>
              <text:p text:style-name="List_20_1_Content"> Teljes listában való kereséshez a menüből kell ismét elindítani.</text:p>
            </text:list-item>
            <text:list-item>
              <text:p text:style-name="List_20_1_Content"> <text:a xlink:type="simple" xlink:href="https://www.doc.evir.hu/doku.php/evir:tomeges_muveletek:csv_xlsx_json_export" text:style-name="Internet_20_link" text:visited-style-name="Visited_20_Internet_20_Link">Exportálni</text:a> a navigációs részen levő <text:span text:style-name="Source_20_Text">CSV Export</text:span>, <text:span text:style-name="Source_20_Text">XLSX Export</text:span>, <text:span text:style-name="Source_20_Text">JSON Export</text:span> funkcióval lehet, melyet bármilyen táblázatkezelő programmal lehet megnyitni.</text:p>
            </text:list-item>
            <text:list-item>
              <text:p text:style-name="List_20_1_Content_Last"> A rendezés kulcsát az oszlopfejlécre kattintva lehet kiválasztani. Ugyanerre kattintva fordított sorrendet állít elő.</text:p>
            </text:list-item>
          </text:list>
        </text:list-item>
      </text:list>
      <text:h text:style-name="Heading_20_3" text:outline-level="3"><text:bookmark-start text:name="__RefHeading___nyomtatas_5"/><text:bookmark-start text:name="nyomtatas"/>Nyomtatás<text:bookmark-end text:name="__RefHeading___nyomtatas_5"/><text:bookmark-end text:name="nyomtatas"/></text:h>
      <text:list text:style-name="List_20_1" text:continue-numbering="false">
        <text:list-item>
          <text:p text:style-name="List_20_1_Content_First"> <text:a xlink:type="simple" xlink:href="https://www.doc.evir.hu/doku.php/evir:fogalmak:nyomtatas" text:style-name="Internet_20_link" text:visited-style-name="Visited_20_Internet_20_Link">PDF dokumentum</text:a> kerül előállításra, ezt lehet bármilyen PDF megjelenítővel kezelni, és onnan lehet a nyomtatóra küldeni. Megfelel pl. a Foxit reader, Adobe reader, de akár a Google Chrome beépített PDF megjelenítője is.</text:p>
        </text:list-item>
        <text:list-item>
          <text:p text:style-name="List_20_1_Content_Last"> A PDF dokumentum megjelenítését követően a menüből lehet új funkciót kiválasztani.</text:p>
        </text:list-item>
      </text:list>
      <text:h text:style-name="Heading_20_3" text:outline-level="3"><text:bookmark-start text:name="__RefHeading___kezdooldal_6"/><text:bookmark-start text:name="kezdooldal"/>Kezdőoldal<text:bookmark-end text:name="__RefHeading___kezdooldal_6"/><text:bookmark-end text:name="kezdooldal"/></text:h>
      <text:list text:style-name="List_20_1" text:continue-numbering="false">
        <text:list-item>
          <text:p text:style-name="LastListParagraph_List_20_1_Content_First"> <text:a xlink:type="simple" xlink:href="https://www.doc.evir.hu/doku.php/evir:rendszer:portalok:kezdooldal_beallitasa" text:style-name="Internet_20_link" text:visited-style-name="Visited_20_Internet_20_Link">Saját kezdőoldal beállít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19</meta:creation-date>
    <dc:creator>Generated</dc:creator>
    <dc:date>2026-08-10T05::46:19</dc:date>
    <dc:language>en-US</dc:language>
    <meta:editing-cycles>1</meta:editing-cycles>
    <meta:editing-duration>PT0S</meta:editing-duration>
    <dc:title>evir:alapok:felepites_mukodes</dc:title>
  </office:meta>
</office:document-meta>
</file>