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ec325458a7971ceb58482e8f92a032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alapok:bejelentkezes"/><text:bookmark-start text:name="__RefHeading___bejelentkezes_1"/><text:bookmark-start text:name="bejelentkezes"/>Bejelentkezés<text:bookmark-end text:name="__RefHeading___bejelentkezes_1"/><text:bookmark-end text:name="bejelentkezes"/></text:h>
      <text:p text:style-name="Text_20_body"><draw:frame draw:style-name="mediaright" draw:name="0" text:anchor-type="paragraph" draw:z-index="0" svg:width="13.229166666667cm" svg:height="22.31020480226cm"><draw:image xlink:href="Pictures/eec325458a7971ceb58482e8f92a032f.png" xlink:type="simple" xlink:show="embed" xlink:actuate="onLoad"/></draw:frame></text:p>
      <text:p text:style-name="Text_20_body">Az eVIR rendszer használatához, a bejelentkezéshez a következőkre van szüksége a felhasználónak:</text:p>
      <text:list text:style-name="Numbering_20_1" text:continue-numbering="false">
        <text:list-item>
          <text:p text:style-name="Numbering_20_1_Content_First"> A rendszer címe, azaz <text:span text:style-name="Strong_20_Emphasis">a böngészőbe írandó URL</text:span>. <text:line-break/>Például: <text:a xlink:type="simple" xlink:href="https://web11.evir.hu/cegnev" text:style-name="Internet_20_link" text:visited-style-name="Visited_20_Internet_20_Link">https://web11.evir.hu/cegnev</text:a> <text:line-break/><text:line-break/></text:p>
        </text:list-item>
        <text:list-item>
          <text:p text:style-name="Numbering_20_1_Content"> Az URL beírása után megjelenik a bejelentkező felület. <text:line-break/><text:line-break/></text:p>
        </text:list-item>
        <text:list-item>
          <text:p text:style-name="Numbering_20_1_Content"> <text:span text:style-name="Strong_20_Emphasis">Felhasználónév</text:span> <text:line-break/>Az emailben kapott bejelentkező felhasználói név. <text:line-break/><text:span text:style-name=""/> A rendszer naplózza az eseményeket, ezért határozottan javasolt mindenkinek a saját felhasználónevét használni. <text:line-break/>A felhasználónevet és jelszót bizalmasan kell kezelni, nem szabad más számára hozzáférhetővé tenni! <text:line-break/>Ugyanazzal a felhasználónévvel többször is be lehet jelentkezni akár egy gépen/böngészőn belül is, ezekkel párhuzamosan lehet dolgozni, nincsenek egymásra hatással. <text:line-break/><text:line-break/></text:p>
        </text:list-item>
        <text:list-item>
          <text:p text:style-name="Numbering_20_1_Content"> <text:span text:style-name="Strong_20_Emphasis">Jelszó</text:span> <text:line-break/>Az emailben kapott bejelentkező jelszó. <text:line-break/> A szem ikonra kattintva ellenőrizhető a beírt jelszó helyessége. <text:line-break/><text:line-break/></text:p>
        </text:list-item>
        <text:list-item>
          <text:p text:style-name="Numbering_20_1_Content_Last"> <text:span text:style-name=""><text:span text:style-name="Strong_20_Emphasis">| <text:span text:style-name="">Belép</text:span> |</text:span></text:span> gombra kattintva bejelentkezik a programba, és megjeleníti a kezdőoldalt. <text:line-break/><text:span text:style-name=""/>  5 db rossz bejelentkezési kísérlet után <text:a xlink:type="simple" xlink:href="https://www.doc.evir.hu/doku.php/evir-faq:felhasznalo_tiltas" text:style-name="Internet_20_link" text:visited-style-name="Visited_20_Internet_20_Link">letiltja a felhasználót</text:a> az adott felhasználói névvel már többet nem lehet belépni a rendszerbe még a jó jelszó birtokában sem! <text:line-break/><text:line-break/></text:p>
        </text:list-item>
      </text:list>
      <text:h text:style-name="Heading_20_3" text:outline-level="3"><text:bookmark-start text:name="__RefHeading___fa_bejelentkezes_2"/><text:bookmark-start text:name="fa_bejelentkezes"/>2FA bejelentkezés<text:bookmark-end text:name="__RefHeading___fa_bejelentkezes_2"/><text:bookmark-end text:name="fa_bejelentkezes"/></text:h>
      <text:p text:style-name="Text_20_body"> Az olyan eVIR rendszerek esetében, amelyek nem csak helyi hálózaton érhetőek el, hanem az Internetről szabadon hozzáférhetőek, erősen javasolt a <text:span text:style-name="Strong_20_Emphasis"><text:a xlink:type="simple" xlink:href="https://www.doc.evir.hu/doku.php/evir:alapok:bejelentkezes_2fa" text:style-name="Internet_20_link" text:visited-style-name="Visited_20_Internet_20_Link">2FA (kétfaktoros authentikáció) használata</text:a></text:span>.</text:p>
      <text:p text:style-name="Text_20_body"><text:line-break/></text:p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 Következő ajánlott dokumentációs oldal: <text:a xlink:type="simple" xlink:href="https://www.doc.evir.hu/doku.php/evir:alapok:felepites_mukodes" text:style-name="Internet_20_link" text:visited-style-name="Visited_20_Internet_20_Link">Felépítés, működés</text:a></text:p>
        </text:list-item>
        <text:list-item>
          <text:p text:style-name="List_20_1_Content"> <text:a xlink:type="simple" xlink:href="https://www.doc.evir.hu/doku.php/evir:rendszer:felhasznaloi_fiok:jelszo_csere" text:style-name="Internet_20_link" text:visited-style-name="Visited_20_Internet_20_Link">Jelszócsere</text:a></text:p>
        </text:list-item>
        <text:list-item>
          <text:p text:style-name="List_20_1_Content"> <text:a xlink:type="simple" xlink:href="https://www.doc.evir.hu/doku.php/evir:rendszer:felhasznalok:felhasznalok" text:style-name="Internet_20_link" text:visited-style-name="Visited_20_Internet_20_Link">Felhasználók</text:a></text:p>
        </text:list-item>
        <text:list-item>
          <text:p text:style-name="List_20_1_Content"> <text:a xlink:type="simple" xlink:href="https://www.doc.evir.hu/doku.php/evir:alapok:listak" text:style-name="Internet_20_link" text:visited-style-name="Visited_20_Internet_20_Link">Listák</text:a></text:p>
        </text:list-item>
        <text:list-item>
          <text:p text:style-name="List_20_1_Content"> <text:a xlink:type="simple" xlink:href="https://www.doc.evir.hu/doku.php/evir-faq:beuzemeles" text:style-name="Internet_20_link" text:visited-style-name="Visited_20_Internet_20_Link">Az első lépések, beüzemelés</text:a></text:p>
        </text:list-item>
        <text:list-item>
          <text:p text:style-name="List_20_1_Content"> <text:a xlink:type="simple" xlink:href="https://www.doc.evir.hu/doku.php/evir:rendszer:portalok:portalok" text:style-name="Internet_20_link" text:visited-style-name="Visited_20_Internet_20_Link">Portálok</text:a></text:p>
        </text:list-item>
        <text:list-item>
          <text:p text:style-name="List_20_1_Content_Last"> <text:a xlink:type="simple" xlink:href="https://www.doc.evir.hu/doku.php/evir:rendszer:rendszer" text:style-name="Internet_20_link" text:visited-style-name="Visited_20_Internet_20_Link">Rendszer és beállítások</text:a></text:p>
        </text:list-item>
      </text:list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6::49:29</meta:creation-date>
    <dc:creator>Generated</dc:creator>
    <dc:date>2026-08-10T06::49:29</dc:date>
    <dc:language>en-US</dc:language>
    <meta:editing-cycles>1</meta:editing-cycles>
    <meta:editing-duration>PT0S</meta:editing-duration>
    <dc:title>evir:alapok:bejelentkezes</dc:title>
  </office:meta>
</office:document-meta>
</file>