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1f7ab14f8004b4a71e62aa46a674f70b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-faq:negativ_raktarkeszlet"/><text:bookmark-start text:name="__RefHeading___negativ_raktarkeszlet_1"/><text:bookmark-start text:name="negativ_raktarkeszlet"/>Negatív raktárkészlet<text:bookmark-end text:name="__RefHeading___negativ_raktarkeszlet_1"/><text:bookmark-end text:name="negativ_raktarkeszlet"/></text:h>
      <text:p text:style-name="Text_20_body">Az eVIR rendszer határozottan nem támogatja a negatív raktárkészletet, azaz egy termékből nem lehet üzemszerűen többet értékesíteni, mint amennyi az értékesítés pillanatában a <text:a xlink:type="simple" xlink:href="https://www.doc.evir.hu/doku.php/evir:raktar:keszletkezeles" text:style-name="Internet_20_link" text:visited-style-name="Visited_20_Internet_20_Link">készletnyilvántartás</text:a> szerint rendelkezésre áll. A valóságban sem lehet többet kivenni a raktárból, mint ami ténylegesen ott van, tehát ha eltérés mutatkozik az elmélet és a gyakorlat között, az valamilyen problémára utal. Az ilyen készlettel kapcsolatos problémákat jellemzően <text:a xlink:type="simple" xlink:href="https://www.doc.evir.hu/doku.php/evir:raktar:leltar:leltar" text:style-name="Internet_20_link" text:visited-style-name="Visited_20_Internet_20_Link">leltározást</text:a> követően <text:a xlink:type="simple" xlink:href="https://www.doc.evir.hu/doku.php/evir:raktar:raktar_korrekcio" text:style-name="Internet_20_link" text:visited-style-name="Visited_20_Internet_20_Link">raktár korrekciós</text:a> bizonylattal lehet orvosolni.</text:p>
      <text:p text:style-name="Text_20_body">Azért, hogy az életszerű folyamatokat jobban támogassa a rendszer, mégis van arra lehetőség, hogy raktárkészleten nem szereplő terméket még a bevételezése előtt értékesíteni lehessen: ez a <text:span text:style-name="Source_20_Text">Termék cikktörzsből</text:span> gombbal tehető meg a bizonylatokon abban az esetben, ha ez a funkcionalitás engedélyezve van a  <text:a xlink:type="simple" xlink:href="https://www.doc.evir.hu/doku.php/evir:rendszer:beallitasok:szamla" text:style-name="Internet_20_link" text:visited-style-name="Visited_20_Internet_20_Link">számla beállítások</text:a> vagy <text:a xlink:type="simple" xlink:href="https://www.doc.evir.hu/doku.php/evir:rendszer:beallitasok:szallitolevel" text:style-name="Internet_20_link" text:visited-style-name="Visited_20_Internet_20_Link">szállítólevél beállítások</text:a> részen a <text:span text:style-name="Source_20_Text">Termékek eladhatóak cikktörzsből</text:span> legördülőben.</text:p>
      <text:p text:style-name="Text_20_body">A cikktörzsből (katalógusból) értékesített termékeket természetesen bármikor le lehet kérdezni, a rendszer külön kezeli a többi terméktől. <text:line-break/>
A szigorú logisztikai nyilvántartás attól lesz teljeskörű, ha ezek a cikktörzsből értékesített termékek a <text:a xlink:type="simple" xlink:href="https://www.doc.evir.hu/doku.php/evir:raktar:raktar_bevetelezes" text:style-name="Internet_20_link" text:visited-style-name="Visited_20_Internet_20_Link">raktári bevételezésnél</text:a> a <text:span text:style-name=""><text:span text:style-name="Strong_20_Emphasis">|<text:span text:style-name="">Termék utólagos bevételezése</text:span>|</text:span></text:span> gombbal kerülnek be a rendszer nyilvántartásába. Ilyen módon bevételezve a rendszer hozzá tudja rendelni a nyilvántartásban a korábban értékesített termékhez a későbbi beszerzési információkat, ilyen módon az árrés és életút információk teljes körűek maradnak. </text:p>
      <text:p text:style-name="Text_20_body"><text:span text:style-name=""/>  Nagyon fontos információ, hogy a <text:span text:style-name=""><text:span text:style-name="Strong_20_Emphasis">|<text:span text:style-name="">Termék utólagos bevételezése</text:span>|</text:span></text:span> gomb nem módosítja a készletet, az ilyen módon bevételezett termék nem fog már pluszban a raktárkészletben megjelenni, kizárólag a beszerzési információk kerülnek összevezetésre a bevételezésben kiválasztott korábban értékesített termékkel.</text:p>
      <text:p text:style-name="Text_20_body"><draw:frame draw:style-name="media" draw:name="0" text:anchor-type="as-char" draw:z-index="0" svg:width="" svg:rel-width="100%" svg:height="0cm"><draw:image xlink:href="Pictures/1f7ab14f8004b4a71e62aa46a674f70b.svg" xlink:type="simple" xlink:show="embed" xlink:actuate="onLoad"/></draw:frame>
<text:line-break/><text:line-break/><text:line-break/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2:35</meta:creation-date>
    <dc:creator>Generated</dc:creator>
    <dc:date>2026-08-10T06::52:35</dc:date>
    <dc:language>en-US</dc:language>
    <meta:editing-cycles>1</meta:editing-cycles>
    <meta:editing-duration>PT0S</meta:editing-duration>
    <dc:title>evir-faq:negativ_raktarkeszlet</dc:title>
  </office:meta>
</office:document-meta>
</file>