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7b6f31deb900194f3b5857397005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adoszamok"/><text:bookmark-start text:name="__RefHeading___adoszamok_1"/><text:bookmark-start text:name="adoszamok"/>Adószámok<text:bookmark-end text:name="__RefHeading___adoszamok_1"/><text:bookmark-end text:name="adoszamok"/></text:h>
      <text:p text:style-name="Text_20_body">Az eVIR rendszer különböző adószám típusokat kezel annak érdekben, hogy a NAV Online számla adatszolgáltatásban megfelelő módon tudja ezeket szerepeltetni.
<draw:frame draw:style-name="mediaright" draw:name="0" text:anchor-type="paragraph" draw:z-index="0" svg:width="13.229166666667cm" svg:height="15.544270833333cm"><draw:image xlink:href="Pictures/b67b6f31deb900194f3b5857397005f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dószám:</text:span> <text:line-break/>A belföldi adószám helye. Formátuma 8-1-2 számjegyek, kötőjelekkel elválasztva (XXXXXXXX-Y-ZZ). Pl: 23882991-2-42. A kötőjelek nélküli vagy tipográfiai kötőjelekkel írt verziója érvénytelen. Az eVIR ellenőrzi az érvényességét, és jelzi, ha probléma van vele.</text:p>
        </text:list-item>
        <text:list-item>
          <text:p text:style-name="List_20_1_Content"> <text:span text:style-name="Strong_20_Emphasis"><text:a xlink:type="simple" xlink:href="https://www.doc.evir.hu/doku.php/evir-faq:csoportazonosito" text:style-name="Internet_20_link" text:visited-style-name="Visited_20_Internet_20_Link">Csoportazonosító szám</text:a>:</text:span> vagy más néven csoportos adószám. <text:line-break/>Azok a belföldi ÁFA alanyok akik ÁFA csoportot alakítottak, azok rendelkeznek ilyen adattal. Ekkor a számla vevőjének adószámaként ezt kell használni a csoport tagjának saját adószáma helyett. Formátuma ugyan úgy 8-1-2 számjegy (XXXXXXXX-Y-ZZ), amelyből az Y értékének 4-nek kell lennie (a tag saját adószámában 5).</text:p>
        </text:list-item>
        <text:list-item>
          <text:p text:style-name="List_20_1_Content"> <text:span text:style-name="Strong_20_Emphasis">Közösségi adószám:</text:span> vagy más néven EU adószám <text:line-break/>Az Európai Unió területén belül működő cégek rendelkeznek vele. A számlán kötelező feltüntetni abban az esetben, ha ÁFA mentesen kerül kiállításra a számla részükre. Formátuma: jellemzően 2 betűs országkód majd ezt követően számok, betűk. Pl: HU23882991</text:p>
        </text:list-item>
        <text:list-item>
          <text:p text:style-name="List_20_1_Content_Last"> <text:span text:style-name="Strong_20_Emphasis">Közösségen kívüli adószám</text:span> <text:line-break/>Amikor a partner nem EU tag, akkor az ottani, helyi adószámot lehet ebben a mezőben feltüntetni. A számlán jellemzően nem kötelező feltüntetni, de ha meg van adva és szerepel a számlán, akkor az adatszolgáltatásban is szerepelni fog. </text:p>
        </text:list-item>
      </text:list>
      <text:p text:style-name="Text_20_body"><text:line-break/></text:p>
      <text:list text:style-name="List_20_1" text:continue-numbering="false">
        <text:list-item>
          <text:p text:style-name="List_20_1_Content_First">  <text:span text:style-name="Strong_20_Emphasis">A magánszemélyeknek</text:span> (néhány különleges esettől eltekintve) <text:span text:style-name="Strong_20_Emphasis">NINCS adószámuk</text:span>. <text:line-break/>Olyan különleges esetekben rendelkeznek adószámmal, amikor pl. ingatlant adnak bérbe, őstermelőként értékesít, stb. De ilyen adószámos magánszemély mivoltukban nem szerepelhetnek magánszemélyként a számlán vevőként.<text:line-break/></text:p>
        </text:list-item>
        <text:list-item>
          <text:p text:style-name="List_20_1_Content"> A magánszemélyeknek adóazonosító jelük van, ami teljesen más, mint az adószám. Ilyet nem szabad elkérni a magánszemélytől számlán való feltüntetés céljából, és a rendszer nem is fogadja el érvényes adószámként. <text:line-break/></text:p>
        </text:list-item>
        <text:list-item>
          <text:p text:style-name="List_20_1_Content"> Az eVIR a magyar adószámok érvényességének ellenőrzésekor csak a törzsszámot, azaz a magyar adószám első 8 számjegyét tudja ellenőrizni a NAV adatbázisában. Manuálisan is meg lehet tenni az ellenőrzést ezen az oldalon: <text:line-break/><text:a xlink:type="simple" xlink:href="https://www.nav.gov.hu/nav/adatbazisok/adatbleker/afaalanyok/afaalanyok_egyszeru" text:style-name="Internet_20_link" text:visited-style-name="Visited_20_Internet_20_Link">https://www.nav.gov.hu/nav/adatbazisok/adatbleker/afaalanyok/afaalanyok_egyszeru</text:a> <text:line-break/></text:p>
        </text:list-item>
        <text:list-item>
          <text:p text:style-name="List_20_1_Content_Last"> Az EU adószámokat itt lehet lekérdezni, ellenőrizni: <text:line-break/><text:a xlink:type="simple" xlink:href="https://ec.europa.eu/taxation_customs/vies/?locale=hu" text:style-name="Internet_20_link" text:visited-style-name="Visited_20_Internet_20_Link">https://ec.europa.eu/taxation_customs/vies/?locale=hu</text:a> <text:line-break/></text:p>
        </text:list-item>
      </text:list>
      <text:h text:style-name="Heading_20_3" text:outline-level="3"><text:bookmark-start text:name="__RefHeading___adoszam_ellenorzes_2"/><text:bookmark-start text:name="adoszam_ellenorzes"/>Adószám ellenőrzés<text:bookmark-end text:name="__RefHeading___adoszam_ellenorzes_2"/><text:bookmark-end text:name="adoszam_ellenorzes"/></text:h>
      <text:p text:style-name="Text_20_body">Az adószámokk ellenőrzését a NAV Online Számla rendszeren keresztül végzi el az eVIR. Ezért a demó verziókban (ahol nincs ehhez szükséges technikai felhasználó beállítva) ez nem tud működni. </text:p>
      <text:p text:style-name="Preformatted_20_Text">Adószám ellenőrzése<text:line-break/>Az adószám 11 számjegyből áll. A nyolcadik számjegye az ellenőrző szám. Az ellenőrző<text:line-break/>szám képzése az alábbiak szerint történik:<text:line-break/>Az első hét számjegyet helyiértékük csökkenő sorrendjében szorozzuk a 9, 7, 3, 1, 9, 7, 3<text:line-break/>számjegyekkel, a szorzatokat összeadjuk, és az eredmény 1-es helyiértékén lévő számot<text:line-break/>kivonjuk 10-ből. A különbség az ellenőrző szám.<text:line-break/>Adóazonosító ellenőrzése<text:line-break/>1. számú melléklet az 1996. évi XX. törvényhez<text:line-break/>Az adózó polgár adóazonosító jelének képzési szabályai<text:line-break/>1. Az adóazonosító jel tízjegyű szám.<text:line-break/>2. Az adóazonosító számot az alábbiak szerint kell képezni:<text:line-break/>a) az 1. számjegy konstans 8-as szám, mely az adóalany magánszemély voltára utal,<text:line-break/>b) a 2-6. számjegyek a személy születési időpontja és az 1867. január 1. között eltelt<text:line-break/>napok száma,<text:line-break/>c) a 7-9. számjegyek az azonos napon születettek megkülönböztetésére szolgáló<text:line-break/>véletlenszerűen képzett sorszám,<text:line-break/>d) a 10. számjegy az 1-9. számjegyek felhasználásával matematikai módszerekkel képzett<text:line-break/>ellenőrző szám.<text:line-break/>3. Az adóazonosító jel 10. számjegyét úgy kell képezni, hogy a 2. a)-c) pontok szerint<text:line-break/>képzett 9 számjegy mindegyikét szorozni kell azzal a sorszámmal, ahányadik helyet<text:line-break/>foglalja el az azonosítón belül. (Első számjegy szorozva eggyel, második számjegy<text:line-break/>szorozva kettővel és így tovább.)<text:line-break/>Az így kapott szorzatok összegét el kell osztani 11-gyel, és az osztás maradéka a 10.<text:line-break/>számjeggyel lesz egyenlő. A 2. c) pont szerinti születési sorszám nem adható ki, ha a 11-<text:line-break/>gyel való osztás maradéka egyenlő tízzel.</text:p>
      <text:p text:style-name="Text_20_body">Forrás: <text:a xlink:type="simple" xlink:href="https://ceginformaciosszolgalat.kormany.hu/download/4/27/02000/adoszam_adoazonosito_ellenorzes_2018.pdf" text:style-name="Internet_20_link" text:visited-style-name="Visited_20_Internet_20_Link">https://ceginformaciosszolgalat.kormany.hu/download/4/27/02000/adoszam_adoazonosito_ellenorzes_2018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9:12</meta:creation-date>
    <dc:creator>Generated</dc:creator>
    <dc:date>2026-08-10T06::49:12</dc:date>
    <dc:language>en-US</dc:language>
    <meta:editing-cycles>1</meta:editing-cycles>
    <meta:editing-duration>PT0S</meta:editing-duration>
    <dc:title>evir-faq:adoszamok</dc:title>
  </office:meta>
</office:document-meta>
</file>